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BC000000644B09442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9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0.335cm"/>
    </style:style>
    <style:style style:name="co4" style:family="table-column">
      <style:table-column-properties fo:break-before="auto" style:column-width="2.499cm"/>
    </style:style>
    <style:style style:name="co5" style:family="table-column">
      <style:table-column-properties fo:break-before="auto" style:column-width="3.328cm"/>
    </style:style>
    <style:style style:name="co6" style:family="table-column">
      <style:table-column-properties fo:break-before="auto" style:column-width="2.75cm"/>
    </style:style>
    <style:style style:name="co7" style:family="table-column">
      <style:table-column-properties fo:break-before="auto" style:column-width="0.589cm"/>
    </style:style>
    <style:style style:name="co8" style:family="table-column">
      <style:table-column-properties fo:break-before="auto" style:column-width="2.166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237cm"/>
    </style:style>
    <style:style style:name="co11" style:family="table-column">
      <style:table-column-properties fo:break-before="auto" style:column-width="0.499cm"/>
    </style:style>
    <style:style style:name="co12" style:family="table-column">
      <style:table-column-properties fo:break-before="auto" style:column-width="4.147cm"/>
    </style:style>
    <style:style style:name="co13" style:family="table-column">
      <style:table-column-properties fo:break-before="auto" style:column-width="2.963cm"/>
    </style:style>
    <style:style style:name="co14" style:family="table-column">
      <style:table-column-properties fo:break-before="auto" style:column-width="1.7cm"/>
    </style:style>
    <style:style style:name="co15" style:family="table-column">
      <style:table-column-properties fo:break-before="auto" style:column-width="0.628cm"/>
    </style:style>
    <style:style style:name="co16" style:family="table-column">
      <style:table-column-properties fo:break-before="auto" style:column-width="5.225cm"/>
    </style:style>
    <style:style style:name="co17" style:family="table-column">
      <style:table-column-properties fo:break-before="auto" style:column-width="4.126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499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1.866cm" fo:break-before="auto" style:use-optimal-row-height="false"/>
    </style:style>
    <style:style style:name="ro5" style:family="table-row">
      <style:table-row-properties style:row-height="0.464cm" fo:break-before="auto" style:use-optimal-row-height="false"/>
    </style:style>
    <style:style style:name="ro6" style:family="table-row">
      <style:table-row-properties style:row-height="0.46cm" fo:break-before="auto" style:use-optimal-row-height="false"/>
    </style:style>
    <style:style style:name="ro7" style:family="table-row">
      <style:table-row-properties style:row-height="2cm" fo:break-before="auto" style:use-optimal-row-height="false"/>
    </style:style>
    <style:style style:name="ro8" style:family="table-row">
      <style:table-row-properties style:row-height="1.401cm" fo:break-before="auto" style:use-optimal-row-height="false"/>
    </style:style>
    <style:style style:name="ro9" style:family="table-row">
      <style:table-row-properties style:row-height="1.499cm" fo:break-before="auto" style:use-optimal-row-height="false"/>
    </style:style>
    <style:style style:name="ro10" style:family="table-row">
      <style:table-row-properties style:row-height="0.7cm" fo:break-before="auto" style:use-optimal-row-height="false"/>
    </style:style>
    <style:style style:name="ro11" style:family="table-row">
      <style:table-row-properties style:row-height="0.471cm" fo:break-before="auto" style:use-optimal-row-height="false"/>
    </style:style>
    <style:style style:name="ro12" style:family="table-row">
      <style:table-row-properties style:row-height="0.452cm" fo:break-before="auto" style:use-optimal-row-height="false"/>
    </style:style>
    <style:style style:name="ro13" style:family="table-row">
      <style:table-row-properties style:row-height="0.517cm" fo:break-before="auto" style:use-optimal-row-height="true"/>
    </style:style>
    <style:style style:name="ta1" style:family="table" style:master-page-name="PageStyle_5f_Période_20_1">
      <style:table-properties table:display="true" style:writing-mode="lr-tb"/>
    </style:style>
    <style:style style:name="ta2" style:family="table" style:master-page-name="PageStyle_5f_Période_20_2">
      <style:table-properties table:display="true" style:writing-mode="lr-tb"/>
    </style:style>
    <style:style style:name="ta3" style:family="table" style:master-page-name="PageStyle_5f_Période_20_3">
      <style:table-properties table:display="true" style:writing-mode="lr-tb"/>
    </style:style>
    <style:style style:name="ta4" style:family="table" style:master-page-name="PageStyle_5f_Période_20_4">
      <style:table-properties table:display="true" style:writing-mode="lr-tb"/>
    </style:style>
    <style:style style:name="ta5" style:family="table" style:master-page-name="PageStyle_5f_Période_20_5">
      <style:table-properties table:display="true" style:writing-mode="lr-tb"/>
    </style:style>
    <style:style style:name="ta6" style:family="table" style:master-page-name="Default">
      <style:table-properties table:display="fals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date-style style:name="N42" number:automatic-order="true">
      <number:day-of-week/>
      <number:text> </number:text>
      <number:day/>
      <number:text> </number:text>
      <number:month number:textual="true"/>
      <number:text> </number:text>
      <number:year/>
    </number:dat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number:time-style style:name="N64" number:truncate-on-overflow="false">
      <number:hours number:style="long"/>
      <number:text>:</number:text>
      <number:minutes number:style="long"/>
      <number:text>:</number:text>
      <number:seconds number:style="long"/>
    </number:time-style>
    <number:boolean-style style:name="N99">
      <number:boolean/>
    </number:boolean-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fo:background-color="#ffcc99" style:cell-protect="none" style:print-content="true" style:text-align-source="fix" style:repeat-content="false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1'.A8"/>
    </style:style>
    <style:style style:name="ce8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1'.A8"/>
    </style:style>
    <style:style style:name="ce9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1'.A8"/>
    </style:style>
    <style:style style:name="ce10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1'.A8"/>
    </style:style>
    <style:style style:name="ce11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$M16]+3&gt;[.$K$6]))" style:apply-style-name="Invisible" style:base-cell-address="'Période 1'.A18"/>
    </style:style>
    <style:style style:name="ce6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7" style:family="table-cell" style:parent-style-name="Default">
      <style:table-cell-properties style:glyph-orientation-vertical="0" fo:border-bottom="0.06pt solid #000000" fo:background-color="#ffffcc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8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glyph-orientation-vertical="0" fo:border-bottom="0.06pt solid #000000" fo:background-color="#ffffcc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fo:padding="0.071cm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" style:family="table-cell" style:parent-style-name="Default" style:data-style-name="N155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1'.B8"/>
      <style:map style:condition="is-true-formula(IF(AND(ISNUMBER([.A8]);[.B8]&lt;&gt;&quot;école&quot;)))" style:apply-style-name="Police_20_8" style:base-cell-address="'Période 1'.B8"/>
      <style:map style:condition="is-true-formula(IF(COUNT([.A8])=0))" style:apply-style-name="Invisible" style:base-cell-address="'Période 1'.B8"/>
    </style:style>
    <style:style style:name="ce24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COUNT([.A8])=0))" style:apply-style-name="Invisible" style:base-cell-address="'Période 1'.B9"/>
      <style:map style:condition="is-true-formula(IF(COUNT([.A8])&gt;0))" style:apply-style-name="Saisie_20_Heures" style:base-cell-address="'Période 1'.B9"/>
    </style:style>
    <style:style style:name="ce25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COUNT([.A8])=0))" style:apply-style-name="Invisible" style:base-cell-address="'Période 1'.B9"/>
      <style:map style:condition="is-true-formula(IF(COUNT([.A8])&gt;0))" style:apply-style-name="Saisie_20_Heures" style:base-cell-address="'Période 1'.B9"/>
    </style:style>
    <style:style style:name="ce26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1'.B8"/>
      <style:map style:condition="is-true-formula(IF(AND(ISNUMBER([.A8]);[.B8]&lt;&gt;&quot;école&quot;)))" style:apply-style-name="Police_20_8" style:base-cell-address="'Période 1'.B8"/>
      <style:map style:condition="is-true-formula(IF(COUNT([.A8])=0))" style:apply-style-name="Invisible" style:base-cell-address="'Période 1'.B8"/>
    </style:style>
    <style:style style:name="ce27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COUNT([.A8])=0))" style:apply-style-name="Invisible" style:base-cell-address="'Période 1'.B9"/>
      <style:map style:condition="is-true-formula(IF(COUNT([.A8])&gt;0))" style:apply-style-name="Saisie_20_Heures" style:base-cell-address="'Période 1'.B9"/>
    </style:style>
    <style:style style:name="ce28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1'.B8"/>
      <style:map style:condition="is-true-formula(IF(AND(ISNUMBER([.A8]);[.B8]&lt;&gt;&quot;école&quot;)))" style:apply-style-name="Police_20_8" style:base-cell-address="'Période 1'.B8"/>
      <style:map style:condition="is-true-formula(IF(COUNT([.A8])=0))" style:apply-style-name="Invisible" style:base-cell-address="'Période 1'.B8"/>
    </style:style>
    <style:style style:name="ce29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0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1" style:family="table-cell" style:parent-style-name="Default">
      <style:table-cell-properties style:glyph-orientation-vertical="0" fo:border-bottom="0.06pt solid #000000" fo:background-color="#ff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6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6]+3&gt;[.$K$6]))" style:apply-style-name="Invisible" style:base-cell-address="'Période 1'.A18"/>
    </style:style>
    <style:style style:name="ce35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$M16]+3&gt;[.$K$6]))" style:apply-style-name="Invisible" style:base-cell-address="'Période 1'.A18"/>
    </style:style>
    <style:style style:name="ce3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6]+3&gt;[.$K$6]))" style:apply-style-name="Invisible" style:base-cell-address="'Période 1'.A18"/>
    </style:style>
    <style:style style:name="ce37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8" style:family="table-cell" style:parent-style-name="Default">
      <style:table-cell-properties style:glyph-orientation-vertical="0" fo:border-bottom="0.06pt solid #000000" fo:background-color="#ffffcc" style:diagonal-bl-tr="none" style:diagonal-tl-br="none" style:text-align-source="fix" style:repeat-content="false" fo:wrap-option="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1" style:family="table-cell" style:parent-style-name="Default">
      <style:table-cell-properties style:glyph-orientation-vertical="0" fo:border-bottom="0.06pt solid #00000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</style:style>
    <style:style style:name="ce4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2" style:family="table-cell" style:parent-style-name="Default" style:data-style-name="N155">
      <style:table-cell-properties style:glyph-orientation-vertical="0" fo:background-color="#ffcc99" style:cell-protect="none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3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1'.A8"/>
    </style:style>
    <style:style style:name="ce44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06pt solid #000000" fo:background-color="#ffffcc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cell-protect="none" style:print-content="true"/>
    </style:style>
    <style:style style:name="ce4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1'.B8"/>
      <style:map style:condition="is-true-formula(IF(AND(ISNUMBER([.A8]);[.B8]&lt;&gt;&quot;école&quot;)))" style:apply-style-name="Police_20_8" style:base-cell-address="'Période 1'.B8"/>
      <style:map style:condition="is-true-formula(IF(COUNT([.A8])=0))" style:apply-style-name="Invisible" style:base-cell-address="'Période 1'.B8"/>
    </style:style>
    <style:style style:name="ce48" style:family="table-cell" style:parent-style-name="Default" style:data-style-name="N168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36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1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2" style:family="table-cell" style:parent-style-name="Default" style:data-style-name="N60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69" style:family="table-cell" style:parent-style-name="Default" style:data-style-name="N155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 style:data-style-name="N158">
      <style:table-cell-properties style:diagonal-bl-tr="none" style:diagonal-tl-br="none" fo:background-color="transparent" fo:border="none" fo:padding="0.071cm" style:rotation-align="none"/>
    </style:style>
    <style:style style:name="ce5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72" style:family="table-cell" style:parent-style-name="Default" style:data-style-name="N200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 style:data-style-name="N168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74" style:family="table-cell" style:parent-style-name="Default" style:data-style-name="N155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5" style:family="table-cell" style:parent-style-name="Default" style:data-style-name="N155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Default">
      <style:table-cell-properties style:diagonal-bl-tr="none" style:diagonal-tl-br="none" fo:background-color="transparent" fo:border="none" fo:padding="0.071cm" style:rotation-align="none"/>
    </style:style>
    <style:style style:name="ce61" style:family="table-cell" style:parent-style-name="Default" style:data-style-name="N168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2" style:family="table-cell" style:parent-style-name="Default">
      <style:table-cell-properties style:text-align-source="value-type" style:repeat-content="false" fo:padding="0.071cm" style:vertical-align="middle"/>
      <style:paragraph-properties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3" style:family="table-cell" style:parent-style-name="Excel_5f_BuiltIn_5f_Hyperlink" style:data-style-name="N0">
      <style:table-cell-properties style:glyph-orientation-vertical="0" style:cell-protect="protected formula-hidden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4" style:family="table-cell" style:parent-style-name="Default" style:data-style-name="N202">
      <style:table-cell-properties style:text-align-source="fix" style:repeat-content="false" fo:padding="0.071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0">
      <style:table-cell-properties fo:background-color="#ffcc99" style:cell-protect="none" style:print-content="true" style:text-align-source="fix" style:repeat-content="false" fo:border="0.06pt solid #000000" fo:padding="0.071cm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3" style:family="table-cell" style:parent-style-name="Default" style:data-style-name="N0">
      <style:table-cell-properties fo:border-bottom="0.74pt solid #000000" fo:background-color="#e8f2a1" style:text-align-source="fix" style:repeat-content="false" fo:border-left="none" fo:border-right="0.74pt solid #000000" fo:border-top="0.74pt solid #000000" style:vertical-align="middle"/>
      <style:paragraph-properties fo:text-align="center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67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5" style:family="table-cell" style:parent-style-name="Default" style:data-style-name="N155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0" style:family="table-cell" style:parent-style-name="Default" style:data-style-name="N151">
      <style:table-cell-properties style:text-align-source="fix" style:repeat-content="false" fo:padding="0.071cm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7" style:family="table-cell" style:parent-style-name="Default" style:data-style-name="N155">
      <style:table-cell-properties style:glyph-orientation-vertical="0" fo:border-bottom="0.74pt solid #000000" fo:background-color="#e8f2a1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9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2" style:family="table-cell" style:parent-style-name="Default">
      <style:table-cell-properties style:cell-protect="protected" style:print-content="true" fo:padding="0.071cm"/>
    </style:style>
    <style:style style:name="ce73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4" style:family="table-cell" style:parent-style-name="Default" style:data-style-name="N155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7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6]+3&gt;[.$K$6]))" style:apply-style-name="Invisible" style:base-cell-address="'Période 1'.A18"/>
    </style:style>
    <style:style style:name="ce79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$M16]+3&gt;[.$K$6]))" style:apply-style-name="Invisible" style:base-cell-address="'Période 1'.A18"/>
    </style:style>
    <style:style style:name="ce8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4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1'.A8"/>
    </style:style>
    <style:style style:name="ce85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1'.A8"/>
    </style:style>
    <style:style style:name="ce86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1'.A8"/>
    </style:style>
    <style:style style:name="ce87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1'.A8"/>
    </style:style>
    <style:style style:name="ce88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1'.A8"/>
    </style:style>
    <style:style style:name="ce4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1" style:family="table-cell" style:parent-style-name="Default" style:data-style-name="N60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2" style:family="table-cell" style:parent-style-name="Default" style:data-style-name="N15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Default" style:data-style-name="N6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94" style:family="table-cell" style:parent-style-name="Default" style:data-style-name="N158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95" style:family="table-cell" style:parent-style-name="Default" style:data-style-name="N163">
      <style:table-cell-properties style:diagonal-bl-tr="none" style:diagonal-tl-br="none" fo:background-color="transparent" fo:border="none" fo:padding="0.071cm" style:rotation-align="non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</style:style>
    <style:style style:name="ce9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97" style:family="table-cell" style:parent-style-name="Default" style:data-style-name="N163">
      <style:table-cell-properties style:diagonal-bl-tr="none" style:diagonal-tl-br="none" fo:background-color="transparent" fo:border="none" fo:padding="0.071cm" style:rotation-align="none"/>
    </style:style>
    <style:style style:name="ce98" style:family="table-cell" style:parent-style-name="Default" style:data-style-name="N163">
      <style:table-cell-properties style:diagonal-bl-tr="none" style:diagonal-tl-br="none" fo:background-color="transparent" fo:border="none" fo:padding="0.071cm" style:rotation-align="none"/>
      <style:text-properties style:font-name="Arial1" style:font-name-asian="Mangal" style:language-asian="hi" style:country-asian="IN" style:font-name-complex="Tahoma" style:language-complex="en" style:country-complex="US"/>
    </style:style>
    <style:style style:name="ce99" style:family="table-cell" style:parent-style-name="Default">
      <style:table-cell-properties fo:background-color="transparent"/>
    </style:style>
    <style:style style:name="ce100" style:family="table-cell" style:parent-style-name="Default">
      <style:table-cell-properties fo:background-color="transparent" fo:padding="0.071cm"/>
    </style:style>
    <style:style style:name="ce101" style:family="table-cell" style:parent-style-name="Default" style:data-style-name="N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Tahoma" style:font-size-complex="6.80000019073486pt" style:language-complex="en" style:country-complex="US" style:font-style-complex="normal" style:font-weight-complex="normal"/>
    </style:style>
    <style:style style:name="ce102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 style:data-style-name="N61">
      <style:table-cell-properties style:glyph-orientation-vertical="0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0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7" style:family="table-cell" style:parent-style-name="Default">
      <style:table-cell-properties style:text-align-source="value-type" style:repeat-content="false" fo:padding="0.071cm"/>
      <style:paragraph-properties fo:margin-left="0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 style:data-style-name="N60">
      <style:table-cell-properties style:text-align-source="value-type" style:repeat-content="false" fo:padding="0.071cm" style:vertical-align="middle"/>
      <style:paragraph-properties fo:margin-left="0cm"/>
    </style:style>
    <style:style style:name="ce10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08" style:family="table-cell" style:parent-style-name="Default" style:data-style-name="N160"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09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no-wrap" style:direction="ltr" style:rotation-angle="0" style:shrink-to-fit="false" style:vertical-align="middle" loext:vertical-justify="auto"/>
      <style:paragraph-properties fo:text-align="end" css3t:text-justify="auto" fo:margin-left="0cm" style:writing-mode="page"/>
      <style:text-properties style:text-outline="false" style:text-line-through-style="none" style:text-line-through-type="none" fo:font-size="10pt" fo:font-style="normal" fo:text-shadow="none" style:text-underline-style="none" style:font-size-asian="10pt" style:font-style-asian="normal" style:font-weight-asian="norm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0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2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3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4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1'.S8"/>
      <style:map style:condition="is-true-formula(IF(OR(AND([.Q8]=0;[.R9]&lt;=0);AND(COUNT([.A8];[.D8];[.G8];[.J8];[.M8])&gt;0;[.Q8]&gt;0;[.T8]=0))))" style:apply-style-name="Heures_20_OK" style:base-cell-address="'Période 1'.S8"/>
      <style:map style:condition="is-true-formula(IF(AND(COUNT([.A8];[.D8];[.G8];[.J8];[.M8])&lt;5;[.Q8]&gt;0;[.R9]=0)))" style:apply-style-name="Semaine_20_incomplète" style:base-cell-address="'Période 1'.S8"/>
    </style:style>
    <style:style style:name="ce115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6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3]&gt;0;1;0))" style:apply-style-name="Heures_2b_" style:base-cell-address="'Période 1'.S33"/>
      <style:map style:condition="is-true-formula(IF([.R33]&lt;=0;1;0))" style:apply-style-name="Heures_20_OK" style:base-cell-address="'Période 1'.S33"/>
    </style:style>
    <style:style style:name="ce117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is-true-formula(IF([.R37]&gt;[.R33];1;0))" style:apply-style-name="Heures_2b_" style:base-cell-address="'Période 1'.S37"/>
      <style:map style:condition="is-true-formula(IF([.R37]&lt;=[.R33];1;0))" style:apply-style-name="Heures_20_OK" style:base-cell-address="'Période 1'.S37"/>
    </style:style>
    <style:style style:name="ce12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is-true-formula(IF([.R37]&gt;[.R33];1;0))" style:apply-style-name="Heures_2b_" style:base-cell-address="'Période 1'.S37"/>
      <style:map style:condition="is-true-formula(IF([.R37]&lt;=[.R33];1;0))" style:apply-style-name="Heures_20_OK" style:base-cell-address="'Période 1'.S37"/>
    </style:style>
    <style:style style:name="ce121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40]&lt;&gt;0;1;0))" style:apply-style-name="Heures_2b_" style:base-cell-address="'Période 1'.S40"/>
      <style:map style:condition="is-true-formula(IF([.R40]=0;1;0))" style:apply-style-name="Heures_20_OK" style:base-cell-address="'Période 1'.S40"/>
    </style:style>
    <style:style style:name="ce12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3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ffffff"/>
    </style:style>
    <style:style style:name="ce124" style:family="table-cell" style:parent-style-name="Default" style:data-style-name="N158">
      <style:table-cell-properties fo:padding="0.071cm"/>
      <style:text-properties fo:color="#ffffff"/>
    </style:style>
    <style:style style:name="ce437" style:family="table-cell" style:parent-style-name="Default">
      <style:text-properties fo:color="#ffffff"/>
    </style:style>
    <style:style style:name="ce126" style:family="table-cell" style:parent-style-name="Default">
      <style:table-cell-properties style:cell-protect="protected formula-hidden" style:print-content="true" style:text-align-source="fix" style:repeat-content="false" fo:wrap-option="wrap" style:vertical-align="middle"/>
      <style:paragraph-properties fo:text-align="center" fo:margin-left="0cm"/>
      <style:map style:condition="is-true-formula(IF(SUM([.T8:.T30])&gt;0))" style:apply-style-name="Semaine_20_incomplète" style:base-cell-address="'Période 1'.U2"/>
    </style:style>
    <style:style style:name="ce127" style:family="table-cell" style:parent-style-name="Default">
      <style:table-cell-properties fo:background-color="#ffffcc" style:text-align-source="value-type" style:repeat-content="false" fo:wrap-option="wrap" fo:border="0.06pt solid #000000" style:vertical-align="middle"/>
      <style:paragraph-properties fo:margin-left="0cm"/>
      <style:text-properties fo:font-weight="bold" style:font-weight-asian="bold" style:font-weight-complex="bold"/>
    </style:style>
    <style:style style:name="ce440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808080" style:text-outline="false" style:text-line-through-style="none" style:text-line-through-type="none" style:font-name="Arial" fo:font-size="8.5pt" fo:font-style="italic" fo:text-shadow="none" style:text-underline-style="none" fo:font-weight="bold" style:font-size-asian="8.5pt" style:font-style-asian="italic" style:font-weight-asian="bold" style:font-name-complex="Arial" style:font-size-complex="8.5pt" style:font-style-complex="italic" style:font-weight-complex="bold"/>
    </style:style>
    <style:style style:name="ce130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31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2'.A8"/>
    </style:style>
    <style:style style:name="ce132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2'.A8"/>
    </style:style>
    <style:style style:name="ce133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$M16]+3&gt;[.$K$6]))" style:apply-style-name="Invisible" style:base-cell-address="'Période 2'.A18"/>
    </style:style>
    <style:style style:name="ce134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5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36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8" style:family="table-cell" style:parent-style-name="Default">
      <style:table-cell-properties style:glyph-orientation-vertical="0" fo:border-bottom="none" fo:background-color="#ffffcc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9" style:family="table-cell" style:parent-style-name="Default" style:data-style-name="N155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64" style:family="table-cell" style:parent-style-name="Default">
      <style:table-cell-properties style:glyph-orientation-vertical="0" style:cell-protect="formula-hidden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2'.B8"/>
      <style:map style:condition="is-true-formula(IF(AND(ISNUMBER([.A8]);[.B8]=[$Gestion.$AG$25])))" style:apply-style-name="Férié-Jour" style:base-cell-address="'Période 2'.B8"/>
      <style:map style:condition="is-true-formula(IF(AND(ISNUMBER([.A8]);[.B8]&lt;&gt;&quot;école&quot;)))" style:apply-style-name="Police_20_8" style:base-cell-address="'Période 2'.B8"/>
      <style:map style:condition="is-true-formula(IF(COUNT([.A8])=0))" style:apply-style-name="Invisible" style:base-cell-address="'Période 2'.B8"/>
    </style:style>
    <style:style style:name="ce141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A8]=DATE(YEAR([.A8]);11;11)))" style:apply-style-name="Férié-Horaires" style:base-cell-address="'Période 2'.B9"/>
    </style:style>
    <style:style style:name="ce466" style:family="table-cell" style:parent-style-name="Default">
      <style:table-cell-properties style:glyph-orientation-vertical="0" style:cell-protect="formula-hidden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2'.B8"/>
      <style:map style:condition="is-true-formula(IF(AND(ISNUMBER([.A8]);[.B8]=[$Gestion.$AG$25])))" style:apply-style-name="Férié-Jour" style:base-cell-address="'Période 2'.B8"/>
      <style:map style:condition="is-true-formula(IF(AND(ISNUMBER([.A8]);[.B8]&lt;&gt;&quot;école&quot;)))" style:apply-style-name="Police_20_8" style:base-cell-address="'Période 2'.B8"/>
      <style:map style:condition="is-true-formula(IF(COUNT([.A8])=0))" style:apply-style-name="Invisible" style:base-cell-address="'Période 2'.B8"/>
    </style:style>
    <style:style style:name="ce14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2'.B8"/>
      <style:map style:condition="is-true-formula(IF(AND(ISNUMBER([.A8]);[.B8]=[$Gestion.$AG$25])))" style:apply-style-name="Férié-Jour" style:base-cell-address="'Période 2'.B8"/>
      <style:map style:condition="is-true-formula(IF(AND(ISNUMBER([.A8]);[.B8]&lt;&gt;&quot;école&quot;)))" style:apply-style-name="Police_20_8" style:base-cell-address="'Période 2'.B8"/>
      <style:map style:condition="is-true-formula(IF(COUNT([.A8])=0))" style:apply-style-name="Invisible" style:base-cell-address="'Période 2'.B8"/>
    </style:style>
    <style:style style:name="ce142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COUNT([.A8])=0))" style:apply-style-name="Invisible" style:base-cell-address="'Période 2'.B9"/>
      <style:map style:condition="is-true-formula(IF(COUNT([.A8])&gt;0))" style:apply-style-name="Saisie_20_Heures" style:base-cell-address="'Période 2'.B9"/>
    </style:style>
    <style:style style:name="ce143" style:family="table-cell" style:parent-style-name="Default">
      <style:table-cell-properties style:glyph-orientation-vertical="0" fo:border-bottom="0.74pt solid #000000" fo:background-color="#ff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3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60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</style:style>
    <style:style style:name="ce145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style:font-name-asian="Mangal" style:language-asian="hi" style:country-asian="IN" style:font-name-complex="Tahoma" style:language-complex="en" style:country-complex="US"/>
      <style:map style:condition="cell-content()&gt;=0" style:apply-style-name="Encadré" style:base-cell-address="'Période 2'.A8"/>
    </style:style>
    <style:style style:name="ce146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4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75" style:family="table-cell" style:parent-style-name="Default" style:data-style-name="N155">
      <style:table-cell-properties style:glyph-orientation-vertical="0" fo:border-bottom="0.74pt solid #000000" fo:background-color="#e8f2a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7" style:family="table-cell" style:parent-style-name="Default">
      <style:table-cell-properties fo:border-bottom="0.74pt solid #000000" fo:background-color="#e8f2a1" style:text-align-source="fix" style:repeat-content="false" fo:border-left="none" fo:border-right="0.74pt solid #000000" fo:border-top="0.74pt solid #000000" style:vertical-align="middle"/>
      <style:paragraph-properties fo:text-align="center"/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15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53" style:family="table-cell" style:parent-style-name="Default">
      <style:table-cell-properties style:glyph-orientation-vertical="0" fo:border-bottom="0.74pt solid #000000" fo:background-color="#ffffcc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480" style:family="table-cell" style:parent-style-name="Default" style:data-style-name="N151">
      <style:table-cell-properties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4" style:family="table-cell" style:parent-style-name="Default">
      <style:table-cell-properties style:cell-protect="protected" style:print-content="true" fo:background-color="transparent" fo:padding="0.071cm"/>
    </style:style>
    <style:style style:name="ce155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5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58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2'.A8"/>
    </style:style>
    <style:style style:name="ce159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2'.A8"/>
    </style:style>
    <style:style style:name="ce160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2'.A8"/>
    </style:style>
    <style:style style:name="ce161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2'.A8"/>
    </style:style>
    <style:style style:name="ce162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2'.A8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4" style:family="table-cell" style:parent-style-name="Default" style:data-style-name="N60">
      <style:table-cell-properties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5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66" style:family="table-cell" style:parent-style-name="Default" style:data-style-name="N61">
      <style:table-cell-properties style:glyph-orientation-vertical="0" fo:border-bottom="0.06pt solid #000000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6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8" style:family="table-cell" style:parent-style-name="Default" style:data-style-name="N60">
      <style:table-cell-properties fo:padding="0.071cm"/>
    </style:style>
    <style:style style:name="ce169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2'.S8"/>
      <style:map style:condition="is-true-formula(IF(OR(AND([.Q8]=0;[.R9]&lt;=0);AND(COUNT([.A8];[.D8];[.G8];[.J8];[.M8])&gt;0;[.Q8]&gt;0;[.T8]=0))))" style:apply-style-name="Heures_20_OK" style:base-cell-address="'Période 2'.S8"/>
      <style:map style:condition="is-true-formula(IF(AND(COUNT([.A8];[.D8];[.G8];[.J8];[.M8])&lt;5;[.Q8]&gt;0;[.R9]=0)))" style:apply-style-name="Semaine_20_incomplète" style:base-cell-address="'Période 2'.S8"/>
    </style:style>
    <style:style style:name="ce170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2'.S8"/>
      <style:map style:condition="is-true-formula(IF(OR(AND([.Q8]=0;[.R9]&lt;=0);AND(COUNT([.A8];[.D8];[.G8];[.J8];[.M8])&gt;0;[.Q8]&gt;0;[.T8]=0))))" style:apply-style-name="Heures_20_OK" style:base-cell-address="'Période 2'.S8"/>
      <style:map style:condition="is-true-formula(IF(AND(COUNT([.A8];[.D8];[.G8];[.J8];[.M8])&lt;5;[.Q8]&gt;0;[.R9]=0)))" style:apply-style-name="Semaine_20_incomplète" style:base-cell-address="'Période 2'.S8"/>
    </style:style>
    <style:style style:name="ce17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2'.S8"/>
      <style:map style:condition="is-true-formula(IF(OR(AND([.Q8]=0;[.R9]&lt;=0);AND(COUNT([.A8];[.D8];[.G8];[.J8];[.M8])&gt;0;[.Q8]&gt;0;[.T8]=0))))" style:apply-style-name="Heures_20_OK" style:base-cell-address="'Période 2'.S8"/>
      <style:map style:condition="is-true-formula(IF(AND(COUNT([.A8];[.D8];[.G8];[.J8];[.M8])&lt;5;[.Q8]&gt;0;[.R9]=0)))" style:apply-style-name="Semaine_20_incomplète" style:base-cell-address="'Période 2'.S8"/>
    </style:style>
    <style:style style:name="ce172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2'.S8"/>
      <style:map style:condition="is-true-formula(IF(OR(AND([.Q8]=0;[.R9]&lt;=0);AND(COUNT([.A8];[.D8];[.G8];[.J8];[.M8])&gt;0;[.Q8]&gt;0;[.T8]=0))))" style:apply-style-name="Heures_20_OK" style:base-cell-address="'Période 2'.S8"/>
      <style:map style:condition="is-true-formula(IF(AND(COUNT([.A8];[.D8];[.G8];[.J8];[.M8])&lt;5;[.Q8]&gt;0;[.R9]=0)))" style:apply-style-name="Semaine_20_incomplète" style:base-cell-address="'Période 2'.S8"/>
    </style:style>
    <style:style style:name="ce173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2'.S8"/>
      <style:map style:condition="is-true-formula(IF(OR(AND([.Q8]=0;[.R9]&lt;=0);AND(COUNT([.A8];[.D8];[.G8];[.J8];[.M8])&gt;0;[.Q8]&gt;0;[.T8]=0))))" style:apply-style-name="Heures_20_OK" style:base-cell-address="'Période 2'.S8"/>
      <style:map style:condition="is-true-formula(IF(AND(COUNT([.A8];[.D8];[.G8];[.J8];[.M8])&lt;5;[.Q8]&gt;0;[.R9]=0)))" style:apply-style-name="Semaine_20_incomplète" style:base-cell-address="'Période 2'.S8"/>
    </style:style>
    <style:style style:name="ce496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6]+3&gt;[.$K$6]))" style:apply-style-name="Invisible" style:base-cell-address="'Période 2'.A18"/>
    </style:style>
    <style:style style:name="ce175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3]&gt;0))" style:apply-style-name="Heures_2b_" style:base-cell-address="'Période 2'.S33"/>
      <style:map style:condition="is-true-formula(IF([.R33]&lt;=0))" style:apply-style-name="Heures_20_OK" style:base-cell-address="'Période 2'.S33"/>
    </style:style>
    <style:style style:name="ce17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5]&gt;0))" style:apply-style-name="Heures_2b_" style:base-cell-address="'Période 2'.S35"/>
      <style:map style:condition="cell-content()=&quot;Erreur de récupération&quot;" style:apply-style-name="Heures_2b_" style:base-cell-address="'Période 2'.S35"/>
      <style:map style:condition="is-true-formula(IF([.R35]&lt;=0))" style:apply-style-name="Heures_20_OK" style:base-cell-address="'Période 2'.S35"/>
    </style:style>
    <style:style style:name="ce17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is-true-formula(IF([.R37]&gt;[.R35];1;0))" style:apply-style-name="Heures_2b_" style:base-cell-address="'Période 2'.S37"/>
      <style:map style:condition="is-true-formula(IF([.R37]&lt;=[.R35];1;0))" style:apply-style-name="Heures_20_OK" style:base-cell-address="'Période 2'.S37"/>
    </style:style>
    <style:style style:name="ce179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is-true-formula(IF([.R37]&gt;[.R35];1;0))" style:apply-style-name="Heures_2b_" style:base-cell-address="'Période 2'.S37"/>
      <style:map style:condition="is-true-formula(IF([.R37]&lt;=[.R35];1;0))" style:apply-style-name="Heures_20_OK" style:base-cell-address="'Période 2'.S37"/>
    </style:style>
    <style:style style:name="ce502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40]&lt;&gt;0))" style:apply-style-name="Heures_2b_" style:base-cell-address="'Période 2'.S40"/>
      <style:map style:condition="is-true-formula(IF([.R40]=0))" style:apply-style-name="Heures_20_OK" style:base-cell-address="'Période 2'.S40"/>
    </style:style>
    <style:style style:name="ce181" style:family="table-cell" style:parent-style-name="Default">
      <style:table-cell-properties style:cell-protect="protected formula-hidden" style:print-content="true" style:text-align-source="fix" style:repeat-content="false" fo:wrap-option="wrap" style:vertical-align="middle"/>
      <style:paragraph-properties fo:text-align="center" fo:margin-left="0cm"/>
      <style:map style:condition="is-true-formula(IF(SUM([.T8:.T30])&gt;0))" style:apply-style-name="Semaine_20_incomplète" style:base-cell-address="'Période 2'.U2"/>
    </style:style>
    <style:style style:name="ce182" style:family="table-cell" style:parent-style-name="Default">
      <style:table-cell-properties fo:background-color="#ffffcc" style:text-align-source="value-type" style:repeat-content="false" fo:wrap-option="wrap" fo:border="0.74pt solid #000000" style:vertical-align="middle"/>
      <style:paragraph-properties fo:margin-left="0cm"/>
      <style:text-properties fo:font-weight="bold" style:font-weight-asian="bold" style:font-weight-complex="bold"/>
    </style:style>
    <style:style style:name="ce183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3'.A8"/>
    </style:style>
    <style:style style:name="ce184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3'.A8"/>
    </style:style>
    <style:style style:name="ce185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3'.A8"/>
    </style:style>
    <style:style style:name="ce186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3'.A8"/>
    </style:style>
    <style:style style:name="ce187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52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8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3'.B8"/>
      <style:map style:condition="is-true-formula(IF(AND(ISNUMBER([.A8]);[.B8]&lt;&gt;&quot;école&quot;)))" style:apply-style-name="Police_20_8" style:base-cell-address="'Période 3'.B8"/>
      <style:map style:condition="is-true-formula(IF(COUNT([.A8])=0))" style:apply-style-name="Invisible" style:base-cell-address="'Période 3'.B8"/>
    </style:style>
    <style:style style:name="ce189" style:family="table-cell" style:parent-style-name="Default" style:data-style-name="N158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COUNT([.A8])=0))" style:apply-style-name="Invisible" style:base-cell-address="'Période 3'.B9"/>
      <style:map style:condition="is-true-formula(IF(COUNT([.A8])&gt;0))" style:apply-style-name="Saisie_20_Heures" style:base-cell-address="'Période 3'.B9"/>
    </style:style>
    <style:style style:name="ce190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3'.B8"/>
      <style:map style:condition="is-true-formula(IF(AND(ISNUMBER([.A8]);[.B8]&lt;&gt;&quot;école&quot;)))" style:apply-style-name="Police_20_8" style:base-cell-address="'Période 3'.B8"/>
      <style:map style:condition="is-true-formula(IF(COUNT([.A8])=0))" style:apply-style-name="Invisible" style:base-cell-address="'Période 3'.B8"/>
    </style:style>
    <style:style style:name="ce191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3'.B8"/>
      <style:map style:condition="is-true-formula(IF(AND(ISNUMBER([.A8]);[.B8]&lt;&gt;&quot;école&quot;)))" style:apply-style-name="Police_20_8" style:base-cell-address="'Période 3'.B8"/>
      <style:map style:condition="is-true-formula(IF(COUNT([.A8])=0))" style:apply-style-name="Invisible" style:base-cell-address="'Période 3'.B8"/>
    </style:style>
    <style:style style:name="ce19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3" style:family="table-cell" style:parent-style-name="Default" style:data-style-name="N158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4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96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style:font-name-asian="Mangal" style:language-asian="hi" style:country-asian="IN" style:font-name-complex="Tahoma" style:language-complex="en" style:country-complex="US"/>
      <style:map style:condition="cell-content()&gt;=0" style:apply-style-name="Encadré" style:base-cell-address="'Période 3'.A8"/>
    </style:style>
    <style:style style:name="ce197" style:family="table-cell" style:parent-style-name="Default">
      <style:table-cell-properties style:text-align-source="fix" style:repeat-content="false" fo:padding="0.071cm"/>
      <style:paragraph-properties fo:text-align="end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9" style:family="table-cell" style:parent-style-name="Default" style:data-style-name="N158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0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3'.A8"/>
    </style:style>
    <style:style style:name="ce201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3'.A8"/>
    </style:style>
    <style:style style:name="ce202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3'.A8"/>
    </style:style>
    <style:style style:name="ce203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3'.A8"/>
    </style:style>
    <style:style style:name="ce204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3'.A8"/>
    </style:style>
    <style:style style:name="ce20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7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8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9" style:family="table-cell" style:parent-style-name="Default" style:data-style-name="N167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0" style:family="table-cell" style:parent-style-name="Default" style:data-style-name="N61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11" style:family="table-cell" style:parent-style-name="Default" style:data-style-name="N60">
      <style:table-cell-properties fo:background-color="transparent" fo:padding="0.071cm"/>
    </style:style>
    <style:style style:name="ce212" style:family="table-cell" style:parent-style-name="Default" style:data-style-name="N160">
      <style:table-cell-properties style:glyph-orientation-vertical="0" fo:background-color="#cc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213" style:family="table-cell" style:parent-style-name="Default" style:data-style-name="N160">
      <style:table-cell-properties style:glyph-orientation-vertical="0" fo:background-color="#cc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537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538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539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540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3'.S8"/>
      <style:map style:condition="is-true-formula(IF(OR(AND([.Q8]=0;[.R9]&lt;=0);AND(COUNT([.A8];[.D8];[.G8];[.J8];[.M8])&gt;0;[.Q8]&gt;0;[.T8]=0))))" style:apply-style-name="Heures_20_OK" style:base-cell-address="'Période 3'.S8"/>
      <style:map style:condition="is-true-formula(IF(AND(COUNT([.A8];[.D8];[.G8];[.J8];[.M8])&lt;5;[.Q8]&gt;0;[.R9]=0)))" style:apply-style-name="Semaine_20_incomplète" style:base-cell-address="'Période 3'.S8"/>
    </style:style>
    <style:style style:name="ce218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]+3&gt;[.$K$6]))" style:apply-style-name="Invisible" style:base-cell-address="'Période 3'.A18"/>
    </style:style>
    <style:style style:name="ce219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3]&gt;0))" style:apply-style-name="Heures_2b_" style:base-cell-address="'Période 3'.S33"/>
      <style:map style:condition="is-true-formula(IF([.R33]&lt;=0))" style:apply-style-name="Heures_20_OK" style:base-cell-address="'Période 3'.S33"/>
    </style:style>
    <style:style style:name="ce22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1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5]&gt;0))" style:apply-style-name="Heures_2b_" style:base-cell-address="'Période 3'.S35"/>
      <style:map style:condition="cell-content()=&quot;Erreur de récupération&quot;" style:apply-style-name="Heures_2b_" style:base-cell-address="'Période 3'.S35"/>
      <style:map style:condition="is-true-formula(IF([.R35]&lt;=0))" style:apply-style-name="Heures_20_OK" style:base-cell-address="'Période 3'.S35"/>
    </style:style>
    <style:style style:name="ce2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is-true-formula(IF([.R37]&gt;[.R35]))" style:apply-style-name="Heures_2b_" style:base-cell-address="'Période 3'.S37"/>
      <style:map style:condition="is-true-formula(IF([.R37]&lt;=[.R35]))" style:apply-style-name="Heures_20_OK" style:base-cell-address="'Période 3'.S37"/>
    </style:style>
    <style:style style:name="ce54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is-true-formula(IF([.R37]&gt;[.R35]))" style:apply-style-name="Heures_2b_" style:base-cell-address="'Période 3'.S37"/>
      <style:map style:condition="is-true-formula(IF([.R37]&lt;=[.R35]))" style:apply-style-name="Heures_20_OK" style:base-cell-address="'Période 3'.S37"/>
    </style:style>
    <style:style style:name="ce224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40]&lt;&gt;0))" style:apply-style-name="Heures_2b_" style:base-cell-address="'Période 3'.S40"/>
      <style:map style:condition="is-true-formula(IF([.R40]=0))" style:apply-style-name="Heures_20_OK" style:base-cell-address="'Période 3'.S40"/>
    </style:style>
    <style:style style:name="ce225" style:family="table-cell" style:parent-style-name="Default">
      <style:table-cell-properties style:cell-protect="protected formula-hidden" style:print-content="true" style:text-align-source="fix" style:repeat-content="false" fo:wrap-option="wrap" style:vertical-align="middle"/>
      <style:paragraph-properties fo:text-align="center" fo:margin-left="0cm"/>
      <style:map style:condition="is-true-formula(IF(SUM([.T8:.T30])&gt;0))" style:apply-style-name="Semaine_20_incomplète" style:base-cell-address="'Période 3'.U2"/>
    </style:style>
    <style:style style:name="ce226" style:family="table-cell" style:parent-style-name="Default" style:data-style-name="N99"/>
    <style:style style:name="ce227" style:family="table-cell" style:parent-style-name="Default" style:data-style-name="N155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0.06pt solid #80808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4'.A8"/>
    </style:style>
    <style:style style:name="ce228" style:family="table-cell" style:parent-style-name="Default" style:data-style-name="N155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0.06pt solid #80808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4'.A8"/>
    </style:style>
    <style:style style:name="ce229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4'.A8"/>
    </style:style>
    <style:style style:name="ce230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4'.A8"/>
    </style:style>
    <style:style style:name="ce231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4'.A8"/>
    </style:style>
    <style:style style:name="ce561" style:family="table-cell" style:parent-style-name="Default">
      <style:table-cell-properties style:glyph-orientation-vertical="0" fo:border-bottom="0.06pt solid #808080" style:cell-protect="formula-hidden" style:print-content="true" style:diagonal-bl-tr="none" style:diagonal-tl-br="none" style:text-align-source="fix" style:repeat-content="false" fo:wrap-option="no-wrap" fo:border-left="0.06pt solid #80808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4'.B8"/>
      <style:map style:condition="is-true-formula(IF(AND(ISNUMBER([.A8]);[.B8]=[$Gestion.$AG$34])))" style:apply-style-name="Férié-Jour" style:base-cell-address="'Période 4'.B8"/>
      <style:map style:condition="is-true-formula(IF(AND(ISNUMBER([.A8]);[.B8]&lt;&gt;&quot;école&quot;)))" style:apply-style-name="Police_20_8" style:base-cell-address="'Période 4'.B8"/>
      <style:map style:condition="is-true-formula(IF(COUNT([.A8])=0))" style:apply-style-name="Invisible" style:base-cell-address="'Période 4'.B8"/>
    </style:style>
    <style:style style:name="ce233" style:family="table-cell" style:parent-style-name="Default" style:data-style-name="N158">
      <style:table-cell-properties style:glyph-orientation-vertical="0"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808080" style:direction="ltr" fo:padding="0.071cm" fo:border-right="0.06pt solid #000000" style:rotation-angle="0" style:rotation-align="none" style:shrink-to-fit="false" fo:border-top="0.06pt solid #808080" style:vertical-align="middle" loext:vertical-justify="auto"/>
      <style:paragraph-properties fo:text-align="center" css3t:text-justify="auto" fo:margin-left="0cm" style:writing-mode="page"/>
      <style:map style:condition="is-true-formula(IF([.A8]=EASTERSUNDAY(YEAR([.A8]))+1))" style:apply-style-name="Férié-Horaires" style:base-cell-address="'Période 4'.B9"/>
    </style:style>
    <style:style style:name="ce563" style:family="table-cell" style:parent-style-name="Default" style:data-style-name="N37">
      <style:table-cell-properties style:glyph-orientation-vertical="0" style:cell-protect="formula-hidden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4'.B8"/>
      <style:map style:condition="is-true-formula(IF(AND(ISNUMBER([.A8]);[.B8]=[$Gestion.$AG$34])))" style:apply-style-name="Férié-Jour" style:base-cell-address="'Période 4'.B8"/>
      <style:map style:condition="is-true-formula(IF(AND(ISNUMBER([.A8]);[.B8]&lt;&gt;&quot;école&quot;)))" style:apply-style-name="Police_20_8" style:base-cell-address="'Période 4'.B8"/>
      <style:map style:condition="is-true-formula(IF(COUNT([.A8])=0))" style:apply-style-name="Invisible" style:base-cell-address="'Période 4'.B8"/>
    </style:style>
    <style:style style:name="ce235" style:family="table-cell" style:parent-style-name="Default" style:data-style-name="N158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A8]=EASTERSUNDAY(YEAR([.A8]))+1))" style:apply-style-name="Férié-Horaires" style:base-cell-address="'Période 4'.B9"/>
    </style:style>
    <style:style style:name="ce565" style:family="table-cell" style:parent-style-name="Default">
      <style:table-cell-properties style:glyph-orientation-vertical="0" style:cell-protect="formula-hidden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4'.B8"/>
      <style:map style:condition="is-true-formula(IF(AND(ISNUMBER([.A8]);[.B8]=[$Gestion.$AG$34])))" style:apply-style-name="Férié-Jour" style:base-cell-address="'Période 4'.B8"/>
      <style:map style:condition="is-true-formula(IF(AND(ISNUMBER([.A8]);[.B8]&lt;&gt;&quot;école&quot;)))" style:apply-style-name="Police_20_8" style:base-cell-address="'Période 4'.B8"/>
      <style:map style:condition="is-true-formula(IF(COUNT([.A8])=0))" style:apply-style-name="Invisible" style:base-cell-address="'Période 4'.B8"/>
    </style:style>
    <style:style style:name="ce237" style:family="table-cell" style:parent-style-name="Default">
      <style:table-cell-properties style:glyph-orientation-vertical="0" fo:border-bottom="0.06pt solid #808080" style:cell-protect="none" style:print-content="true" style:diagonal-bl-tr="none" style:diagonal-tl-br="none" style:text-align-source="fix" style:repeat-content="false" fo:wrap-option="no-wrap" fo:border-left="0.06pt solid #80808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Default" style:data-style-name="N158">
      <style:table-cell-properties style:glyph-orientation-vertical="0"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808080" style:direction="ltr" fo:padding="0.071cm" fo:border-right="0.06pt solid #000000" style:rotation-angle="0" style:rotation-align="none" style:shrink-to-fit="false" fo:border-top="0.06pt solid #808080" style:vertical-align="middle" loext:vertical-justify="auto"/>
      <style:paragraph-properties fo:text-align="center" css3t:text-justify="auto" fo:margin-left="0cm" style:writing-mode="page"/>
    </style:style>
    <style:style style:name="ce568" style:family="table-cell" style:parent-style-name="Default">
      <style:table-cell-properties style:glyph-orientation-vertical="0" style:cell-protect="formula-hidden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4'.B8"/>
      <style:map style:condition="is-true-formula(IF(AND(ISNUMBER([.A8]);[.B8]=[$Gestion.$AG$34])))" style:apply-style-name="Férié-Jour" style:base-cell-address="'Période 4'.B8"/>
      <style:map style:condition="is-true-formula(IF(AND(ISNUMBER([.A8]);[.B8]&lt;&gt;&quot;école&quot;)))" style:apply-style-name="Police_20_8" style:base-cell-address="'Période 4'.B8"/>
      <style:map style:condition="is-true-formula(IF(COUNT([.A8])=0))" style:apply-style-name="Invisible" style:base-cell-address="'Période 4'.B8"/>
    </style:style>
    <style:style style:name="ce573" style:family="table-cell" style:parent-style-name="Default" style:data-style-name="N155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43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4'.A8"/>
    </style:style>
    <style:style style:name="ce244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cell-content()&gt;=0" style:apply-style-name="Encadré" style:base-cell-address="'Période 4'.A8"/>
    </style:style>
    <style:style style:name="ce574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4'.A8"/>
    </style:style>
    <style:style style:name="ce575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4'.A8"/>
    </style:style>
    <style:style style:name="ce576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4'.A8"/>
    </style:style>
    <style:style style:name="ce248" style:family="table-cell" style:parent-style-name="Default" style:data-style-name="N1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49" style:family="table-cell" style:parent-style-name="Default" style:data-style-name="N1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50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5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52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53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4'.S8"/>
      <style:map style:condition="is-true-formula(IF(OR(AND([.Q8]=0;[.R9]&lt;=0);AND(COUNT([.A8];[.D8];[.G8];[.J8];[.M8])&gt;0;[.Q8]&gt;0;[.T8]=0))))" style:apply-style-name="Heures_20_OK" style:base-cell-address="'Période 4'.S8"/>
      <style:map style:condition="is-true-formula(IF(AND(COUNT([.A8];[.D8];[.G8];[.J8];[.M8])&lt;5;[.Q8]&gt;0;[.R9]=0)))" style:apply-style-name="Semaine_20_incomplète" style:base-cell-address="'Période 4'.S8"/>
    </style:style>
    <style:style style:name="ce254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1]+3&gt;[.$K$6]))" style:apply-style-name="Invisible" style:base-cell-address="'Période 4'.A18"/>
    </style:style>
    <style:style style:name="ce584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3]&gt;0))" style:apply-style-name="Heures_2b_" style:base-cell-address="'Période 4'.S33"/>
      <style:map style:condition="is-true-formula(IF([.R33]&lt;=0))" style:apply-style-name="Heures_20_OK" style:base-cell-address="'Période 4'.S33"/>
    </style:style>
    <style:style style:name="ce256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5]&gt;0))" style:apply-style-name="Heures_2b_" style:base-cell-address="'Période 4'.S35"/>
      <style:map style:condition="cell-content()=&quot;Erreur de récupération&quot;" style:apply-style-name="Heures_2b_" style:base-cell-address="'Période 4'.S35"/>
      <style:map style:condition="is-true-formula(IF([.R35]&lt;=0))" style:apply-style-name="Heures_20_OK" style:base-cell-address="'Période 4'.S35"/>
    </style:style>
    <style:style style:name="ce2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is-true-formula(IF([.R37]&gt;[.R35]))" style:apply-style-name="Heures_2b_" style:base-cell-address="'Période 4'.S37"/>
      <style:map style:condition="is-true-formula(IF([.R37]&lt;=[.R35]))" style:apply-style-name="Heures_20_OK" style:base-cell-address="'Période 4'.S37"/>
    </style:style>
    <style:style style:name="ce25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is-true-formula(IF([.R37]&gt;[.R35]))" style:apply-style-name="Heures_2b_" style:base-cell-address="'Période 4'.S37"/>
      <style:map style:condition="is-true-formula(IF([.R37]&lt;=[.R35]))" style:apply-style-name="Heures_20_OK" style:base-cell-address="'Période 4'.S37"/>
    </style:style>
    <style:style style:name="ce259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40]&lt;&gt;0))" style:apply-style-name="Heures_2b_" style:base-cell-address="'Période 4'.S40"/>
      <style:map style:condition="is-true-formula(IF([.R40]=0))" style:apply-style-name="Heures_20_OK" style:base-cell-address="'Période 4'.S40"/>
    </style:style>
    <style:style style:name="ce589" style:family="table-cell" style:parent-style-name="Default">
      <style:table-cell-properties style:cell-protect="protected formula-hidden" style:print-content="true" style:text-align-source="fix" style:repeat-content="false" fo:wrap-option="wrap" style:vertical-align="middle"/>
      <style:paragraph-properties fo:text-align="center" fo:margin-left="0cm"/>
      <style:map style:condition="is-true-formula(IF(SUM([.T8:.T30])&gt;0))" style:apply-style-name="Semaine_20_incomplète" style:base-cell-address="'Période 4'.U2"/>
    </style:style>
    <style:style style:name="ce590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5'.A8"/>
    </style:style>
    <style:style style:name="ce262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5'.A8"/>
    </style:style>
    <style:style style:name="ce592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5'.A8"/>
    </style:style>
    <style:style style:name="ce593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5'.A8"/>
    </style:style>
    <style:style style:name="ce594" style:family="table-cell" style:parent-style-name="Default" style:data-style-name="N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cell-content()&gt;=0" style:apply-style-name="Encadré" style:base-cell-address="'Période 5'.A8"/>
    </style:style>
    <style:style style:name="ce595" style:family="table-cell" style:parent-style-name="Default">
      <style:table-cell-properties style:glyph-orientation-vertical="0" style:cell-protect="formula-hidden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5'.B8"/>
      <style:map style:condition="is-true-formula(IF(AND(ISNUMBER([.A8]);OR([.B8]=[$Gestion.$AG$26];[.B8]=[$Gestion.$AG$27];[.B8]=[$Gestion.$AG$29];[.B8]=[$Gestion.$AG$34];[.B8]=[$Gestion.$AG$36];[.B8]=[$Gestion.$AG$38]))))" style:apply-style-name="Férié-Jour" style:base-cell-address="'Période 5'.B8"/>
      <style:map style:condition="is-true-formula(IF(AND(ISNUMBER([.A8]);[.B8]&lt;&gt;&quot;école&quot;)))" style:apply-style-name="Police_20_8" style:base-cell-address="'Période 5'.B8"/>
      <style:map style:condition="is-true-formula(IF(COUNT([.A8])=0))" style:apply-style-name="Invisible" style:base-cell-address="'Période 5'.B8"/>
    </style:style>
    <style:style style:name="ce267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A8]=EASTERSUNDAY(YEAR([.A8]))+39))" style:apply-style-name="Férié-Horaires" style:base-cell-address="'Période 5'.B9"/>
      <style:map style:condition="is-true-formula(IF(AND([.A8]=EASTERSUNDAY(YEAR([.A8]))+40;[.$U$1]=&quot;vaqué&quot;)))" style:apply-style-name="Férié-Horaires" style:base-cell-address="'Période 5'.B9"/>
      <style:map style:condition="is-true-formula(IF([.A8]=EASTERSUNDAY(YEAR([.A8]))+50))" style:apply-style-name="Férié-Horaires" style:base-cell-address="'Période 5'.B9"/>
      <style:map style:condition="is-true-formula(IF([.A8]=EASTERSUNDAY(YEAR([.A8]))+1))" style:apply-style-name="Férié-Horaires" style:base-cell-address="'Période 5'.B9"/>
      <style:map style:condition="is-true-formula(IF([.A8]=DATE(YEAR([.A8]);5;1)))" style:apply-style-name="Férié-Horaires" style:base-cell-address="'Période 5'.B9"/>
      <style:map style:condition="is-true-formula(IF([.A8]=DATE(YEAR([.A8]);5;8)))" style:apply-style-name="Férié-Horaires" style:base-cell-address="'Période 5'.B9"/>
    </style:style>
    <style:style style:name="ce597" style:family="table-cell" style:parent-style-name="Default">
      <style:table-cell-properties style:glyph-orientation-vertical="0" style:cell-protect="formula-hidden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A8]);[.B8]=&quot;école&quot;)))" style:apply-style-name="Grisé" style:base-cell-address="'Période 5'.B8"/>
      <style:map style:condition="is-true-formula(IF(AND(ISNUMBER([.A8]);OR([.B8]=[$Gestion.$AG$26];[.B8]=[$Gestion.$AG$27];[.B8]=[$Gestion.$AG$29];[.B8]=[$Gestion.$AG$34];[.B8]=[$Gestion.$AG$36];[.B8]=[$Gestion.$AG$38]))))" style:apply-style-name="Férié-Jour" style:base-cell-address="'Période 5'.B8"/>
      <style:map style:condition="is-true-formula(IF(AND(ISNUMBER([.A8]);[.B8]&lt;&gt;&quot;école&quot;)))" style:apply-style-name="Police_20_8" style:base-cell-address="'Période 5'.B8"/>
      <style:map style:condition="is-true-formula(IF(COUNT([.A8])=0))" style:apply-style-name="Invisible" style:base-cell-address="'Période 5'.B8"/>
    </style:style>
    <style:style style:name="ce269" style:family="table-cell" style:parent-style-name="Default" style:data-style-name="N158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map style:condition="is-true-formula(IF([.A8]=EASTERSUNDAY(YEAR([.A8]))+39))" style:apply-style-name="Férié-Horaires" style:base-cell-address="'Période 5'.B9"/>
      <style:map style:condition="is-true-formula(IF(AND([.A8]=EASTERSUNDAY(YEAR([.A8]))+40;[.$U$1]=&quot;vaqué&quot;)))" style:apply-style-name="Férié-Horaires" style:base-cell-address="'Période 5'.B9"/>
      <style:map style:condition="is-true-formula(IF([.A8]=EASTERSUNDAY(YEAR([.A8]))+50))" style:apply-style-name="Férié-Horaires" style:base-cell-address="'Période 5'.B9"/>
      <style:map style:condition="is-true-formula(IF([.A8]=EASTERSUNDAY(YEAR([.A8]))+1))" style:apply-style-name="Férié-Horaires" style:base-cell-address="'Période 5'.B9"/>
      <style:map style:condition="is-true-formula(IF([.A8]=DATE(YEAR([.A8]);5;1)))" style:apply-style-name="Férié-Horaires" style:base-cell-address="'Période 5'.B9"/>
      <style:map style:condition="is-true-formula(IF([.A8]=DATE(YEAR([.A8]);5;8)))" style:apply-style-name="Férié-Horaires" style:base-cell-address="'Période 5'.B9"/>
    </style:style>
    <style:style style:name="ce280" style:family="table-cell" style:parent-style-name="Default" style:data-style-name="N158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0" style:family="table-cell" style:parent-style-name="Default" style:data-style-name="N16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A8]=EASTERSUNDAY(YEAR([.A8]))+39))" style:apply-style-name="Férié-Horaires" style:base-cell-address="'Période 5'.B9"/>
      <style:map style:condition="is-true-formula(IF(AND([.A8]=EASTERSUNDAY(YEAR([.A8]))+40;[.$U$1]=&quot;vaqué&quot;)))" style:apply-style-name="Férié-Horaires" style:base-cell-address="'Période 5'.B9"/>
      <style:map style:condition="is-true-formula(IF([.A8]=EASTERSUNDAY(YEAR([.A8]))+50))" style:apply-style-name="Férié-Horaires" style:base-cell-address="'Période 5'.B9"/>
      <style:map style:condition="is-true-formula(IF([.A8]=EASTERSUNDAY(YEAR([.A8]))+1))" style:apply-style-name="Férié-Horaires" style:base-cell-address="'Période 5'.B9"/>
      <style:map style:condition="is-true-formula(IF([.A8]=DATE(YEAR([.A8]);5;1)))" style:apply-style-name="Férié-Horaires" style:base-cell-address="'Période 5'.B9"/>
      <style:map style:condition="is-true-formula(IF([.A8]=DATE(YEAR([.A8]);5;8)))" style:apply-style-name="Férié-Horaires" style:base-cell-address="'Période 5'.B9"/>
    </style:style>
    <style:style style:name="ce271" style:family="table-cell" style:parent-style-name="Default" style:data-style-name="N16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2" style:family="table-cell" style:parent-style-name="Default" style:data-style-name="N168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3" style:family="table-cell" style:parent-style-name="Default">
      <style:table-cell-properties style:diagonal-bl-tr="none" style:diagonal-tl-br="none" fo:border="none" fo:padding="0.071cm" style:rotation-align="none"/>
    </style:style>
    <style:style style:name="ce274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610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/>
    </style:style>
    <style:style style:name="ce278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font-size="10pt" style:font-size-asian="10pt" style:font-size-complex="10pt"/>
      <style:map style:condition="cell-content()&gt;=0" style:apply-style-name="Encadré" style:base-cell-address="'Période 5'.A8"/>
    </style:style>
    <style:style style:name="ce279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font-size="10pt" style:font-size-asian="10pt" style:font-size-complex="10pt"/>
      <style:map style:condition="cell-content()&gt;=0" style:apply-style-name="Encadré" style:base-cell-address="'Période 5'.A8"/>
    </style:style>
    <style:style style:name="ce613" style:family="table-cell" style:parent-style-name="Default" style:data-style-name="N15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5'.A8"/>
    </style:style>
    <style:style style:name="ce614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5'.A8"/>
    </style:style>
    <style:style style:name="ce615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  <style:map style:condition="cell-content()&gt;=0" style:apply-style-name="Encadré" style:base-cell-address="'Période 5'.A8"/>
    </style:style>
    <style:style style:name="ce616" style:family="table-cell" style:parent-style-name="Default" style:data-style-name="N15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4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5'.S8"/>
      <style:map style:condition="is-true-formula(IF(OR(AND([.Q8]=0;[.R9]&lt;=0);AND(COUNT([.A8];[.D8];[.G8];[.J8];[.M8])&gt;0;[.Q8]&gt;0;[.T8]=0))))" style:apply-style-name="Heures_20_OK" style:base-cell-address="'Période 5'.S8"/>
      <style:map style:condition="is-true-formula(IF(AND(COUNT([.A8];[.D8];[.G8];[.J8];[.M8])&lt;5;[.Q8]&gt;0;[.R9]=0)))" style:apply-style-name="Semaine_20_incomplète" style:base-cell-address="'Période 5'.S8"/>
    </style:style>
    <style:style style:name="ce285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5'.S8"/>
      <style:map style:condition="is-true-formula(IF(OR(AND([.Q8]=0;[.R9]&lt;=0);AND(COUNT([.A8];[.D8];[.G8];[.J8];[.M8])&gt;0;[.Q8]&gt;0;[.T8]=0))))" style:apply-style-name="Heures_20_OK" style:base-cell-address="'Période 5'.S8"/>
      <style:map style:condition="is-true-formula(IF(AND(COUNT([.A8];[.D8];[.G8];[.J8];[.M8])&lt;5;[.Q8]&gt;0;[.R9]=0)))" style:apply-style-name="Semaine_20_incomplète" style:base-cell-address="'Période 5'.S8"/>
    </style:style>
    <style:style style:name="ce286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5'.S8"/>
      <style:map style:condition="is-true-formula(IF(OR(AND([.Q8]=0;[.R9]&lt;=0);AND(COUNT([.A8];[.D8];[.G8];[.J8];[.M8])&gt;0;[.Q8]&gt;0;[.T8]=0))))" style:apply-style-name="Heures_20_OK" style:base-cell-address="'Période 5'.S8"/>
      <style:map style:condition="is-true-formula(IF(AND(COUNT([.A8];[.D8];[.G8];[.J8];[.M8])&lt;5;[.Q8]&gt;0;[.R9]=0)))" style:apply-style-name="Semaine_20_incomplète" style:base-cell-address="'Période 5'.S8"/>
    </style:style>
    <style:style style:name="ce287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AND(ISNUMBER([.R9]);[.R9]&gt;0)))" style:apply-style-name="Heures_2b_" style:base-cell-address="'Période 5'.S8"/>
      <style:map style:condition="is-true-formula(IF(OR(AND([.Q8]=0;[.R9]&lt;=0);AND(COUNT([.A8];[.D8];[.G8];[.J8];[.M8])&gt;0;[.Q8]&gt;0;[.T8]=0))))" style:apply-style-name="Heures_20_OK" style:base-cell-address="'Période 5'.S8"/>
      <style:map style:condition="is-true-formula(IF(AND(COUNT([.A8];[.D8];[.G8];[.J8];[.M8])&lt;5;[.Q8]&gt;0;[.R9]=0)))" style:apply-style-name="Semaine_20_incomplète" style:base-cell-address="'Période 5'.S8"/>
    </style:style>
    <style:style style:name="ce622" style:family="table-cell" style:parent-style-name="Default" style:data-style-name="N16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$M8]+3&gt;[.$K$6]))" style:apply-style-name="Invisible" style:base-cell-address="'Période 5'.A18"/>
    </style:style>
    <style:style style:name="ce289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3]&gt;0))" style:apply-style-name="Heures_2b_" style:base-cell-address="'Période 5'.S33"/>
      <style:map style:condition="is-true-formula(IF([.R33]&lt;=0))" style:apply-style-name="Heures_20_OK" style:base-cell-address="'Période 5'.S33"/>
    </style:style>
    <style:style style:name="ce624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35]&gt;0))" style:apply-style-name="Heures_2b_" style:base-cell-address="'Période 5'.S35"/>
      <style:map style:condition="cell-content()=&quot;Erreur de récupération&quot;" style:apply-style-name="Heures_2b_" style:base-cell-address="'Période 5'.S35"/>
      <style:map style:condition="is-true-formula(IF([.R35]&lt;=0))" style:apply-style-name="Heures_20_OK" style:base-cell-address="'Période 5'.S35"/>
    </style:style>
    <style:style style:name="ce6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map style:condition="is-true-formula(IF([.R37]&gt;[.R35]))" style:apply-style-name="Heures_2b_" style:base-cell-address="'Période 5'.S37"/>
      <style:map style:condition="is-true-formula(IF([.R37]&lt;=[.R35]))" style:apply-style-name="Heures_20_OK" style:base-cell-address="'Période 5'.S37"/>
    </style:style>
    <style:style style:name="ce62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is-true-formula(IF([.R37]&gt;[.R35]))" style:apply-style-name="Heures_2b_" style:base-cell-address="'Période 5'.S37"/>
      <style:map style:condition="is-true-formula(IF([.R37]&lt;=[.R35]))" style:apply-style-name="Heures_20_OK" style:base-cell-address="'Période 5'.S37"/>
    </style:style>
    <style:style style:name="ce627" style:family="table-cell" style:parent-style-name="Default" style:data-style-name="N60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.R40]&lt;&gt;0))" style:apply-style-name="Heures_2b_" style:base-cell-address="'Période 5'.S40"/>
      <style:map style:condition="is-true-formula(IF([.R40]=0))" style:apply-style-name="Heures_20_OK" style:base-cell-address="'Période 5'.S40"/>
    </style:style>
    <style:style style:name="ce628" style:family="table-cell" style:parent-style-name="Default">
      <style:table-cell-properties style:cell-protect="protected formula-hidden" style:print-content="true" style:text-align-source="fix" style:repeat-content="false" fo:wrap-option="wrap" style:vertical-align="middle"/>
      <style:paragraph-properties fo:text-align="center" fo:margin-left="0cm"/>
      <style:map style:condition="is-true-formula(IF(SUM([.T8:.T30])&gt;0))" style:apply-style-name="Semaine_20_incomplète" style:base-cell-address="'Période 5'.U2"/>
    </style:style>
    <style:style style:name="ce295" style:family="table-cell" style:parent-style-name="Default">
      <style:table-cell-properties fo:border-bottom="0.06pt solid #000000" fo:background-color="#ccff99" style:cell-protect="protected" style:print-content="true" style:text-align-source="fix" style:repeat-content="false" fo:border-left="0.06pt solid #000000" fo:border-right="none" fo:border-top="0.06pt solid #000000" style:vertical-align="middle"/>
      <style:paragraph-properties fo:text-align="center" fo:margin-left="0cm"/>
    </style:style>
    <style:style style:name="ce296" style:family="table-cell" style:parent-style-name="Default">
      <style:table-cell-properties fo:border-bottom="0.06pt solid #000000" fo:background-color="#ccff99" style:cell-protect="protected" style:print-content="true" fo:border-left="0.06pt solid #000000" fo:border-right="none" fo:border-top="0.06pt solid #000000"/>
    </style:style>
    <style:style style:name="ce297" style:family="table-cell" style:parent-style-name="Default">
      <style:table-cell-properties fo:border-bottom="none" fo:background-color="#ccff99" style:cell-protect="protected" style:print-content="tru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98" style:family="table-cell" style:parent-style-name="Default">
      <style:table-cell-properties fo:border-bottom="none" fo:background-color="#ccff99" style:cell-protect="protected" style:print-content="true" fo:border-left="0.06pt solid #000000" fo:border-right="none" fo:border-top="none"/>
    </style:style>
    <style:style style:name="ce299" style:family="table-cell" style:parent-style-name="Default">
      <style:table-cell-properties fo:border-bottom="0.06pt solid #000000" fo:background-color="#ccff99" style:cell-protect="protected" style:print-content="true" fo:border-left="0.06pt solid #000000" fo:border-right="none" fo:border-top="none"/>
    </style:style>
    <style:style style:name="ce300" style:family="table-cell" style:parent-style-name="Default">
      <style:table-cell-properties fo:border-bottom="none" fo:background-color="#ccff9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01" style:family="table-cell" style:parent-style-name="Default">
      <style:table-cell-properties fo:border-bottom="none" fo:background-color="#ffcc99" fo:border-left="0.06pt solid #000000" fo:border-right="none" fo:border-top="none"/>
    </style:style>
    <style:style style:name="ce302" style:family="table-cell" style:parent-style-name="Default">
      <style:table-cell-properties fo:border-bottom="none" fo:background-color="#ccff99" style:text-align-source="fix" style:repeat-content="false" fo:border-left="0.06pt solid #000000" fo:border-right="0.06pt solid #000000" fo:border-top="none" style:vertical-align="middle"/>
      <style:paragraph-properties fo:text-align="center"/>
    </style:style>
    <style:style style:name="ce303" style:family="table-cell" style:parent-style-name="Default">
      <style:table-cell-properties fo:border-bottom="0.06pt solid #000000" fo:background-color="#ccff99" style:text-align-source="fix" style:repeat-content="false" fo:border-left="0.06pt solid #000000" fo:border-right="0.06pt solid #000000" fo:border-top="none" style:vertical-align="middle"/>
      <style:paragraph-properties fo:text-align="center"/>
    </style:style>
    <style:style style:name="ce304" style:family="table-cell" style:parent-style-name="Default">
      <style:table-cell-properties fo:border-bottom="none" fo:background-color="#ccff99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05" style:family="table-cell" style:parent-style-name="Default">
      <style:table-cell-properties fo:border-bottom="none" fo:background-color="#ccff99" fo:border-left="0.06pt solid #000000" fo:border-right="none" fo:border-top="none"/>
    </style:style>
    <style:style style:name="ce306" style:family="table-cell" style:parent-style-name="Default">
      <style:table-cell-properties fo:border-bottom="0.06pt solid #000000" fo:background-color="#ccff99" fo:border-left="0.06pt solid #000000" fo:border-right="none" fo:border-top="none"/>
    </style:style>
    <style:style style:name="ce307" style:family="table-cell" style:parent-style-name="Default">
      <style:table-cell-properties fo:background-color="#ccff99" style:text-align-source="value-type" style:repeat-content="false" fo:wrap-option="wrap" fo:border="0.06pt solid #000000" style:vertical-align="middle"/>
      <style:paragraph-properties fo:margin-left="0cm"/>
      <style:text-properties style:use-window-font-color="true" fo:font-weight="normal" style:font-weight-asian="normal" style:font-weight-complex="normal"/>
    </style:style>
    <style:style style:name="ce634" style:family="table-cell" style:parent-style-name="Default">
      <style:table-cell-properties fo:border-bottom="0.06pt solid #000000" fo:background-color="#ccff99" style:cell-protect="protected" style:print-content="true" style:text-align-source="fix" style:repeat-content="false" fo:border-left="none" fo:border-right="0.06pt solid #000000" fo:border-top="0.06pt solid #000000"/>
      <style:paragraph-properties fo:text-align="center" fo:margin-left="0cm"/>
    </style:style>
    <style:style style:name="ce309" style:family="table-cell" style:parent-style-name="Default" style:data-style-name="N129">
      <style:table-cell-properties fo:border-bottom="0.06pt solid #000000" fo:background-color="#ccff99" style:cell-protect="protected" style:print-content="true" style:text-align-source="fix" style:repeat-content="false" fo:border-left="none" fo:border-right="0.06pt solid #000000" fo:border-top="0.06pt solid #000000"/>
      <style:paragraph-properties fo:text-align="center" fo:margin-left="0cm"/>
    </style:style>
    <style:style style:name="ce310" style:family="table-cell" style:parent-style-name="Default" style:data-style-name="N37">
      <style:table-cell-properties fo:border-bottom="none" fo:background-color="#ccff99" style:cell-protect="protected" style:print-content="true" style:text-align-source="fix" style:repeat-content="false" fo:border-left="none" fo:border-right="0.06pt solid #000000" fo:border-top="0.06pt solid #000000"/>
      <style:paragraph-properties fo:text-align="center" fo:margin-left="0cm"/>
    </style:style>
    <style:style style:name="ce311" style:family="table-cell" style:parent-style-name="Default" style:data-style-name="N36">
      <style:table-cell-properties fo:border-bottom="none" fo:background-color="#ccff99" style:cell-protect="protected" style:print-content="true" fo:border-left="none" fo:border-right="0.06pt solid #000000" fo:border-top="none"/>
      <style:text-properties fo:font-size="10pt" style:font-size-asian="10pt" style:font-size-complex="10pt"/>
    </style:style>
    <style:style style:name="ce312" style:family="table-cell" style:parent-style-name="Default" style:data-style-name="N36">
      <style:table-cell-properties fo:border-bottom="none" fo:background-color="#ccff99" style:cell-protect="protected" style:print-content="true" fo:border-left="none" fo:border-right="0.06pt solid #000000" fo:border-top="none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</style:style>
    <style:style style:name="ce313" style:family="table-cell" style:parent-style-name="Default" style:data-style-name="N36">
      <style:table-cell-properties fo:border-bottom="none" fo:background-color="#ccff99" style:cell-protect="protected" style:print-content="true" style:text-align-source="fix" style:repeat-content="false" fo:border-left="none" fo:border-right="0.06pt solid #000000" fo:border-top="none"/>
      <style:paragraph-properties fo:text-align="end" fo:margin-left="0cm"/>
      <style:text-properties style:font-name="Arial1" fo:font-size="10pt" style:font-name-asian="Mangal" style:font-size-asian="10pt" style:language-asian="hi" style:country-asian="IN" style:font-name-complex="Tahoma" style:font-size-complex="10pt" style:language-complex="en" style:country-complex="US"/>
    </style:style>
    <style:style style:name="ce314" style:family="table-cell" style:parent-style-name="Default" style:data-style-name="N36">
      <style:table-cell-properties fo:border-bottom="0.06pt solid #000000" fo:background-color="#ccff99" style:cell-protect="protected" style:print-content="true" fo:border-left="none" fo:border-right="0.06pt solid #000000" fo:border-top="none"/>
      <style:text-properties fo:font-size="10pt" style:font-size-asian="10pt" style:font-size-complex="10pt"/>
    </style:style>
    <style:style style:name="ce315" style:family="table-cell" style:parent-style-name="Default" style:data-style-name="N42"/>
    <style:style style:name="ce316" style:family="table-cell" style:parent-style-name="Default">
      <style:table-cell-properties fo:border-bottom="none" fo:background-color="#ffcc99" fo:border-left="none" fo:border-right="0.06pt solid #000000" fo:border-top="0.06pt solid #000000"/>
    </style:style>
    <style:style style:name="ce317" style:family="table-cell" style:parent-style-name="Default">
      <style:table-cell-properties fo:border-bottom="none" fo:background-color="#ffcc99" fo:border-left="none" fo:border-right="0.06pt solid #000000" fo:border-top="none"/>
    </style:style>
    <style:style style:name="ce318" style:family="table-cell" style:parent-style-name="Default">
      <style:table-cell-properties fo:border-bottom="none" fo:background-color="#ccff99" fo:border-left="none" fo:border-right="0.06pt solid #000000" fo:border-top="none"/>
    </style:style>
    <style:style style:name="ce319" style:family="table-cell" style:parent-style-name="Default">
      <style:table-cell-properties fo:border-bottom="0.06pt solid #000000" fo:background-color="#ccff99" fo:border-left="none" fo:border-right="0.06pt solid #000000" fo:border-top="none"/>
    </style:style>
    <style:style style:name="ce320" style:family="table-cell" style:parent-style-name="Default" style:data-style-name="N42">
      <style:table-cell-properties fo:border-bottom="none" fo:background-color="#ccff99" fo:border-left="none" fo:border-right="0.06pt solid #000000" fo:border-top="0.06pt solid #000000"/>
    </style:style>
    <style:style style:name="ce321" style:family="table-cell" style:parent-style-name="Default" style:data-style-name="N42">
      <style:table-cell-properties fo:border-bottom="none" fo:background-color="#ccff99" fo:border-left="none" fo:border-right="0.06pt solid #000000" fo:border-top="none"/>
    </style:style>
    <style:style style:name="ce322" style:family="table-cell" style:parent-style-name="Default" style:data-style-name="N42">
      <style:table-cell-properties fo:border-bottom="0.06pt solid #000000" fo:background-color="#ccff99" fo:border-left="none" fo:border-right="0.06pt solid #000000" fo:border-top="none"/>
    </style:style>
    <style:style style:name="ce323" style:family="table-cell" style:parent-style-name="Default" style:data-style-name="N201"/>
    <style:style style:name="ce324" style:family="table-cell" style:parent-style-name="Default" style:data-style-name="N0"/>
    <style:style style:name="ce32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tyle="italic" style:font-style-asian="italic" style:font-style-complex="italic"/>
    </style:style>
    <style:style style:name="ce326" style:family="table-cell" style:parent-style-name="Default">
      <style:table-cell-properties fo:border-bottom="none" fo:background-color="#ffffcc" style:cell-protect="none" style:print-content="true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27" style:family="table-cell" style:parent-style-name="Default">
      <style:table-cell-properties fo:border-bottom="none" fo:background-color="#ffffcc" fo:border-left="0.06pt solid #000000" fo:border-right="none" fo:border-top="none"/>
    </style:style>
    <style:style style:name="ce328" style:family="table-cell" style:parent-style-name="Default" style:data-style-name="N201">
      <style:table-cell-properties fo:border-bottom="none" fo:background-color="#ffffcc" fo:border-left="0.06pt solid #000000" fo:border-right="none" fo:border-top="none"/>
    </style:style>
    <style:style style:name="ce329" style:family="table-cell" style:parent-style-name="Default" style:data-style-name="N0">
      <style:table-cell-properties fo:border-bottom="none" fo:background-color="#ffffcc" fo:border-left="0.06pt solid #000000" fo:border-right="none" fo:border-top="none"/>
    </style:style>
    <style:style style:name="ce330" style:family="table-cell" style:parent-style-name="Default">
      <style:table-cell-properties fo:border-bottom="0.06pt solid #000000" fo:background-color="#ffffcc" fo:border-left="0.06pt solid #000000" fo:border-right="none" fo:border-top="none"/>
    </style:style>
    <style:style style:name="ce666" style:family="table-cell" style:parent-style-name="Default">
      <style:table-cell-properties fo:background-color="#e6e6ff" style:text-align-source="value-type" style:repeat-content="false" fo:wrap-option="wrap" fo:border="0.06pt solid #000000" style:vertical-align="middle"/>
      <style:paragraph-properties fo:margin-left="0cm"/>
    </style:style>
    <style:style style:name="ce332" style:family="table-cell" style:parent-style-name="Default">
      <style:table-cell-properties fo:background-color="#ffcc99" style:text-align-source="fix" style:repeat-content="false" fo:border="0.06pt solid #000000" style:vertical-align="middle"/>
      <style:paragraph-properties fo:text-align="center"/>
      <style:text-properties fo:font-size="10.5pt" fo:font-weight="bold" style:font-size-asian="10.5pt" style:font-weight-asian="bold" style:font-size-complex="10.5pt" style:font-weight-complex="bold"/>
    </style:style>
    <style:style style:name="ce333" style:family="table-cell" style:parent-style-name="Default">
      <style:table-cell-properties fo:border-bottom="none" fo:background-color="#ffffcc" style:text-align-source="fix" style:repeat-content="false" fo:border-left="none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67" style:family="table-cell" style:parent-style-name="Default">
      <style:table-cell-properties fo:background-color="#f36b22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69" style:family="table-cell" style:parent-style-name="Default" style:data-style-name="N37">
      <style:table-cell-properties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76" style:family="table-cell" style:parent-style-name="Default" style:data-style-name="N37">
      <style:table-cell-properties style:cell-protect="protected" style:print-content="true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14" style:family="table-cell" style:parent-style-name="Default" style:data-style-name="N37">
      <style:table-cell-properties fo:background-color="#f36b22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39" style:family="table-cell" style:parent-style-name="Default">
      <style:table-cell-properties fo:border-bottom="0.06pt solid #000000" fo:background-color="#ffffcc" fo:border-left="none" fo:border-right="none" fo:border-top="none"/>
    </style:style>
    <style:style style:name="ce340" style:family="table-cell" style:parent-style-name="Default">
      <style:table-cell-properties fo:border-bottom="none" fo:background-color="#ffffcc" fo:border-left="none" fo:border-right="none" fo:border-top="0.06pt solid #000000"/>
    </style:style>
    <style:style style:name="ce681" style:family="table-cell" style:parent-style-name="Default">
      <style:table-cell-properties fo:background-color="#ffffcc" style:text-align-source="fix" style:repeat-content="false" fo:border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82" style:family="table-cell" style:parent-style-name="Default" style:data-style-name="N37">
      <style:table-cell-properties fo:background-color="#ffffcc" style:cell-protect="protected" style:print-content="true" style:text-align-source="fix" style:repeat-content="false" fo:border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83" style:family="table-cell" style:parent-style-name="Default" style:data-style-name="N37">
      <style:table-cell-properties fo:background-color="#ffffcc" style:cell-protect="protected" style:print-content="true" style:text-align-source="fix" style:repeat-content="false" fo:border="none" style:vertical-align="middl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686" style:family="table-cell" style:parent-style-name="Default">
      <style:table-cell-properties fo:background-color="#4388c8" style:text-align-source="fix" style:repeat-content="false" fo:border="0.06pt solid #000000" style:vertical-align="middle"/>
      <style:paragraph-properties fo:text-align="center" fo:margin-left="0cm"/>
      <style:text-properties fo:color="#ffffff" fo:font-weight="bold" style:font-weight-asian="bold" style:font-weight-complex="bold"/>
    </style:style>
    <style:style style:name="ce715" style:family="table-cell" style:parent-style-name="Default" style:data-style-name="N37">
      <style:table-cell-properties fo:background-color="#4388c8" style:text-align-source="fix" style:repeat-content="false" fo:border="0.06pt solid #000000" style:vertical-align="middle"/>
      <style:paragraph-properties fo:text-align="center" fo:margin-left="0cm"/>
      <style:text-properties fo:color="#ffffff" fo:font-weight="bold" style:font-weight-asian="bold" style:font-weight-complex="bold"/>
    </style:style>
    <style:style style:name="ce691" style:family="table-cell" style:parent-style-name="Default">
      <style:table-cell-properties fo:background-color="#a3cd39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16" style:family="table-cell" style:parent-style-name="Default" style:data-style-name="N37">
      <style:table-cell-properties fo:background-color="#a3cd39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45" style:family="table-cell" style:parent-style-name="Default">
      <style:table-cell-properties fo:border-bottom="none" fo:background-color="#ffffcc" fo:border-left="none" fo:border-right="0.06pt solid #000000" fo:border-top="0.06pt solid #000000"/>
    </style:style>
    <style:style style:name="ce346" style:family="table-cell" style:parent-style-name="Default">
      <style:table-cell-properties fo:border-bottom="none" fo:background-color="#ffffcc" style:text-align-source="fix" style:repeat-content="false" fo:border-left="none" fo:border-right="0.06pt solid #000000" fo:border-top="none" style:vertical-align="middle"/>
      <style:paragraph-properties fo:text-align="center"/>
    </style:style>
    <style:style style:name="ce347" style:family="table-cell" style:parent-style-name="Default" style:data-style-name="N37">
      <style:table-cell-properties fo:border-bottom="none" fo:background-color="#ffffcc" fo:border-left="none" fo:border-right="0.06pt solid #000000" fo:border-top="none" style:vertical-align="middle"/>
    </style:style>
    <style:style style:name="ce348" style:family="table-cell" style:parent-style-name="Default">
      <style:table-cell-properties fo:border-bottom="0.06pt solid #000000" fo:background-color="#ffffcc" fo:border-left="none" fo:border-right="0.06pt solid #000000" fo:border-top="none"/>
    </style:style>
    <style:style style:name="ce349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350" style:family="table-cell" style:parent-style-name="Default" style:data-style-name="N37">
      <style:table-cell-properties style:vertical-align="middle"/>
    </style:style>
    <style:style style:name="ce351" style:family="table-cell" style:parent-style-name="Default">
      <style:table-cell-properties fo:border-bottom="none" fo:background-color="#ffffcc" fo:border-left="0.06pt solid #000000" fo:border-right="none" fo:border-top="none" style:vertical-align="middle"/>
    </style:style>
    <style:style style:name="ce352" style:family="table-cell" style:parent-style-name="Default" style:data-style-name="N201">
      <style:table-cell-properties fo:border-bottom="none" fo:background-color="#ffffcc" fo:border-left="0.06pt solid #000000" fo:border-right="none" fo:border-top="none" style:vertical-align="middle"/>
    </style:style>
    <style:style style:name="ce353" style:family="table-cell" style:parent-style-name="Default" style:data-style-name="N0">
      <style:table-cell-properties fo:border-bottom="none" fo:background-color="#ffffcc" fo:border-left="0.06pt solid #000000" fo:border-right="none" fo:border-top="none" style:vertical-align="middle"/>
    </style:style>
    <style:style style:name="ce354" style:family="table-cell" style:parent-style-name="Default">
      <style:table-cell-properties style:vertical-align="middle"/>
    </style:style>
    <style:style style:name="ce355" style:family="table-cell" style:parent-style-name="Default" style:data-style-name="N196">
      <style:table-cell-properties style:vertical-align="middle"/>
    </style:style>
    <style:style style:name="ce356" style:family="table-cell" style:parent-style-name="Default" style:data-style-name="N37">
      <style:table-cell-properties fo:border-bottom="none" fo:background-color="#ffffcc" fo:border-left="none" fo:border-right="0.06pt solid #000000" fo:border-top="none"/>
    </style:style>
    <style:style style:name="ce357" style:family="table-cell" style:parent-style-name="Default">
      <style:table-cell-properties fo:border-bottom="none" fo:background-color="#ffffcc" fo:border-left="0.06pt solid #000000" fo:border-right="none" fo:border-top="0.06pt solid #000000"/>
    </style:style>
    <style:style style:name="ce358" style:family="table-cell" style:parent-style-name="Default">
      <style:table-cell-properties fo:border-bottom="none" fo:background-color="#ffffcc" style:text-align-source="fix" style:repeat-content="false" fo:border-left="none" fo:border-right="none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ce359" style:family="table-cell" style:parent-style-name="Default">
      <style:table-cell-properties fo:border-bottom="none" style:cell-protect="protected" style:print-content="true" style:text-align-source="fix" style:repeat-content="false" fo:border-left="0.06pt solid #000000" fo:padding="0.071cm" fo:border-right="0.06pt solid #000000" fo:border-top="0.06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0" style:family="table-cell" style:parent-style-name="Excel_5f_BuiltIn_5f_Hyperlink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1" style:family="table-cell" style:parent-style-name="Default" style:data-style-name="N202">
      <style:table-cell-properties fo:border-bottom="none" style:cell-protect="protected" style:print-content="true" style:text-align-source="fix" style:repeat-content="false" fo:border-left="0.06pt solid #000000" fo:padding="0.071cm" fo:border-right="0.06pt solid #000000" fo:border-top="none"/>
      <style:paragraph-properties fo:text-align="center" fo:margin-left="0cm"/>
    </style:style>
    <style:style style:name="ce362" style:family="table-cell" style:parent-style-name="Default" style:data-style-name="N202">
      <style:table-cell-properties fo:border-bottom="0.06pt solid #000000" style:cell-protect="protected" style:print-content="true" style:text-align-source="fix" style:repeat-content="false" fo:border-left="0.06pt solid #000000" fo:padding="0.071cm" fo:border-right="0.06pt solid #000000" fo:border-top="none"/>
      <style:paragraph-properties fo:text-align="center" fo:margin-left="0cm"/>
    </style:style>
    <style:style style:name="ce363" style:family="table-cell" style:parent-style-name="Default">
      <style:table-cell-properties fo:background-color="#ffffcc"/>
    </style:style>
    <style:style style:name="ce364" style:family="table-cell" style:parent-style-name="Default">
      <style:table-cell-properties fo:background-color="#e6e6ff" style:text-align-source="value-type" style:repeat-content="false" fo:wrap-option="wrap" fo:border="0.06pt solid #000000" style:vertical-align="middle"/>
      <style:paragraph-properties fo:margin-left="0cm"/>
      <style:text-properties fo:font-size="9pt" fo:font-weight="bold" style:font-size-asian="9pt" style:font-weight-asian="bold" style:font-size-complex="9pt" style:font-weight-complex="bold"/>
    </style:style>
    <style:style style:name="ce365" style:family="table-cell" style:parent-style-name="Default">
      <style:table-cell-properties fo:border-bottom="none" fo:background-color="#ffffcc" fo:border-left="none" fo:border-right="0.06pt solid #000000" fo:border-top="none"/>
    </style:style>
    <style:style style:name="ce696" style:family="table-cell" style:parent-style-name="Default">
      <style:text-properties fo:color="#c9211e"/>
    </style:style>
    <style:style style:name="ce697" style:family="table-cell" style:parent-style-name="Default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c9211e" fo:font-weight="bold" style:font-weight-asian="bold" style:font-weight-complex="bold"/>
    </style:style>
    <style:style style:name="ce698" style:family="table-cell" style:parent-style-name="Default">
      <style:table-cell-properties fo:border-bottom="none" fo:border-left="0.06pt solid #000000" fo:border-right="none" fo:border-top="none"/>
    </style:style>
    <style:style style:name="ce699" style:family="table-cell" style:parent-style-name="Default">
      <style:table-cell-properties fo:border-bottom="none" fo:border-left="0.06pt solid #000000" fo:border-right="none" fo:border-top="none"/>
      <style:text-properties fo:color="#c9211e"/>
    </style:style>
    <style:style style:name="ce700" style:family="table-cell" style:parent-style-name="Default" style:data-style-name="N37">
      <style:table-cell-properties fo:border-bottom="none" fo:border-left="0.06pt solid #000000" fo:border-right="none" fo:border-top="none"/>
      <style:text-properties fo:color="#c9211e"/>
    </style:style>
    <style:style style:name="ce701" style:family="table-cell" style:parent-style-name="Default" style:data-style-name="N37">
      <style:table-cell-properties fo:border-bottom="0.06pt solid #000000" fo:border-left="0.06pt solid #000000" fo:border-right="none" fo:border-top="none"/>
      <style:text-properties fo:color="#c9211e"/>
    </style:style>
    <style:style style:name="ce702" style:family="table-cell" style:parent-style-name="Default">
      <style:table-cell-properties fo:border-bottom="none" fo:border-left="none" fo:border-right="0.06pt solid #000000" fo:border-top="0.06pt solid #000000"/>
      <style:text-properties fo:color="#c9211e"/>
    </style:style>
    <style:style style:name="ce729" style:family="table-cell" style:parent-style-name="Default">
      <style:table-cell-properties fo:border-bottom="none" fo:border-left="none" fo:border-right="0.06pt solid #000000" fo:border-top="none"/>
      <style:text-properties fo:color="#c9211e"/>
    </style:style>
    <style:style style:name="ce704" style:family="table-cell" style:parent-style-name="Default">
      <style:table-cell-properties fo:border-bottom="0.06pt solid #000000" fo:border-left="none" fo:border-right="0.06pt solid #000000" fo:border-top="none"/>
      <style:text-properties fo:color="#c9211e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333333" style:font-name="Arial" fo:font-size="10pt" style:text-underline-style="none" style:text-underline-color="font-color" style:text-line-through-type="none" fo:font-style="italic" style:text-outline="false" fo:text-shadow="none" style:text-position="0% 100%" style:font-name-complex="Arial" style:font-size-asian="10pt" style:font-size-complex="10pt" style:font-weight-asian="bold" style:font-weight-complex="bold" style:font-style-asian="italic" style:font-style-complex="italic"/>
    </style:style>
    <style:style style:name="T2" style:family="text">
      <style:text-properties style:font-weight-asian="normal" style:font-weight-complex="normal"/>
    </style:style>
    <style:style style:name="T3" style:family="text">
      <style:text-properties fo:font-size="12pt" fo:font-weight="bold" style:font-size-asian="12pt" style:font-size-complex="12pt" style:font-weight-asian="bold" style:font-weight-complex="bold"/>
    </style:style>
    <style:style style:name="T4" style:family="text">
      <style:text-properties fo:font-size="10.5pt" fo:font-weight="bold" style:font-size-asian="10.5pt" style:font-size-complex="10.5pt" style:font-weight-asian="bold" style:font-weight-complex="bold"/>
    </style:style>
    <style:style style:name="T5" style:family="text">
      <style:text-properties fo:font-size="10.5pt" fo:font-weight="bold" style:font-size-asian="10.5pt" style:font-size-complex="10.5pt" style:font-weight-asian="bold" style:font-weight-complex="bold" fo:color="#ff3333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language="fr" fo:country="FR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condition="of:cell-content-is-in-list([$Gestion.$A$20:$Gestion.$A$22])" table:allow-empty-cell="false" table:display-list="unsorted" table:base-cell-address="'Période 1'.A6">
          <table:error-message table:message-type="stop" table:display="true"/>
        </table:content-validation>
        <table:content-validation table:name="val2" table:condition="of:cell-content-is-time() and cell-content()&lt;=1" table:allow-empty-cell="true" table:base-cell-address="'Période 1'.B9">
          <table:help-message table:display="true"/>
          <table:error-message table:message-type="stop" table:title="Erreur de saisie ?" table:display="false">
            <text:p>Soit le format horaire (h:mm) n'est pas respecté...</text:p>
            <text:p>Soit le nombre d'heures est impossible sur une journée...</text:p>
          </table:error-message>
        </table:content-validation>
        <table:content-validation table:name="val3" table:condition="of:cell-content-is-time() and cell-content()&lt;=1" table:allow-empty-cell="true" table:base-cell-address="'Période 1'.E9">
          <table:error-message table:message-type="stop" table:title="Erreur de saisie ?" table:display="true">
            <text:p>Soit le format horaire (h:mm) n'est pas respecté...</text:p>
            <text:p>Soit le nombre d'heures est impossible sur une journée...</text:p>
          </table:error-message>
        </table:content-validation>
        <table:content-validation table:name="val4" table:condition="of:cell-content-is-time() and cell-content()&lt;=0.291666666666667" table:allow-empty-cell="true" table:base-cell-address="'Période 3'.B9">
          <table:error-message table:message-type="stop" table:title="Erreur de saisie ?" table:display="true">
            <text:p>Soit le format horaire (h:mm) n'est pas respecté...</text:p>
            <text:p>Soit l'horaire saisi est ... impossible pour une journée...</text:p>
          </table:error-message>
        </table:content-validation>
        <table:content-validation table:name="val5" table:condition="of:cell-content-is-time() and cell-content()&lt;=0.291666666666667" table:allow-empty-cell="true" table:base-cell-address="'Période 1'.B9">
          <table:help-message table:title="Pré-rentrée" table:display="true">
            <text:p>Comptabiliser le nombre d’heures de l’école de rattachement.</text:p>
          </table:help-message>
          <table:error-message table:message-type="stop" table:title="Erreur de saisie ?" table:display="true">
            <text:p>Soit le format horaire (h:mm) n'est pas respecté...</text:p>
            <text:p>Soit le nombre d'heures est impossible sur une journée...</text:p>
          </table:error-message>
        </table:content-validation>
        <table:content-validation table:name="val6" table:condition="of:cell-content-is-time() and cell-content()&lt;=0.291666666666667" table:allow-empty-cell="true" table:base-cell-address="'Période 1'.E9">
          <table:error-message table:message-type="stop" table:title="Erreur de saisie ?" table:display="true">
            <text:p>Soit le format horaire (h:mm) n'est pas respecté...</text:p>
            <text:p>Soit le nombre d'heures est impossible sur une journée...</text:p>
          </table:error-message>
        </table:content-validation>
        <table:content-validation table:name="val7" table:condition="of:cell-content-is-in-list(&quot;Zone A&quot;;&quot;Zone B&quot;;&quot;Zone C&quot;)" table:allow-empty-cell="false" table:display-list="unsorted" table:base-cell-address="'Période 1'.D6">
          <table:error-message table:message-type="stop" table:display="true"/>
        </table:content-validation>
        <table:content-validation table:name="val8" table:condition="of:cell-content-is-date() and cell-content-is-between(41883,55032)" table:allow-empty-cell="true" table:base-cell-address="'Période 1'.E38">
          <table:help-message table:title="Date" table:display="true">
            <text:p>Saisir la date au format : jj/mm/aa ou jj/mm/aaaa</text:p>
          </table:help-message>
          <table:error-message table:message-type="stop" table:title="Erreur de saisie ?" table:display="true">
            <text:p>Le format de date (jj/mm/aa) n'a pas été respecté</text:p>
          </table:error-message>
        </table:content-validation>
        <table:content-validation table:name="val9" table:condition="of:cell-content-is-time() and cell-content-is-between(0.0416666666666667,0.25)" table:allow-empty-cell="true" table:base-cell-address="'Période 1'.P11">
          <table:error-message table:message-type="stop"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10" table:condition="of:cell-content-is-time() and cell-content()&lt;=1" table:allow-empty-cell="true" table:base-cell-address="'Période 1'.F38">
          <table:help-message table:title="Heures récupérées" table:display="true">
            <text:p>Saisir les heures récupérées au format : hh:mm</text:p>
          </table:help-message>
          <table:error-message table:message-type="stop" table:title="Erreur de saisie ?" table:display="true">
            <text:p>Soit le nombre d'heures est trop élevé pour une journée...</text:p>
            <text:p>Soit le format horaire (hh:mm) n'a pas été respecté</text:p>
          </table:error-message>
        </table:content-validation>
        <table:content-validation table:name="val11" table:condition="of:cell-content-is-decimal-number() and cell-content-is-between(50,100)" table:allow-empty-cell="true" table:base-cell-address="'Période 1'.M5">
          <table:help-message table:title="Indication de la quotité de service" table:display="true">
            <text:p>Pour les collègues à temps partiel, saisir ici la quotité travaillée :</text:p>
            <text:p>pour un temps partiel à 80%, saisir : 80</text:p>
            <text:p>pour un temps partiel à 67,58%, saisir 67,58</text:p>
            <text:p/>
            <text:p>Pour le temps plein, ne rien saisir...</text:p>
          </table:help-message>
          <table:error-message table:message-type="stop" table:title="Erreur de saisie de la quotité de temps partiel" table:display="true">
            <text:p>Il faut saisir un nombre entier ou décimal correspondant à la quotité travaillée.</text:p>
            <text:p>Ne pas utiliser de pourcentage.</text:p>
          </table:error-message>
        </table:content-validation>
        <table:content-validation table:name="val12" table:condition="of:cell-content-is-time() and cell-content()&lt;=0.291666666666667" table:allow-empty-cell="true" table:base-cell-address="'Période 2'.B9">
          <table:error-message table:message-type="stop" table:title="Erreur de saisie ?" table:display="true">
            <text:p>Soit le format horaire (h:00) n'est pas respecté...</text:p>
            <text:p>Soit l'horaire saisi est ... impossible pour une journée...</text:p>
          </table:error-message>
        </table:content-validation>
        <table:content-validation table:name="val13" table:condition="of:cell-content-is-time() and cell-content()&lt;=0.291666666666667" table:allow-empty-cell="true" table:base-cell-address="'Période 2'.E11">
          <table:help-message table:title="Jour Férié" table:display="true">
            <text:p>Comptabiliser :</text:p>
            <text:p>- soit le nombre d’heures de l’école de rattachement </text:p>
            <text:p>- soit celui de l’école où est effectué le remplacement si celui-ci dure toute la semaine ou bien s’il est encadré par 2 jours de remplacement dans la même école.</text:p>
          </table:help-message>
          <table:error-message table:message-type="stop" table:title="Erreur de saisie ?" table:display="true">
            <text:p>Soit le format horaire (h:mm) n'est pas respecté...</text:p>
            <text:p>Soit l'horaire saisi est impossible pour une journée...</text:p>
          </table:error-message>
        </table:content-validation>
        <table:content-validation table:name="val14" table:condition="of:cell-content-is-time() and cell-content()&lt;=0.291666666666667" table:allow-empty-cell="true" table:base-cell-address="'Période 5'.K9">
          <table:error-message table:message-type="stop" table:title="Erreur de saisie ?" table:display="true">
            <text:p>Soit le format horaire (h:mm) <text:s/>n'est pas respecté...</text:p>
            <text:p>Soit l'horaire saisi est ... impossible pour une journée...</text:p>
          </table:error-message>
        </table:content-validation>
        <table:content-validation table:name="val15" table:condition="of:cell-content-is-time() and cell-content()&lt;=0.291666666666667" table:allow-empty-cell="true" table:base-cell-address="'Période 5'.N11">
          <table:help-message table:title="Pont" table:display="true">
            <text:p>Comptabiliser :</text:p>
            <text:p>- soit le nombre d’heures de l’école de rattachement </text:p>
            <text:p>- soit celui de l’école où est effectué le remplacement si celui-ci dure toute la semaine ou bien s’il est encadré par 2 jours de remplacement dans la même école.</text:p>
          </table:help-message>
          <table:error-message table:message-type="stop" table:title="Erreur de saisie ?" table:display="true">
            <text:p>Soit le format horaire (h:mm) n'est pas respecté...</text:p>
            <text:p>Soit l'horaire saisi est impossible pour une journée...</text:p>
          </table:error-message>
        </table:content-validation>
        <table:content-validation table:name="val16" table:base-cell-address="Gestion.A1">
          <table:error-message table:message-type="stop" table:display="true"/>
        </table:content-validation>
        <table:content-validation table:name="val17" table:base-cell-address="Gestion.A3">
          <table:help-message table:title="Saisie des congés" table:display="true">
            <text:p>Saisir les dates "officielles" des débuts et fins de périodes de vacances.</text:p>
            <text:p>Attention : bien mettre le "samedi" comme début des périodes...</text:p>
            <text:p/>
            <text:p>Pont de l'ascension :</text:p>
            <text:p>Si le vendredi de l'ascension est vaqué, il faut l'indiquer...</text:p>
          </table:help-message>
          <table:error-message table:message-type="stop" table:display="true"/>
        </table:content-validation>
        <table:content-validation table:name="val18" table:base-cell-address="Gestion.B1">
          <table:help-message table:title="Zone académique" table:display="true">
            <text:p>La zone affichée ici dépend du choix fait par l'utilisateur sur le premier onglet.</text:p>
            <text:p>Ne pas modifier cette valeur dans cette feuille-ci !</text:p>
          </table:help-message>
          <table:error-message table:message-type="stop" table:display="true"/>
        </table:content-validation>
        <table:content-validation table:name="val19" table:base-cell-address="Gestion.B2">
          <table:help-message table:title="Année scolaire" table:display="true">
            <text:p>L'année scolaire affichée ici dépend du choix fait par l'utilisateur dans le premier onglet.</text:p>
            <text:p>Ne pas modifier cette valeur dans cette feuille-ci !</text:p>
          </table:help-message>
          <table:error-message table:message-type="stop" table:display="true"/>
        </table:content-validation>
      </table:content-validations>
      <table:table table:name="Période 1" table:style-name="ta1" table:protected="true" table:protection-key="zVpiMPYfaGG2aPhmmsXyMRMu4Pk=" table:protection-key-digest-algorithm="http://www.w3.org/2000/09/xmldsig#sha1" table:print-ranges="'Période 1'.A1:'Période 1'.S43">
        <loext:table-protection loext:select-unprotected-cells="true"/>
        <office:forms form:automatic-focus="false" form:apply-design-mode="false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3" table:default-cell-style-name="ce72"/>
        <table:table-column table:style-name="co4" table:default-cell-style-name="ce129"/>
        <table:table-column table:style-name="co5" table:visibility="collapse" table:default-cell-style-name="ce129"/>
        <table:table-column table:style-name="co6" table:default-cell-style-name="ce118"/>
        <table:table-column table:style-name="co7" table:default-cell-style-name="Default"/>
        <table:table-column table:style-name="co8" table:number-columns-repeated="44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Nom :</text:p>
          </table:table-cell>
          <table:covered-table-cell table:number-columns-repeated="2" table:style-name="ce1"/>
          <table:table-cell table:style-name="ce261" table:number-columns-spanned="8" table:number-rows-spanned="1"/>
          <table:covered-table-cell table:number-columns-repeated="7" table:style-name="ce261"/>
          <table:table-cell/>
          <table:table-cell table:style-name="ce62" table:formula="of:=[$Gestion.AC2]" office:value-type="string" office:string-value="FSU-SNUipp 47" calcext:value-type="string" table:number-columns-spanned="3" table:number-rows-spanned="1">
            <text:p>FSU-SNUipp 47</text:p>
          </table:table-cell>
          <table:covered-table-cell table:style-name="Default"/>
          <table:covered-table-cell/>
          <table:table-cell/>
          <table:table-cell table:style-name="ce82">
            <draw:frame draw:z-index="0" draw:name="Image 1" draw:style-name="gr1" draw:text-style-name="P1" svg:width="4.68cm" svg:height="2.5cm" svg:x="0cm" svg:y="0cm">
              <draw:image xlink:href="Pictures/10000001000000BC000000644B09442A.png" xlink:type="simple" xlink:show="embed" xlink:actuate="onLoad" draw:mime-type="image/png">
                <text:p/>
              </draw:image>
            </draw:frame>
          </table:table-cell>
          <table:table-cell table:style-name="ce82" table:number-columns-repeated="2"/>
          <table:table-cell table:number-columns-repeated="45"/>
        </table:table-row>
        <table:table-row table:style-name="ro1">
          <table:table-cell table:style-name="ce2" office:value-type="string" calcext:value-type="string" table:number-columns-spanned="3" table:number-rows-spanned="1">
            <text:p>Prénom :</text:p>
          </table:table-cell>
          <table:covered-table-cell table:number-columns-repeated="2" table:style-name="ce2"/>
          <table:table-cell table:style-name="ce261" table:number-columns-spanned="8" table:number-rows-spanned="1"/>
          <table:covered-table-cell table:number-columns-repeated="7" table:style-name="ce261"/>
          <table:table-cell/>
          <table:table-cell table:style-name="ce63" table:formula="of:=HYPERLINK(&quot;mailto:&quot;&amp;[$Gestion.AC3];[$Gestion.AC3])" office:value-type="string" office:string-value="snu47@snuipp.fr" calcext:value-type="string" table:number-columns-spanned="3" table:number-rows-spanned="1">
            <text:p>snu47@snuipp.fr</text:p>
          </table:table-cell>
          <table:covered-table-cell table:style-name="Default"/>
          <table:covered-table-cell/>
          <table:table-cell/>
          <table:table-cell table:style-name="ce82" table:number-columns-repeated="3"/>
          <table:table-cell/>
          <table:table-cell table:style-name="ce126" table:formula="of:=IF(SUM([.T8:.T32])&gt;0;[Gestion.A40];&quot;&quot;)" table:number-columns-spanned="3" table:number-rows-spanned="5">
            <text:p/>
          </table:table-cell>
          <table:covered-table-cell table:number-columns-repeated="2"/>
          <table:table-cell table:number-columns-repeated="41"/>
        </table:table-row>
        <table:table-row table:style-name="ro1">
          <table:table-cell table:style-name="ce2" office:value-type="string" calcext:value-type="string" table:number-columns-spanned="3" table:number-rows-spanned="1">
            <text:p>École de rattachement :</text:p>
          </table:table-cell>
          <table:covered-table-cell table:number-columns-repeated="2" table:style-name="ce2"/>
          <table:table-cell table:style-name="ce261" table:number-columns-spanned="8" table:number-rows-spanned="1"/>
          <table:covered-table-cell table:number-columns-repeated="7" table:style-name="ce261"/>
          <table:table-cell/>
          <table:table-cell table:style-name="ce64" table:formula="of:=[$Gestion.AC4]" office:value-type="float" office:value="553680192" calcext:value-type="float" table:number-columns-spanned="3" table:number-rows-spanned="1">
            <text:p>05 53 68 01 92</text:p>
          </table:table-cell>
          <table:covered-table-cell table:style-name="Default"/>
          <table:covered-table-cell/>
          <table:table-cell/>
          <table:table-cell table:style-name="ce82" table:number-columns-repeated="3"/>
          <table:table-cell/>
          <table:covered-table-cell table:number-columns-repeated="3"/>
          <table:table-cell table:number-columns-repeated="41"/>
        </table:table-row>
        <table:table-row table:style-name="ro1">
          <table:table-cell table:style-name="ce3" office:value-type="string" calcext:value-type="string" table:number-columns-spanned="3" table:number-rows-spanned="1">
            <text:p>Circonscription : </text:p>
          </table:table-cell>
          <table:covered-table-cell table:number-columns-repeated="2" table:style-name="ce3"/>
          <table:table-cell table:style-name="ce261" table:number-columns-spanned="8" table:number-rows-spanned="1"/>
          <table:covered-table-cell table:number-columns-repeated="7" table:style-name="ce261"/>
          <table:table-cell/>
          <table:table-cell table:style-name="ce64" table:formula="of:=IF(ISBLANK([$Gestion.AC5]);&quot;&quot;;[$Gestion.AC5])" office:value-type="float" office:value="681647750" calcext:value-type="float" table:number-columns-spanned="3" table:number-rows-spanned="1">
            <text:p>06 81 64 77 50</text:p>
          </table:table-cell>
          <table:covered-table-cell table:style-name="Default"/>
          <table:covered-table-cell/>
          <table:table-cell/>
          <table:table-cell table:style-name="ce82" table:number-columns-repeated="3"/>
          <table:table-cell/>
          <table:covered-table-cell table:number-columns-repeated="3"/>
          <table:table-cell table:number-columns-repeated="41"/>
        </table:table-row>
        <table:table-row table:style-name="ro2">
          <table:table-cell table:style-name="ce4" office:value-type="string" calcext:value-type="string">
            <text:p>Saisir l'année scolaire et la zone académique ci-dessous</text:p>
          </table:table-cell>
          <table:table-cell table:style-name="ce21" table:number-columns-repeated="2"/>
          <table:table-cell table:style-name="ce41" table:number-columns-repeated="3"/>
          <table:table-cell table:style-name="Default"/>
          <table:table-cell table:style-name="ce41" table:number-columns-repeated="4"/>
          <table:table-cell table:style-name="ce150" office:value-type="string" calcext:value-type="string">
            <text:p>En cas de temps partiel, indiquez la quotité travaillée : </text:p>
          </table:table-cell>
          <table:table-cell table:style-name="ce65" table:content-validation-name="val11"/>
          <table:table-cell table:style-name="ce67" table:formula="of:=IF(ISNUMBER([.M5]);&quot;%. Soit :&quot;;&quot;100 % :&quot;)" office:value-type="string" office:string-value="100 % :" calcext:value-type="string">
            <text:p>100 % :</text:p>
          </table:table-cell>
          <table:table-cell table:style-name="ce390" table:formula="of:=IF(ISNUMBER([.M5]);([.R5]*[.M5]/100);[.R5])" office:value-type="time" office:time-value="PT24H00M00S" calcext:value-type="time">
            <text:p>24 h 00</text:p>
          </table:table-cell>
          <table:table-cell table:style-name="ce73"/>
          <table:table-cell table:style-name="ce82"/>
          <table:table-cell table:style-name="ce92" office:value-type="time" office:time-value="PT24H00M00S" calcext:value-type="time">
            <text:p>24:00:00</text:p>
          </table:table-cell>
          <table:table-cell table:style-name="ce82"/>
          <table:table-cell table:style-name="ce66"/>
          <table:covered-table-cell table:number-columns-repeated="3" table:style-name="ce66"/>
          <table:table-cell table:style-name="ce66" table:number-columns-repeated="41"/>
        </table:table-row>
        <table:table-row table:style-name="ro3">
          <table:table-cell table:style-name="ce5" table:content-validation-name="val1" office:value-type="string" calcext:value-type="string" table:number-columns-spanned="3" table:number-rows-spanned="1">
            <text:p>2026-2027</text:p>
          </table:table-cell>
          <table:covered-table-cell table:number-columns-repeated="2" table:style-name="ce22"/>
          <table:table-cell table:style-name="ce42" table:content-validation-name="val7" office:value-type="string" calcext:value-type="string" table:number-columns-spanned="3" table:number-rows-spanned="1">
            <text:p>Zone A</text:p>
          </table:table-cell>
          <table:covered-table-cell table:number-columns-repeated="2" table:style-name="ce46"/>
          <table:table-cell table:style-name="ce369" office:value-type="string" calcext:value-type="string">
            <text:p>du </text:p>
          </table:table-cell>
          <table:table-cell table:style-name="ce372" table:formula="of:=[Gestion.B5]" office:value-type="date" office:date-value="2026-08-31" calcext:value-type="date" table:number-columns-spanned="2" table:number-rows-spanned="1">
            <text:p>lundi 31 août</text:p>
          </table:table-cell>
          <table:covered-table-cell table:style-name="ce374"/>
          <table:table-cell table:style-name="ce375" office:value-type="string" calcext:value-type="string">
            <text:p>au </text:p>
          </table:table-cell>
          <table:table-cell table:style-name="ce372" table:formula="of:=IF(WEEKDAY([Gestion.B7])=7;[Gestion.B7]-1;[Gestion.B7])" office:value-type="date" office:date-value="2026-10-16" calcext:value-type="date" table:number-columns-spanned="2" table:number-rows-spanned="1">
            <text:p>vendredi 16 octobre</text:p>
          </table:table-cell>
          <table:covered-table-cell table:style-name="ce374"/>
          <table:table-cell table:style-name="ce383" table:formula="of:=INT(COM.MICROSOFT.NETWORKDAYS.INTL([.H6];[.K6]; )/5)&amp;&quot; semaines&quot;&amp;IF(COM.MICROSOFT.NETWORKDAYS.INTL([.H6];[.K6]; )/5&gt;INT(COM.MICROSOFT.NETWORKDAYS.INTL([.H6];[.K6]; )/5);&quot; et &quot;&amp;(COM.MICROSOFT.NETWORKDAYS.INTL([.H6];[.K6]; )/5-INT(COM.MICROSOFT.NETWORKDAYS.INTL([.H6];[.K6]; )/5))/0.2&amp;&quot; &quot;&amp;[.U7];&quot;&quot;)" office:value-type="string" office:string-value="7 semaines" calcext:value-type="string" table:number-columns-spanned="3" table:number-rows-spanned="1">
            <text:p>7 semaines</text:p>
          </table:table-cell>
          <table:covered-table-cell table:style-name="ce385"/>
          <table:covered-table-cell table:style-name="ce387"/>
          <table:table-cell table:style-name="ce74"/>
          <table:table-cell table:style-name="ce71"/>
          <table:table-cell table:style-name="ce93" table:formula="of:=IF(ISNUMBER([.O5]);[.O5];[.R5])" office:value-type="time" office:time-value="PT24H00M00S" calcext:value-type="time">
            <text:p>24:00:00</text:p>
          </table:table-cell>
          <table:table-cell table:style-name="ce107"/>
          <table:table-cell/>
          <table:covered-table-cell table:number-columns-repeated="3"/>
          <table:table-cell table:number-columns-repeated="41"/>
        </table:table-row>
        <table:table-row table:style-name="ro4">
          <table:table-cell table:style-name="ce14" office:value-type="string" calcext:value-type="string" table:number-columns-spanned="3" table:number-rows-spanned="1">
            <text:p>lun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ar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ercre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jeu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vendredi</text:p>
          </table:table-cell>
          <table:covered-table-cell table:number-columns-repeated="2" table:style-name="ce14"/>
          <table:table-cell table:style-name="ce75"/>
          <table:table-cell table:style-name="ce83" office:value-type="string" calcext:value-type="string">
            <text:p>Service </text:p>
            <text:p>effectué</text:p>
            <text:p>dans la </text:p>
            <text:p>semaine</text:p>
          </table:table-cell>
          <table:table-cell table:style-name="ce83"/>
          <table:table-cell table:style-name="ce83" office:value-type="string" calcext:value-type="string">
            <text:p>Solde</text:p>
            <text:p>de la</text:p>
            <text:p>semaine</text:p>
          </table:table-cell>
          <table:table-cell table:style-name="ce122"/>
          <table:table-cell table:style-name="ce437" table:formula="of:=IF((COM.MICROSOFT.NETWORKDAYS.INTL([.H6];[.K6]; )/5-INT(COM.MICROSOFT.NETWORKDAYS.INTL([.H6];[.K6]; )/5))/0.2=1;&quot;jour&quot;;&quot;jours&quot;)" office:value-type="string" office:string-value="jours" calcext:value-type="string">
            <text:p>jours</text:p>
          </table:table-cell>
          <table:table-cell/>
          <table:table-cell table:style-name="ce122" table:number-columns-repeated="42"/>
        </table:table-row>
        <table:table-row table:style-name="ro5">
          <table:table-cell table:style-name="ce7" table:formula="of:=IF(WEEKDAY([Gestion.B5])=2;[Gestion.B5];&quot;&quot;)" office:value-type="date" office:date-value="2026-08-31" calcext:value-type="date" table:number-columns-spanned="1" table:number-rows-spanned="2">
            <text:p>31/08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43" table:formula="of:=IF(AND(COUNT([.A8])=0;WEEKDAY([Gestion.B5])&lt;&gt;3);&quot;&quot;;IF(WEEKDAY([Gestion.B5])=3;[Gestion.B5];[.A8]+1))" office:value-type="date" office:date-value="2026-09-01" calcext:value-type="date" table:number-columns-spanned="1" table:number-rows-spanned="2">
            <text:p>01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IF(AND(COUNT([.D8])=0;WEEKDAY([Gestion.B5])&lt;&gt;4);&quot;&quot;;IF(WEEKDAY([Gestion.B5])=4;[Gestion.B5];[.D8]+1))" office:value-type="date" office:date-value="2026-09-02" calcext:value-type="date" table:number-columns-spanned="1" table:number-rows-spanned="2">
            <text:p>02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IF(AND(COUNT([.G8])=0;WEEKDAY([Gestion.B5])&lt;&gt;5);&quot;&quot;;IF(WEEKDAY([Gestion.B5])=5;[Gestion.B5];[.G8]+1))" office:value-type="date" office:date-value="2026-09-03" calcext:value-type="date" table:number-columns-spanned="1" table:number-rows-spanned="2">
            <text:p>03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IF(AND(COUNT([.J8])=0;WEEKDAY([Gestion.B5])&lt;&gt;6);&quot;&quot;;IF(WEEKDAY([Gestion.B5])=6;[Gestion.B5];[.J8]+1))" office:value-type="date" office:date-value="2026-09-04" calcext:value-type="date" table:number-columns-spanned="1" table:number-rows-spanned="2">
            <text:p>04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84" table:formula="of:=(IF(ISNUMBER([.B9]);[.B9];0)+IF(ISNUMBER([.E9]);[.E9];0)+IF(ISNUMBER([.J9]);[.J9];0)+IF(ISNUMBER([.H9]);[.H9];0)+IF(ISNUMBER([.K9]);[.K9];0)+IF(ISNUMBER([.N9]);[.N9];0))" office:value-type="time" office:time-value="PT00H00M00S" calcext:value-type="time" table:number-columns-spanned="1" table:number-rows-spanned="2">
            <text:p>00:00</text:p>
          </table:table-cell>
          <table:table-cell table:style-name="ce94"/>
          <table:table-cell table:style-name="ce108" table:formula="of:=IF([.R9]=0;0;IF([.R9]&gt;0;&quot;+ &quot;&amp;TEXT([.R9];&quot;[hh]:mm&quot;);&quot;- &quot;&amp;TEXT(ABS([.R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8];[.D8];[.G8];[.J8];[.M8])&lt;5;[.Q8]&gt;0;[.R9]=0);1;0)" office:value-type="float" office:value="0" calcext:value-type="float" table:number-columns-spanned="1" table:number-rows-spanned="2">
            <text:p>0</text:p>
          </table:table-cell>
          <table:table-cell table:style-name="ce127" office:value-type="string" calcext:value-type="string" table:number-columns-spanned="3" table:number-rows-spanned="14">
            <text:p>En cas de : congé maladie, grève, jour férié, journée vaquée…</text:p>
            <text:p/>
            <text:p>Il faut compter :</text:p>
            <text:p/>
            <text:p>- soit le nombre d’heures de l’école de rattachement </text:p>
            <text:p/>
            <text:p>- soit celui de l’école où est effectué le remplacement si celui-ci dure toute la semaine ou bien si le jour en question est encadré par 2 jours de remplacement dans la même école. </text:p>
          </table:table-cell>
          <table:covered-table-cell table:number-columns-repeated="2"/>
          <table:table-cell table:number-columns-repeated="41"/>
        </table:table-row>
        <table:table-row table:style-name="ro5">
          <table:covered-table-cell table:style-name="ce8"/>
          <table:table-cell table:style-name="ce24" table:content-validation-name="val2" table:number-columns-spanned="2" table:number-rows-spanned="1"/>
          <table:covered-table-cell table:style-name="ce236" table:content-validation-name="val5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table-cell table:style-name="ce77" table:content-validation-name="val9"/>
          <table:covered-table-cell table:style-name="ce85"/>
          <table:table-cell table:style-name="ce95" table:formula="of:=IF(AND([.Q8]&gt;0;COUNT([.A8];[.D8];[.G8];[.J8];[.M8])&lt;5);0;IF(AND(ISNUMBER([.Q8]);[.Q8]&gt;0);[.Q8]-[.R$6];0))" office:value-type="time" office:time-value="PT00H00M00S" calcext:value-type="time">
            <text:p>+00:00</text:p>
          </table:table-cell>
          <table:covered-table-cell table:style-name="ce109" table:formula="of:=IF([.R10]=0;0;IF([.R10]&gt;0;&quot;+ &quot;&amp;TEXT([.R10];&quot;[hh]:mm&quot;);&quot;- &quot;&amp;TEXT(ABS([.R10]);&quot;[hh]:mm&quot;)))" office:value-type="time" office:time-value="PT00H00M00S" calcext:value-type="time">
            <text:p>+00:00 </text:p>
          </table:covered-table-cell>
          <table:covered-table-cell table:style-name="ce124"/>
          <table:covered-table-cell table:number-columns-repeated="3"/>
          <table:table-cell table:number-columns-repeated="41"/>
        </table:table-row>
        <table:table-row table:style-name="ro5">
          <table:table-cell table:style-name="ce7" table:formula="of:=[.M8]+3" office:value-type="date" office:date-value="2026-09-07" calcext:value-type="date" table:number-columns-spanned="1" table:number-rows-spanned="2">
            <text:p>07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A10]+1" office:value-type="date" office:date-value="2026-09-08" calcext:value-type="date" table:number-columns-spanned="1" table:number-rows-spanned="2">
            <text:p>08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D10]+1" office:value-type="date" office:date-value="2026-09-09" calcext:value-type="date" table:number-columns-spanned="1" table:number-rows-spanned="2">
            <text:p>09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G10]+1" office:value-type="date" office:date-value="2026-09-10" calcext:value-type="date" table:number-columns-spanned="1" table:number-rows-spanned="2">
            <text:p>10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J10]+1" office:value-type="date" office:date-value="2026-09-11" calcext:value-type="date" table:number-columns-spanned="1" table:number-rows-spanned="2">
            <text:p>11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84" table:formula="of:=(IF(ISNUMBER([.B11]);[.B11];0)+IF(ISNUMBER([.E11]);[.E11];0)+IF(ISNUMBER([.J11]);[.J11];0)+IF(ISNUMBER([.H11]);[.H11];0)+IF(ISNUMBER([.K11]);[.K11];0)+IF(ISNUMBER([.N11]);[.N11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10" table:formula="of:=IF([.R11]=0;0;IF([.R11]&gt;0;&quot;+ &quot;&amp;TEXT([.R11];&quot;[hh]:mm&quot;);&quot;- &quot;&amp;TEXT(ABS([.R11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0];[.D10];[.G10];[.J10];[.M10])&lt;5;[.Q10]&gt;0;[.R1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table-cell table:style-name="ce77" table:content-validation-name="val9"/>
          <table:covered-table-cell table:style-name="ce85"/>
          <table:table-cell table:style-name="ce97" table:formula="of:=IF([.Q10]&gt;0;[.Q10]-[.R$6];0)" office:value-type="time" office:time-value="PT00H00M00S" calcext:value-type="time">
            <text:p>+00:00</text:p>
          </table:table-cell>
          <table:covered-table-cell table:style-name="ce109" table:formula="of:=IF([.R12]=0;0;IF([.R12]&gt;0;&quot;+ &quot;&amp;TEXT([.R12];&quot;[hh]:mm&quot;);&quot;- &quot;&amp;TEXT(ABS([.R12]);&quot;[hh]:mm&quot;)))" office:value-type="time" office:time-value="PT00H00M00S" calcext:value-type="time">
            <text:p>+00:00 </text:p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7" table:formula="of:=[.M10]+3" office:value-type="date" office:date-value="2026-09-14" calcext:value-type="date" table:number-columns-spanned="1" table:number-rows-spanned="2">
            <text:p>14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A12]+1" office:value-type="date" office:date-value="2026-09-15" calcext:value-type="date" table:number-columns-spanned="1" table:number-rows-spanned="2">
            <text:p>15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D12]+1" office:value-type="date" office:date-value="2026-09-16" calcext:value-type="date" table:number-columns-spanned="1" table:number-rows-spanned="2">
            <text:p>16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G12]+1" office:value-type="date" office:date-value="2026-09-17" calcext:value-type="date" table:number-columns-spanned="1" table:number-rows-spanned="2">
            <text:p>17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J12]+1" office:value-type="date" office:date-value="2026-09-18" calcext:value-type="date" table:number-columns-spanned="1" table:number-rows-spanned="2">
            <text:p>18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84" table:formula="of:=(IF(ISNUMBER([.B13]);[.B13];0)+IF(ISNUMBER([.E13]);[.E13];0)+IF(ISNUMBER([.J13]);[.J13];0)+IF(ISNUMBER([.H13]);[.H13];0)+IF(ISNUMBER([.K13]);[.K13];0)+IF(ISNUMBER([.N13]);[.N13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10" table:formula="of:=IF([.R13]=0;0;IF([.R13]&gt;0;&quot;+ &quot;&amp;TEXT([.R13];&quot;[hh]:mm&quot;);&quot;- &quot;&amp;TEXT(ABS([.R13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2];[.D12];[.G12];[.J12];[.M12])&lt;5;[.Q12]&gt;0;[.R13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table-cell table:style-name="ce77" table:content-validation-name="val9"/>
          <table:covered-table-cell table:style-name="ce85"/>
          <table:table-cell table:style-name="ce97" table:formula="of:=IF([.Q12]&gt;0;[.Q12]-[.R$6];0)" office:value-type="time" office:time-value="PT00H00M00S" calcext:value-type="time">
            <text:p>+00:00</text:p>
          </table:table-cell>
          <table:covered-table-cell table:style-name="ce111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7" table:formula="of:=[.M12]+3" office:value-type="date" office:date-value="2026-09-21" calcext:value-type="date" table:number-columns-spanned="1" table:number-rows-spanned="2">
            <text:p>21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A14]+1" office:value-type="date" office:date-value="2026-09-22" calcext:value-type="date" table:number-columns-spanned="1" table:number-rows-spanned="2">
            <text:p>22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D14]+1" office:value-type="date" office:date-value="2026-09-23" calcext:value-type="date" table:number-columns-spanned="1" table:number-rows-spanned="2">
            <text:p>23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G14]+1" office:value-type="date" office:date-value="2026-09-24" calcext:value-type="date" table:number-columns-spanned="1" table:number-rows-spanned="2">
            <text:p>24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J14]+1" office:value-type="date" office:date-value="2026-09-25" calcext:value-type="date" table:number-columns-spanned="1" table:number-rows-spanned="2">
            <text:p>25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84" table:formula="of:=(IF(ISNUMBER([.B15]);[.B15];0)+IF(ISNUMBER([.E15]);[.E15];0)+IF(ISNUMBER([.J15]);[.J15];0)+IF(ISNUMBER([.H15]);[.H15];0)+IF(ISNUMBER([.K15]);[.K15];0)+IF(ISNUMBER([.N15]);[.N15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10" table:formula="of:=IF([.R15]=0;0;IF([.R15]&gt;0;&quot;+ &quot;&amp;TEXT([.R15];&quot;[hh]:mm&quot;);&quot;- &quot;&amp;TEXT(ABS([.R15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4];[.D14];[.G14];[.J14];[.M14])&lt;5;[.Q14]&gt;0;[.R15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table-cell table:style-name="ce77" table:content-validation-name="val9"/>
          <table:covered-table-cell table:style-name="ce85"/>
          <table:table-cell table:style-name="ce97" table:formula="of:=IF([.Q14]&gt;0;[.Q14]-[.R$6];0)" office:value-type="time" office:time-value="PT00H00M00S" calcext:value-type="time">
            <text:p>+00:00</text:p>
          </table:table-cell>
          <table:covered-table-cell table:style-name="ce111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7" table:formula="of:=[.M14]+3" office:value-type="date" office:date-value="2026-09-28" calcext:value-type="date" table:number-columns-spanned="1" table:number-rows-spanned="2">
            <text:p>28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A16]+1" office:value-type="date" office:date-value="2026-09-29" calcext:value-type="date" table:number-columns-spanned="1" table:number-rows-spanned="2">
            <text:p>29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D16]+1" office:value-type="date" office:date-value="2026-09-30" calcext:value-type="date" table:number-columns-spanned="1" table:number-rows-spanned="2">
            <text:p>30/09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G16]+1" office:value-type="date" office:date-value="2026-10-01" calcext:value-type="date" table:number-columns-spanned="1" table:number-rows-spanned="2">
            <text:p>01/10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" table:formula="of:=[.J16]+1" office:value-type="date" office:date-value="2026-10-02" calcext:value-type="date" table:number-columns-spanned="1" table:number-rows-spanned="2">
            <text:p>02/10</text:p>
          </table:table-cell>
          <table:table-cell table:style-name="ce23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84" table:formula="of:=(IF(ISNUMBER([.B17]);[.B17];0)+IF(ISNUMBER([.E17]);[.E17];0)+IF(ISNUMBER([.J17]);[.J17];0)+IF(ISNUMBER([.H17]);[.H17];0)+IF(ISNUMBER([.K17]);[.K17];0)+IF(ISNUMBER([.N17]);[.N17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10" table:formula="of:=IF([.R17]=0;0;IF([.R17]&gt;0;&quot;+ &quot;&amp;TEXT([.R17];&quot;[hh]:mm&quot;);&quot;- &quot;&amp;TEXT(ABS([.R17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6];[.D16];[.G16];[.J16];[.M16])&lt;5;[.Q16]&gt;0;[.R17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covered-table-cell table:style-name="ce8"/>
          <table:table-cell table:style-name="ce25" table:content-validation-name="val3" table:number-columns-spanned="2" table:number-rows-spanned="1"/>
          <table:covered-table-cell table:style-name="ce236" table:content-validation-name="val6"/>
          <table:table-cell table:style-name="ce77" table:content-validation-name="val9"/>
          <table:covered-table-cell table:style-name="ce85"/>
          <table:table-cell table:style-name="ce97" table:formula="of:=IF([.Q16]&gt;0;[.Q16]-[.R$6];0)" office:value-type="time" office:time-value="PT00H00M00S" calcext:value-type="time">
            <text:p>+00:00</text:p>
          </table:table-cell>
          <table:covered-table-cell table:style-name="ce111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9" table:formula="of:=IF(ISNUMBER([.M16]);IF([.M16]+3&gt;[.$K$6];&quot;&quot;;[.M16]+3);&quot;&quot;)" office:value-type="date" office:date-value="2026-10-05" calcext:value-type="date" table:number-columns-spanned="1" table:number-rows-spanned="2">
            <text:p>05/10</text:p>
          </table:table-cell>
          <table:table-cell table:style-name="ce26" office:value-type="string" calcext:value-type="string" table:number-columns-spanned="2" table:number-rows-spanned="1">
            <text:p>école</text:p>
          </table:table-cell>
          <table:covered-table-cell table:style-name="ce34"/>
          <table:table-cell table:style-name="ce9" table:formula="of:=IF(ISNUMBER([.A18]);IF([.A18]+1&lt;=[.$K$6];[.A18]+1;&quot;&quot;);&quot;&quot;)" office:value-type="date" office:date-value="2026-10-06" calcext:value-type="date" table:number-columns-spanned="1" table:number-rows-spanned="2">
            <text:p>06/10</text:p>
          </table:table-cell>
          <table:table-cell table:style-name="ce47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18]);IF([.D18]+1&lt;=[.$K$6];[.D18]+1;&quot;&quot;);&quot;&quot;)" office:value-type="date" office:date-value="2026-10-07" calcext:value-type="date" table:number-columns-spanned="1" table:number-rows-spanned="2">
            <text:p>07/10</text:p>
          </table:table-cell>
          <table:table-cell table:style-name="ce47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18]);IF([.G18]+1&lt;=[.$K$6];[.G18]+1;&quot;&quot;);&quot;&quot;)" office:value-type="date" office:date-value="2026-10-08" calcext:value-type="date" table:number-columns-spanned="1" table:number-rows-spanned="2">
            <text:p>08/10</text:p>
          </table:table-cell>
          <table:table-cell table:style-name="ce47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18]);IF([.J18]+1&lt;=[.$K$6];[.J18]+1;&quot;&quot;);&quot;&quot;)" office:value-type="date" office:date-value="2026-10-09" calcext:value-type="date" table:number-columns-spanned="1" table:number-rows-spanned="2">
            <text:p>09/10</text:p>
          </table:table-cell>
          <table:table-cell table:style-name="ce47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18];[.D18];[.G18];[.J18];[.M18])=0;COUNT([.B19];[.E19];[.H19];[.K19];[.N19])=0);&quot;&quot;;IF(COUNT([.B19];[.E19];[.H19];[.K19];[.N19])=0;0;IF(ISNUMBER([.A18]);[.B19];0)+IF(ISNUMBER([.D18]);[.E19];0)+IF(ISNUMBER([.G18]);[.H19];0)+IF(ISNUMBER([.J18]);[.K19];0)+IF(ISNUMBER([.M18]);[.N19];0)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12" table:formula="of:=IF(ISNUMBER([.Q18]);IF([.R19]=0;0;IF([.R19]&gt;0;&quot;+ &quot;&amp;TEXT([.R19];&quot;[hh]:mm&quot;);&quot;- &quot;&amp;TEXT(ABS([.R19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8];[.D18];[.G18];[.J18];[.M18])&lt;5;[.Q18]&gt;0;[.R19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19];[.D19];[.G19];[.J19];[.M19])=0;COUNT([.B20];[.E20];[.H20];[.K20];[.N20])=0);&quot;&quot;;IF(COUNT([.B20];[.E20];[.H20];[.K20];[.N20])=0;0;IF(ISNUMBER([.A19]);[.B20];0)+IF(ISNUMBER([.D19]);[.E20];0)+IF(ISNUMBER([.G19]);[.H20];0)+IF(ISNUMBER([.J19]);[.K20];0)+IF(ISNUMBER([.M19]);[.N20];0)))">
            <text:p/>
          </table:covered-table-cell>
          <table:table-cell table:style-name="ce98" table:formula="of:=IF(AND(COUNT([.A18];[.D18];[.G18];[.J18];[.M18])=0;COUNT([.B19];[.E19];[.H19];[.K19];[.N19])=0);&quot;&quot;;IF(AND([.Q18]&gt;0;COUNT([.A18];[.D18];[.G18];[.J18];[.M18])&lt;5);0;IF(AND(ISNUMBER([.Q18]);[.Q18]&gt;0);[.Q18]-[.R$6];0)))" office:value-type="time" office:time-value="PT00H00M00S" calcext:value-type="time">
            <text:p>+00:00</text:p>
          </table:table-cell>
          <table:covered-table-cell table:style-name="ce111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9" table:formula="of:=IF(ISNUMBER([.M18]);IF([.M18]+3&gt;[.$K$6];&quot;&quot;;[.M18]+3);&quot;&quot;)" office:value-type="date" office:date-value="2026-10-12" calcext:value-type="date" table:number-columns-spanned="1" table:number-rows-spanned="2">
            <text:p>12/10</text:p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20]);IF([.A20]+1&lt;=[.$K$6];[.A20]+1;&quot;&quot;);&quot;&quot;)" office:value-type="date" office:date-value="2026-10-13" calcext:value-type="date" table:number-columns-spanned="1" table:number-rows-spanned="2">
            <text:p>13/10</text:p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20]);IF([.D20]+1&lt;=[.$K$6];[.D20]+1;&quot;&quot;);&quot;&quot;)" office:value-type="date" office:date-value="2026-10-14" calcext:value-type="date" table:number-columns-spanned="1" table:number-rows-spanned="2">
            <text:p>14/10</text:p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20]);IF([.G20]+1&lt;=[.$K$6];[.G20]+1;&quot;&quot;);&quot;&quot;)" office:value-type="date" office:date-value="2026-10-15" calcext:value-type="date" table:number-columns-spanned="1" table:number-rows-spanned="2">
            <text:p>15/10</text:p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20]);IF([.J20]+1&lt;=[.$K$6];[.J20]+1;&quot;&quot;);&quot;&quot;)" office:value-type="date" office:date-value="2026-10-16" calcext:value-type="date" table:number-columns-spanned="1" table:number-rows-spanned="2">
            <text:p>16/10</text:p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20];[.D20];[.G20];[.J20];[.M20])=0;COUNT([.B21];[.E21];[.H21];[.K21];[.N21])=0);&quot;&quot;;IF(COUNT([.B21];[.E21];[.H21];[.K21];[.N21])=0;0;IF(ISNUMBER([.A20]);[.B21];0)+IF(ISNUMBER([.D20]);[.E21];0)+IF(ISNUMBER([.G20]);[.H21];0)+IF(ISNUMBER([.J20]);[.K21];0)+IF(ISNUMBER([.M20]);[.N21];0)))" office:value-type="time" office:time-value="PT00H00M00S" calcext:value-type="time" table:number-columns-spanned="1" table:number-rows-spanned="2">
            <text:p>00:00</text:p>
          </table:table-cell>
          <table:table-cell table:style-name="ce99"/>
          <table:table-cell table:style-name="ce113" table:formula="of:=IF(ISNUMBER([.Q20]);IF([.R21]=0;0;IF([.R21]&gt;0;&quot;+ &quot;&amp;TEXT([.R21];&quot;[hh]:mm&quot;);&quot;- &quot;&amp;TEXT(ABS([.R21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0];[.D20];[.G20];[.J20];[.M20])&lt;5;[.Q20]&gt;0;[.R2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A21]);IF([.A21]+1&lt;=[.$K$6];[.A2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D21]);IF([.D21]+1&lt;=[.$K$6];[.D2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G21]);IF([.G21]+1&lt;=[.$K$6];[.G2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J21]);IF([.J21]+1&lt;=[.$K$6];[.J2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21];[.D21];[.G21];[.J21];[.M21])=0;COUNT([.B22];[.E22];[.H22];[.K22];[.N22])=0);&quot;&quot;;IF(COUNT([.B22];[.E22];[.H22];[.K22];[.N22])=0;0;IF(ISNUMBER([.A21]);[.B22];0)+IF(ISNUMBER([.D21]);[.E22];0)+IF(ISNUMBER([.G21]);[.H22];0)+IF(ISNUMBER([.J21]);[.K22];0)+IF(ISNUMBER([.M21]);[.N22];0)))">
            <text:p/>
          </table:covered-table-cell>
          <table:table-cell table:style-name="ce98" table:formula="of:=IF(AND(COUNT([.A20];[.D20];[.G20];[.J20];[.M20])=0;COUNT([.B21];[.E21];[.H21];[.K21];[.N21])=0);&quot;&quot;;IF(AND([.Q20]&gt;0;COUNT([.A20];[.D20];[.G20];[.J20];[.M20])&lt;5);0;IF(AND(ISNUMBER([.Q20]);[.Q20]&gt;0);[.Q20]-[.R$6];0)))" office:value-type="time" office:time-value="PT00H00M00S" calcext:value-type="time">
            <text:p>+00:00</text:p>
          </table:table-cell>
          <table:covered-table-cell table:style-name="ce114" table:formula="of:=IF(ISNUMBER([.A21]);IF([.R22]=0;0;IF([.R22]&gt;0;&quot;+ &quot;&amp;TEXT([.R22];&quot;[hh]:mm&quot;);&quot;- &quot;&amp;TEXT(ABS([.R22]);&quot;[hh]:mm&quot;)));&quot;&quot;)">
            <text:p/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9" table:formula="of:=IF(ISNUMBER([.M20]);IF([.M20]+3&gt;[.$K$6];&quot;&quot;;[.M20]+3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22]);IF([.A22]+1&lt;=[.$K$6];[.A22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22]);IF([.D22]+1&lt;=[.$K$6];[.D22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22]);IF([.G22]+1&lt;=[.$K$6];[.G22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22]);IF([.J22]+1&lt;=[.$K$6];[.J22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22];[.D22];[.G22];[.J22];[.M22])=0;COUNT([.B23];[.E23];[.H23];[.K23];[.N23])=0);&quot;&quot;;IF(COUNT([.B23];[.E23];[.H23];[.K23];[.N23])=0;0;IF(ISNUMBER([.A22]);[.B23];0)+IF(ISNUMBER([.D22]);[.E23];0)+IF(ISNUMBER([.G22]);[.H23];0)+IF(ISNUMBER([.J22]);[.K23];0)+IF(ISNUMBER([.M22]);[.N23];0)))" table:number-columns-spanned="1" table:number-rows-spanned="2">
            <text:p/>
          </table:table-cell>
          <table:table-cell table:style-name="ce99"/>
          <table:table-cell table:style-name="ce113" table:formula="of:=IF(ISNUMBER([.Q22]);IF([.R23]=0;0;IF([.R23]&gt;0;&quot;+ &quot;&amp;TEXT([.R23];&quot;[hh]:mm&quot;);&quot;- &quot;&amp;TEXT(ABS([.R23]);&quot;[hh]:mm&quot;)));&quot;&quot;)" table:number-columns-spanned="1" table:number-rows-spanned="2">
            <text:p/>
          </table:table-cell>
          <table:table-cell table:style-name="ce123" table:formula="of:=IF(AND(COUNT([.A22];[.D22];[.G22];[.J22];[.M22])&lt;5;[.Q22]&gt;0;[.R23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A23]);IF([.A23]+1&lt;=[.$K$6];[.A23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D23]);IF([.D23]+1&lt;=[.$K$6];[.D23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G23]);IF([.G23]+1&lt;=[.$K$6];[.G23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J23]);IF([.J23]+1&lt;=[.$K$6];[.J23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23];[.D23];[.G23];[.J23];[.M23])=0;COUNT([.B24];[.E24];[.H24];[.K24];[.N24])=0);&quot;&quot;;IF(COUNT([.B24];[.E24];[.H24];[.K24];[.N24])=0;0;IF(ISNUMBER([.A23]);[.B24];0)+IF(ISNUMBER([.D23]);[.E24];0)+IF(ISNUMBER([.G23]);[.H24];0)+IF(ISNUMBER([.J23]);[.K24];0)+IF(ISNUMBER([.M23]);[.N24];0)))">
            <text:p/>
          </table:covered-table-cell>
          <table:table-cell table:style-name="ce98" table:formula="of:=IF(AND(COUNT([.A22];[.D22];[.G22];[.J22];[.M22])=0;COUNT([.B23];[.E23];[.H23];[.K23];[.N23])=0);&quot;&quot;;IF(AND([.Q22]&gt;0;COUNT([.A22];[.D22];[.G22];[.J22];[.M22])&lt;5);0;IF(AND(ISNUMBER([.Q22]);[.Q22]&gt;0);[.Q22]-[.R$6];0)))">
            <text:p/>
          </table:table-cell>
          <table:covered-table-cell table:style-name="ce114" table:formula="of:=IF(ISNUMBER([.A23]);IF([.R24]=0;0;IF([.R24]&gt;0;&quot;+ &quot;&amp;TEXT([.R24];&quot;[hh]:mm&quot;);&quot;- &quot;&amp;TEXT(ABS([.R24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9" table:formula="of:=IF(ISNUMBER([.M22]);IF([.M22]+3&gt;[.$K$6];&quot;&quot;;[.M22]+3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24]);IF([.A24]+1&lt;=[.$K$6];[.A24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24]);IF([.D24]+1&lt;=[.$K$6];[.D24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24]);IF([.G24]+1&lt;=[.$K$6];[.G24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24]);IF([.J24]+1&lt;=[.$K$6];[.J24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24];[.D24];[.G24];[.J24];[.M24])=0;COUNT([.B25];[.E25];[.H25];[.K25];[.N25])=0);&quot;&quot;;IF(COUNT([.B25];[.E25];[.H25];[.K25];[.N25])=0;0;IF(ISNUMBER([.A24]);[.B25];0)+IF(ISNUMBER([.D24]);[.E25];0)+IF(ISNUMBER([.G24]);[.H25];0)+IF(ISNUMBER([.J24]);[.K25];0)+IF(ISNUMBER([.M24]);[.N25];0)))" table:number-columns-spanned="1" table:number-rows-spanned="2">
            <text:p/>
          </table:table-cell>
          <table:table-cell table:style-name="ce99"/>
          <table:table-cell table:style-name="ce113" table:formula="of:=IF(ISNUMBER([.Q24]);IF([.R25]=0;0;IF([.R25]&gt;0;&quot;+ &quot;&amp;TEXT([.R25];&quot;[hh]:mm&quot;);&quot;- &quot;&amp;TEXT(ABS([.R25]);&quot;[hh]:mm&quot;)));&quot;&quot;)" table:number-columns-spanned="1" table:number-rows-spanned="2">
            <text:p/>
          </table:table-cell>
          <table:table-cell table:style-name="ce123" table:formula="of:=IF(AND(COUNT([.A24];[.D24];[.G24];[.J24];[.M24])&lt;5;[.Q24]&gt;0;[.R25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A25]);IF([.A25]+1&lt;=[.$K$6];[.A25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D25]);IF([.D25]+1&lt;=[.$K$6];[.D25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G25]);IF([.G25]+1&lt;=[.$K$6];[.G25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J25]);IF([.J25]+1&lt;=[.$K$6];[.J25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25];[.D25];[.G25];[.J25];[.M25])=0;COUNT([.B26];[.E26];[.H26];[.K26];[.N26])=0);&quot;&quot;;IF(COUNT([.B26];[.E26];[.H26];[.K26];[.N26])=0;0;IF(ISNUMBER([.A25]);[.B26];0)+IF(ISNUMBER([.D25]);[.E26];0)+IF(ISNUMBER([.G25]);[.H26];0)+IF(ISNUMBER([.J25]);[.K26];0)+IF(ISNUMBER([.M25]);[.N26];0)))">
            <text:p/>
          </table:covered-table-cell>
          <table:table-cell table:style-name="ce98" table:formula="of:=IF(AND(COUNT([.A24];[.D24];[.G24];[.J24];[.M24])=0;COUNT([.B25];[.E25];[.H25];[.K25];[.N25])=0);&quot;&quot;;IF(AND([.Q24]&gt;0;COUNT([.A24];[.D24];[.G24];[.J24];[.M24])&lt;5);0;IF(AND(ISNUMBER([.Q24]);[.Q24]&gt;0);[.Q24]-[.R$6];0)))">
            <text:p/>
          </table:table-cell>
          <table:covered-table-cell table:style-name="ce114" table:formula="of:=IF(ISNUMBER([.A25]);IF([.R26]=0;0;IF([.R26]&gt;0;&quot;+ &quot;&amp;TEXT([.R26];&quot;[hh]:mm&quot;);&quot;- &quot;&amp;TEXT(ABS([.R26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9" table:formula="of:=IF(ISNUMBER([.M24]);IF([.M24]+3&gt;[.$K$6];&quot;&quot;;[.M24]+3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26]);IF([.A26]+1&lt;=[.$K$6];[.A26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26]);IF([.D26]+1&lt;=[.$K$6];[.D26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26]);IF([.G26]+1&lt;=[.$K$6];[.G26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26]);IF([.J26]+1&lt;=[.$K$6];[.J26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26];[.D26];[.G26];[.J26];[.M26])=0;COUNT([.B27];[.E27];[.H27];[.K27];[.N27])=0);&quot;&quot;;IF(COUNT([.B27];[.E27];[.H27];[.K27];[.N27])=0;0;IF(ISNUMBER([.A26]);[.B27];0)+IF(ISNUMBER([.D26]);[.E27];0)+IF(ISNUMBER([.G26]);[.H27];0)+IF(ISNUMBER([.J26]);[.K27];0)+IF(ISNUMBER([.M26]);[.N27];0)))" table:number-columns-spanned="1" table:number-rows-spanned="2">
            <text:p/>
          </table:table-cell>
          <table:table-cell table:style-name="ce100"/>
          <table:table-cell table:style-name="ce113" table:formula="of:=IF(ISNUMBER([.A26]);IF([.R27]=0;0;IF([.R27]&gt;0;&quot;+ &quot;&amp;TEXT([.R27];&quot;[hh]:mm&quot;);&quot;- &quot;&amp;TEXT(ABS([.R27]);&quot;[hh]:mm&quot;)));&quot;&quot;)" table:number-columns-spanned="1" table:number-rows-spanned="2">
            <text:p/>
          </table:table-cell>
          <table:table-cell table:style-name="ce123" table:formula="of:=IF(AND(COUNT([.A26];[.D26];[.G26];[.J26];[.M26])&lt;5;[.Q26]&gt;0;[.R27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A27]);IF([.A27]+1&lt;=[.$K$6];[.A27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D27]);IF([.D27]+1&lt;=[.$K$6];[.D27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G27]);IF([.G27]+1&lt;=[.$K$6];[.G27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J27]);IF([.J27]+1&lt;=[.$K$6];[.J27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27];[.D27];[.G27];[.J27];[.M27])=0;COUNT([.B28];[.E28];[.H28];[.K28];[.N28])=0);&quot;&quot;;IF(COUNT([.B28];[.E28];[.H28];[.K28];[.N28])=0;0;IF(ISNUMBER([.A27]);[.B28];0)+IF(ISNUMBER([.D27]);[.E28];0)+IF(ISNUMBER([.G27]);[.H28];0)+IF(ISNUMBER([.J27]);[.K28];0)+IF(ISNUMBER([.M27]);[.N28];0)))">
            <text:p/>
          </table:covered-table-cell>
          <table:table-cell table:style-name="ce98" table:formula="of:=IF(AND(COUNT([.A26];[.D26];[.G26];[.J26];[.M26])=0;COUNT([.B27];[.E27];[.H27];[.K27];[.N27])=0);&quot;&quot;;IF(AND([.Q26]&gt;0;COUNT([.A26];[.D26];[.G26];[.J26];[.M26])&lt;5);0;IF(AND(ISNUMBER([.Q26]);[.Q26]&gt;0);[.Q26]-[.R$6];0)))">
            <text:p/>
          </table:table-cell>
          <table:covered-table-cell table:style-name="ce114" table:formula="of:=IF(ISNUMBER([.A27]);IF([.R28]=0;0;IF([.R28]&gt;0;&quot;+ &quot;&amp;TEXT([.R28];&quot;[hh]:mm&quot;);&quot;- &quot;&amp;TEXT(ABS([.R28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9" table:formula="of:=IF(ISNUMBER([.M26]);IF([.M26]+3&gt;[.$K$6];&quot;&quot;;[.M26]+3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28]);IF([.A28]+1&lt;=[.$K$6];[.A28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28]);IF([.D28]+1&lt;=[.$K$6];[.D28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28]);IF([.G28]+1&lt;=[.$K$6];[.G28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28]);IF([.J28]+1&lt;=[.$K$6];[.J28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8" table:formula="of:=IF(AND(COUNT([.A28];[.D28];[.G28];[.J28];[.M28])=0;COUNT([.B29];[.E29];[.H29];[.K29];[.N29])=0);&quot;&quot;;IF(COUNT([.B29];[.E29];[.H29];[.K29];[.N29])=0;0;IF(ISNUMBER([.A28]);[.B29];0)+IF(ISNUMBER([.D28]);[.E29];0)+IF(ISNUMBER([.G28]);[.H29];0)+IF(ISNUMBER([.J28]);[.K29];0)+IF(ISNUMBER([.M28]);[.N29];0)))" table:number-columns-spanned="1" table:number-rows-spanned="2">
            <text:p/>
          </table:table-cell>
          <table:table-cell table:style-name="ce100"/>
          <table:table-cell table:style-name="ce113" table:formula="of:=IF(ISNUMBER([.A28]);IF([.R29]=0;0;IF([.R29]&gt;0;&quot;+ &quot;&amp;TEXT([.R29];&quot;[hh]:mm&quot;);&quot;- &quot;&amp;TEXT(ABS([.R29]);&quot;[hh]:mm&quot;)));&quot;&quot;)" table:number-columns-spanned="1" table:number-rows-spanned="2">
            <text:p/>
          </table:table-cell>
          <table:table-cell table:style-name="ce123" table:formula="of:=IF(AND(COUNT([.A28];[.D28];[.G28];[.J28];[.M28])&lt;5;[.Q28]&gt;0;[.R29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0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A29]);IF([.A29]+1&lt;=[.$K$6];[.A29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D29]);IF([.D29]+1&lt;=[.$K$6];[.D29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G29]);IF([.G29]+1&lt;=[.$K$6];[.G29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0" table:formula="of:=IF(ISNUMBER([.J29]);IF([.J29]+1&lt;=[.$K$6];[.J29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29];[.D29];[.G29];[.J29];[.M29])=0;COUNT([.B30];[.E30];[.H30];[.K30];[.N30])=0);&quot;&quot;;IF(COUNT([.B30];[.E30];[.H30];[.K30];[.N30])=0;0;IF(ISNUMBER([.A29]);[.B30];0)+IF(ISNUMBER([.D29]);[.E30];0)+IF(ISNUMBER([.G29]);[.H30];0)+IF(ISNUMBER([.J29]);[.K30];0)+IF(ISNUMBER([.M29]);[.N30];0)))">
            <text:p/>
          </table:covered-table-cell>
          <table:table-cell table:style-name="ce98" table:formula="of:=IF(AND(COUNT([.A28];[.D28];[.G28];[.J28];[.M28])=0;COUNT([.B29];[.E29];[.H29];[.K29];[.N29])=0);&quot;&quot;;IF(AND([.Q28]&gt;0;COUNT([.A28];[.D28];[.G28];[.J28];[.M28])&lt;5);0;IF(AND(ISNUMBER([.Q28]);[.Q28]&gt;0);[.Q28]-[.R$6];0)))">
            <text:p/>
          </table:table-cell>
          <table:covered-table-cell table:style-name="ce114" table:formula="of:=IF(ISNUMBER([.A29]);IF([.R30]=0;0;IF([.R30]&gt;0;&quot;+ &quot;&amp;TEXT([.R30];&quot;[hh]:mm&quot;);&quot;- &quot;&amp;TEXT(ABS([.R30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9" table:formula="of:=IF(ISNUMBER([.M28]);IF([.M28]+3&gt;[.$K$6];&quot;&quot;;[.M28]+3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A30]);IF([.A30]+1&lt;=[.$K$6];[.A30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D30]);IF([.D30]+1&lt;=[.$K$6];[.D30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G30]);IF([.G30]+1&lt;=[.$K$6];[.G30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9" table:formula="of:=IF(ISNUMBER([.J30]);IF([.J30]+1&lt;=[.$K$6];[.J30]+1;&quot;&quot;);&quot;&quot;)" table:number-columns-spanned="1" table:number-rows-spanned="2">
            <text:p/>
          </table:table-cell>
          <table:table-cell table:style-name="ce28" office:value-type="string" calcext:value-type="string" table:number-columns-spanned="2" table:number-rows-spanned="1">
            <text:p>école</text:p>
          </table:table-cell>
          <table:covered-table-cell table:style-name="ce36"/>
          <table:table-cell table:style-name="ce78"/>
          <table:table-cell table:style-name="ce86" table:formula="of:=IF(AND(COUNT([.A30];[.D30];[.G30];[.J30];[.M30])=0;COUNT([.B31];[.E31];[.H31];[.K31];[.N31])=0);&quot;&quot;;IF(COUNT([.B31];[.E31];[.H31];[.K31];[.N31])=0;0;IF(ISNUMBER([.A30]);[.B31];0)+IF(ISNUMBER([.D30]);[.E31];0)+IF(ISNUMBER([.G30]);[.H31];0)+IF(ISNUMBER([.J30]);[.K31];0)+IF(ISNUMBER([.M30]);[.N31];0)))" table:number-columns-spanned="1" table:number-rows-spanned="2">
            <text:p/>
          </table:table-cell>
          <table:table-cell table:style-name="ce100"/>
          <table:table-cell table:style-name="ce113" table:formula="of:=IF(ISNUMBER([.A30]);IF([.R31]=0;0;IF([.R31]&gt;0;&quot;+ &quot;&amp;TEXT([.R31];&quot;[hh]:mm&quot;);&quot;- &quot;&amp;TEXT(ABS([.R31]);&quot;[hh]:mm&quot;)));&quot;&quot;)" table:number-columns-spanned="1" table:number-rows-spanned="2">
            <text:p/>
          </table:table-cell>
          <table:table-cell table:style-name="ce123" table:formula="of:=IF(AND(COUNT([.A30];[.D30];[.G30];[.J30];[.M30])&lt;5;[.Q30]&gt;0;[.R31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1"/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1" table:formula="of:=IF(ISNUMBER([.A31]);IF([.A31]+1&lt;=[.$K$6];[.A3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1" table:formula="of:=IF(ISNUMBER([.D31]);IF([.D31]+1&lt;=[.$K$6];[.D3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1" table:formula="of:=IF(ISNUMBER([.G31]);IF([.G31]+1&lt;=[.$K$6];[.G3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covered-table-cell table:style-name="ce11" table:formula="of:=IF(ISNUMBER([.J31]);IF([.J31]+1&lt;=[.$K$6];[.J31]+1;&quot;&quot;);&quot;&quot;)">
            <text:p/>
          </table:covered-table-cell>
          <table:table-cell table:style-name="ce27" table:content-validation-name="val4" table:number-columns-spanned="2" table:number-rows-spanned="1"/>
          <table:covered-table-cell table:style-name="ce35" table:content-validation-name="val4"/>
          <table:table-cell table:style-name="ce79" table:content-validation-name="val9"/>
          <table:covered-table-cell table:style-name="ce87" table:formula="of:=IF(AND(COUNT([.A31];[.D31];[.G31];[.J31];[.M31])=0;COUNT([.B32];[.E32];[.H32];[.K32];[.N32])=0);&quot;&quot;;IF(COUNT([.B32];[.E32];[.H32];[.K32];[.N32])=0;0;IF(ISNUMBER([.A31]);[.B32];0)+IF(ISNUMBER([.D31]);[.E32];0)+IF(ISNUMBER([.G31]);[.H32];0)+IF(ISNUMBER([.J31]);[.K32];0)+IF(ISNUMBER([.M31]);[.N32];0)))">
            <text:p/>
          </table:covered-table-cell>
          <table:table-cell table:style-name="ce98" table:formula="of:=IF(AND(COUNT([.A30];[.D30];[.G30];[.J30];[.M30])=0;COUNT([.B31];[.E31];[.H31];[.K31];[.N31])=0);&quot;&quot;;IF(AND([.Q30]&gt;0;COUNT([.A30];[.D30];[.G30];[.J30];[.M30])&lt;5);0;IF(AND(ISNUMBER([.Q30]);[.Q30]&gt;0);[.Q30]-[.R$6];0)))">
            <text:p/>
          </table:table-cell>
          <table:covered-table-cell table:style-name="ce115" table:formula="of:=IF(ISNUMBER([.A31]);IF([.R32]=0;0;IF([.R32]&gt;0;&quot;+ &quot;&amp;TEXT([.R32];&quot;[hh]:mm&quot;);&quot;- &quot;&amp;TEXT(ABS([.R32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6">
          <table:table-cell table:style-name="ce66" table:number-columns-repeated="15"/>
          <table:table-cell table:style-name="ce73"/>
          <table:table-cell table:style-name="ce66" table:number-columns-repeated="2"/>
          <table:table-cell table:style-name="ce39"/>
          <table:table-cell table:style-name="ce66" table:number-columns-repeated="45"/>
        </table:table-row>
        <table:table-row table:style-name="ro7">
          <table:table-cell table:style-name="ce13" office:value-type="string" calcext:value-type="string" table:number-columns-spanned="15" table:number-rows-spanned="1">
            <text:p>Dans les cellules "école", inscrire pour mémoire, le nom de l'école d'exercice.</text:p>
            <text:p><text:span text:style-name="T1">Dans les cellules bleues, saisir la durée horaire effectuée : Pour 6 h de classe, saisir : 6:00 ; pour 5h30, saisir : 5:30 ; etc …</text:span></text:p>
          </table:table-cell>
          <table:covered-table-cell table:number-columns-repeated="13" table:style-name="ce29"/>
          <table:covered-table-cell table:style-name="ce392"/>
          <table:table-cell table:style-name="ce80"/>
          <table:table-cell table:style-name="ce401" office:value-type="string" calcext:value-type="string">
            <text:p>Solde </text:p>
            <text:p>à récupérer*</text:p>
            <text:p>sur la</text:p>
            <text:p>période</text:p>
          </table:table-cell>
          <table:table-cell table:style-name="ce101" table:formula="of:=IF(AND(ISNUMBER([.R9]);[.R9]&gt;0);[.R9];0)+IF(AND(ISNUMBER([.R11]);[.R11]&gt;0);[.R11];0)+IF(AND(ISNUMBER([.R13]);[.R13]&gt;0);[.R13];0)+IF(AND(ISNUMBER([.R15]);[.R15]&gt;0);[.R15];0)+IF(AND(ISNUMBER([.R17]);[.R17]&gt;0);[.R17];0)+IF(AND(ISNUMBER([.R19]);[.R19]&gt;0);[.R19];0)+IF(AND(ISNUMBER([.R21]);[.R21]&gt;0);[.R21];0)+IF(AND(ISNUMBER([.R23]);[.R23]&gt;0);[.R23];0)+IF(AND(ISNUMBER([.R25]);[.R25]&gt;0);[.R25];0)+IF(AND(ISNUMBER([.R27]);[.R27]&gt;0);[.R27];0)+IF(AND(ISNUMBER([.R29]);[.R29]&gt;0);[.R29];0)+IF(AND(ISNUMBER([.R31]);[.R31]&gt;0);[.R31];0)" office:value-type="time" office:time-value="PT00H00M00S" calcext:value-type="time">
            <text:p>00:00</text:p>
          </table:table-cell>
          <table:table-cell table:style-name="ce116" table:formula="of:=IF([.R33]&lt;=0;0;IF([.R33]&gt;0;TEXT([.R33];&quot;[hh]:mm&quot;);&quot;0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66" table:number-columns-repeated="15"/>
          <table:table-cell table:style-name="ce73"/>
          <table:table-cell table:style-name="ce66" table:number-columns-repeated="2"/>
          <table:table-cell table:style-name="ce39"/>
          <table:table-cell table:style-name="ce66" table:number-columns-repeated="45"/>
        </table:table-row>
        <table:table-row table:style-name="ro8">
          <table:table-cell table:style-name="ce69" table:number-columns-spanned="4" table:number-rows-spanned="1"/>
          <table:covered-table-cell table:number-columns-repeated="3" table:style-name="ce69"/>
          <table:table-cell table:style-name="ce48"/>
          <table:table-cell table:style-name="ce51" table:content-validation-name="val9"/>
          <table:table-cell table:style-name="ce55"/>
          <table:table-cell table:style-name="ce58"/>
          <table:table-cell table:style-name="ce51" table:content-validation-name="val9"/>
          <table:table-cell table:style-name="ce60"/>
          <table:table-cell table:style-name="ce61"/>
          <table:table-cell table:style-name="ce51" table:content-validation-name="val9"/>
          <table:table-cell table:style-name="ce60"/>
          <table:table-cell table:style-name="ce61"/>
          <table:table-cell table:style-name="ce60"/>
          <table:table-cell table:style-name="ce81"/>
          <table:table-cell table:style-name="ce90"/>
          <table:table-cell table:style-name="ce102"/>
          <table:table-cell table:style-name="ce117"/>
          <table:table-cell table:number-columns-repeated="45"/>
        </table:table-row>
        <table:table-row table:style-name="ro5">
          <table:table-cell table:style-name="ce15" office:value-type="string" calcext:value-type="string">
            <text:p>Récupération des heures</text:p>
          </table:table-cell>
          <table:table-cell table:number-columns-repeated="63"/>
        </table:table-row>
        <table:table-row table:style-name="ro2">
          <table:table-cell table:style-name="ce16" office:value-type="string" calcext:value-type="string" table:number-columns-spanned="3" table:number-rows-spanned="2">
            <text:p>Indiquer ci-contre les dates (pour mémoire) ainsi que les heures récupérées sur la période.</text:p>
          </table:table-cell>
          <table:covered-table-cell table:style-name="ce30"/>
          <table:covered-table-cell table:style-name="ce37"/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01" office:value-type="string" calcext:value-type="string" table:number-columns-spanned="1" table:number-rows-spanned="2">
            <text:p>Total </text:p>
            <text:p>récupéré sur la période</text:p>
          </table:table-cell>
          <table:table-cell table:style-name="ce103" table:formula="of:=SUM([.F38];[.I38];[.L38];[.O38])" office:value-type="time" office:time-value="PT00H00M00S" calcext:value-type="time" table:number-columns-spanned="1" table:number-rows-spanned="2">
            <text:p>00:00:00</text:p>
          </table:table-cell>
          <table:table-cell table:style-name="ce119" table:formula="of:=IF([.R33]=0;&quot;Pas d'heures à récupérer&quot;;IF([.R37]&gt;[.R33];&quot;Vous tentez de récupérer trop d'heures...&quot;;TEXT([.R37];&quot;[hh]:mm&quot;)))" office:value-type="string" office:string-value="Pas d'heures à récupérer" calcext:value-type="string" table:number-columns-spanned="1" table:number-rows-spanned="2">
            <text:p>Pas d'heures à récupérer</text:p>
          </table:table-cell>
          <table:table-cell table:number-columns-repeated="45"/>
        </table:table-row>
        <table:table-row table:style-name="ro9">
          <table:covered-table-cell table:style-name="ce17"/>
          <table:covered-table-cell table:style-name="ce31"/>
          <table:covered-table-cell table:style-name="ce38"/>
          <table:table-cell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/>
          <table:covered-table-cell table:style-name="ce401"/>
          <table:covered-table-cell table:style-name="ce104"/>
          <table:covered-table-cell table:style-name="ce120"/>
          <table:table-cell table:number-columns-repeated="45"/>
        </table:table-row>
        <table:table-row table:style-name="ro6">
          <table:table-cell table:style-name="ce66" table:number-columns-repeated="2"/>
          <table:table-cell table:style-name="ce39"/>
          <table:table-cell table:style-name="ce66" table:number-columns-repeated="12"/>
          <table:table-cell table:style-name="ce73"/>
          <table:table-cell table:style-name="ce91"/>
          <table:table-cell table:style-name="ce417"/>
          <table:table-cell table:style-name="ce39"/>
          <table:table-cell table:style-name="ce66" table:number-columns-repeated="45"/>
        </table:table-row>
        <table:table-row table:style-name="ro10">
          <table:table-cell table:style-name="ce18" office:value-type="string" calcext:value-type="string" table:number-columns-spanned="15" table:number-rows-spanned="1">
            <text:p>Solde à récupérer* : voir le Décret n° 2014-942 du 20 août 2014 relatif aux obligations de service des personnels enseignants du premier degré :</text:p>
          </table:table-cell>
          <table:covered-table-cell/>
          <table:covered-table-cell table:style-name="Default"/>
          <table:covered-table-cell table:number-columns-repeated="12" table:style-name="ce44"/>
          <table:table-cell/>
          <table:table-cell table:style-name="ce401" office:value-type="string" calcext:value-type="string" table:number-columns-spanned="1" table:number-rows-spanned="2">
            <text:p>Reste à </text:p>
            <text:p>récupérer sur l'année</text:p>
          </table:table-cell>
          <table:table-cell table:style-name="ce106" table:formula="of:=[.R33]-[.R37]" office:value-type="time" office:time-value="PT00H00M00S" calcext:value-type="time" table:number-columns-spanned="1" table:number-rows-spanned="2">
            <text:p>00:00</text:p>
          </table:table-cell>
          <table:table-cell table:style-name="ce121" table:formula="of:=IF([.R40]&gt;=0;[.R33]-[.R37];&quot;Erreur de récupération&quot;)" office:value-type="time" office:time-value="PT00H00M00S" calcext:value-type="time" table:number-columns-spanned="1" table:number-rows-spanned="2">
            <text:p>00:00</text:p>
          </table:table-cell>
          <table:table-cell table:number-columns-repeated="45"/>
        </table:table-row>
        <table:table-row table:style-name="ro10">
          <table:table-cell table:style-name="ce19" office:value-type="string" calcext:value-type="string" table:number-columns-spanned="15" table:number-rows-spanned="1">
            <text:p><text:a xlink:href="https://www.legifrance.gouv.fr/loda/id/JORFTEXT000029390985/" xlink:type="simple">https://www.legifrance.gouv.fr/loda/id/JORFTEXT000029390985/</text:a></text:p>
          </table:table-cell>
          <table:covered-table-cell/>
          <table:covered-table-cell table:style-name="Default"/>
          <table:covered-table-cell table:number-columns-repeated="12" table:style-name="ce45"/>
          <table:table-cell table:style-name="ce73"/>
          <table:covered-table-cell table:style-name="ce66"/>
          <table:covered-table-cell table:style-name="ce417"/>
          <table:covered-table-cell table:style-name="ce39"/>
          <table:table-cell table:style-name="ce66" table:number-columns-repeated="45"/>
        </table:table-row>
        <table:table-row table:style-name="ro11" table:number-rows-repeated="2">
          <table:table-cell table:style-name="Default" table:number-columns-repeated="15"/>
          <table:table-cell table:number-columns-repeated="49"/>
        </table:table-row>
        <table:table-row table:style-name="ro5" table:number-rows-repeated="1048532">
          <table:table-cell table:number-columns-repeated="64"/>
        </table:table-row>
        <table:table-row table:style-name="ro12">
          <table:table-cell table:number-columns-repeated="64"/>
        </table:table-row>
        <table:named-expressions>
          <table:named-range table:name="Excel_BuiltIn_Print_Area" table:base-cell-address="$'Période 1'.$A$1" table:cell-range-address="$'Période 1'.$A$1:.$S$33"/>
        </table:named-expressions>
        <calcext:conditional-formats>
          <calcext:conditional-format calcext:target-range-address="'Période 1'.S33:'Période 1'.S33">
            <calcext:condition calcext:apply-style-name="Heures+" calcext:value="formula-is(IF([.R33]&gt;0;1;0))" calcext:base-cell-address="'Période 1'.S33"/>
            <calcext:condition calcext:apply-style-name="Heures OK" calcext:value="formula-is(IF([.R33]&lt;=0;1;0))" calcext:base-cell-address="'Période 1'.S33"/>
          </calcext:conditional-format>
          <calcext:conditional-format calcext:target-range-address="'Période 1'.S37:'Période 1'.S38">
            <calcext:condition calcext:apply-style-name="Heures+" calcext:value="formula-is(IF([.R37]&gt;[.R33];1;0))" calcext:base-cell-address="'Période 1'.S37"/>
            <calcext:condition calcext:apply-style-name="Heures OK" calcext:value="formula-is(IF([.R37]&lt;=[.R33];1;0))" calcext:base-cell-address="'Période 1'.S37"/>
          </calcext:conditional-format>
          <calcext:conditional-format calcext:target-range-address="'Période 1'.S40:'Période 1'.S40">
            <calcext:condition calcext:apply-style-name="Heures+" calcext:value="formula-is(IF([.R40]&lt;&gt;0;1;0))" calcext:base-cell-address="'Période 1'.S40"/>
            <calcext:condition calcext:apply-style-name="Heures OK" calcext:value="formula-is(IF([.R40]=0;1;0))" calcext:base-cell-address="'Période 1'.S40"/>
          </calcext:conditional-format>
          <calcext:conditional-format calcext:target-range-address="'Période 1'.B8:'Période 1'.B8 'Période 1'.E8:'Période 1'.E8 'Période 1'.H8:'Période 1'.H8 'Période 1'.K8:'Période 1'.K8 'Période 1'.N8:'Période 1'.N8 'Période 1'.B10:'Période 1'.B10 'Période 1'.E10:'Période 1'.E10 'Période 1'.H10:'Période 1'.H10 'Période 1'.K10:'Période 1'.K10 'Période 1'.N10:'Période 1'.N10 'Période 1'.B12:'Période 1'.B12 'Période 1'.E12:'Période 1'.E12 'Période 1'.H12:'Période 1'.H12 'Période 1'.K12:'Période 1'.K12 'Période 1'.N12:'Période 1'.N12 'Période 1'.B14:'Période 1'.B14 'Période 1'.E14:'Période 1'.E14 'Période 1'.H14:'Période 1'.H14 'Période 1'.K14:'Période 1'.K14 'Période 1'.N14:'Période 1'.N14 'Période 1'.B16:'Période 1'.B16 'Période 1'.E16:'Période 1'.E16 'Période 1'.H16:'Période 1'.H16 'Période 1'.K16:'Période 1'.K16 'Période 1'.N16:'Période 1'.N16 'Période 1'.B18:'Période 1'.B18 'Période 1'.E18:'Période 1'.E18 'Période 1'.H18:'Période 1'.H18 'Période 1'.K18:'Période 1'.K18 'Période 1'.N18:'Période 1'.N18 'Période 1'.B20:'Période 1'.B20 'Période 1'.E20:'Période 1'.E20 'Période 1'.H20:'Période 1'.H20 'Période 1'.K20:'Période 1'.K20 'Période 1'.N20:'Période 1'.N20 'Période 1'.B22:'Période 1'.B22 'Période 1'.E22:'Période 1'.E22 'Période 1'.H22:'Période 1'.H22 'Période 1'.K22:'Période 1'.K22 'Période 1'.N22:'Période 1'.N22 'Période 1'.B24:'Période 1'.B24 'Période 1'.E24:'Période 1'.E24 'Période 1'.H24:'Période 1'.H24 'Période 1'.K24:'Période 1'.K24 'Période 1'.N24:'Période 1'.N24 'Période 1'.B26:'Période 1'.B26 'Période 1'.E26:'Période 1'.E26 'Période 1'.H26:'Période 1'.H26 'Période 1'.K26:'Période 1'.K26 'Période 1'.N26:'Période 1'.N26 'Période 1'.B28:'Période 1'.B28 'Période 1'.E28:'Période 1'.E28 'Période 1'.H28:'Période 1'.H28 'Période 1'.K28:'Période 1'.K28 'Période 1'.N28:'Période 1'.N28 'Période 1'.B30:'Période 1'.B30 'Période 1'.E30:'Période 1'.E30 'Période 1'.H30:'Période 1'.H30 'Période 1'.K30:'Période 1'.K30 'Période 1'.N30:'Période 1'.N30">
            <calcext:condition calcext:apply-style-name="Grisé" calcext:value="formula-is(IF(AND(ISNUMBER([.A8]);[.B8]=&quot;école&quot;)))" calcext:base-cell-address="'Période 1'.B8"/>
            <calcext:condition calcext:apply-style-name="Police 8" calcext:value="formula-is(IF(AND(ISNUMBER([.A8]);[.B8]&lt;&gt;&quot;école&quot;)))" calcext:base-cell-address="'Période 1'.B8"/>
            <calcext:condition calcext:apply-style-name="Invisible" calcext:value="formula-is(IF(COUNT([.A8])=0))" calcext:base-cell-address="'Période 1'.B8"/>
          </calcext:conditional-format>
          <calcext:conditional-format calcext:target-range-address="'Période 1'.A8:'Période 1'.A30 'Période 1'.D8:'Période 1'.D30 'Période 1'.G8:'Période 1'.G30 'Période 1'.J8:'Période 1'.J30 'Période 1'.M8:'Période 1'.M30 'Période 1'.Q8:'Période 1'.Q31">
            <calcext:condition calcext:apply-style-name="Encadré" calcext:value="&gt;=0" calcext:base-cell-address="'Période 1'.A8"/>
          </calcext:conditional-format>
          <calcext:conditional-format calcext:target-range-address="'Période 1'.B9:'Période 1'.B9 'Période 1'.E9:'Période 1'.E9 'Période 1'.H9:'Période 1'.H9 'Période 1'.K9:'Période 1'.K9 'Période 1'.N9:'Période 1'.N9 'Période 1'.B11:'Période 1'.B11 'Période 1'.E11:'Période 1'.E11 'Période 1'.H11:'Période 1'.H11 'Période 1'.K11:'Période 1'.K11 'Période 1'.N11:'Période 1'.N11 'Période 1'.B13:'Période 1'.B13 'Période 1'.E13:'Période 1'.E13 'Période 1'.H13:'Période 1'.H13 'Période 1'.K13:'Période 1'.K13 'Période 1'.N13:'Période 1'.N13 'Période 1'.B15:'Période 1'.B15 'Période 1'.E15:'Période 1'.E15 'Période 1'.H15:'Période 1'.H15 'Période 1'.K15:'Période 1'.K15 'Période 1'.N15:'Période 1'.N15 'Période 1'.B17:'Période 1'.B17 'Période 1'.E17:'Période 1'.E17 'Période 1'.H17:'Période 1'.H17 'Période 1'.K17:'Période 1'.K17 'Période 1'.N17:'Période 1'.N17 'Période 1'.B19:'Période 1'.B19 'Période 1'.E19:'Période 1'.E19 'Période 1'.H19:'Période 1'.H19 'Période 1'.K19:'Période 1'.K19 'Période 1'.N19:'Période 1'.N19 'Période 1'.B21:'Période 1'.B21 'Période 1'.E21:'Période 1'.E21 'Période 1'.H21:'Période 1'.H21 'Période 1'.K21:'Période 1'.K21 'Période 1'.N21:'Période 1'.N21 'Période 1'.B23:'Période 1'.B23 'Période 1'.E23:'Période 1'.E23 'Période 1'.H23:'Période 1'.H23 'Période 1'.K23:'Période 1'.K23 'Période 1'.N23:'Période 1'.N23 'Période 1'.B25:'Période 1'.B25 'Période 1'.E25:'Période 1'.E25 'Période 1'.H25:'Période 1'.H25 'Période 1'.K25:'Période 1'.K25 'Période 1'.N25:'Période 1'.N25 'Période 1'.B27:'Période 1'.B27 'Période 1'.E27:'Période 1'.E27 'Période 1'.H27:'Période 1'.H27 'Période 1'.K27:'Période 1'.K27 'Période 1'.N27:'Période 1'.N27 'Période 1'.B29:'Période 1'.B29 'Période 1'.E29:'Période 1'.E29 'Période 1'.H29:'Période 1'.H29 'Période 1'.K29:'Période 1'.K29 'Période 1'.N29:'Période 1'.N29 'Période 1'.B31:'Période 1'.B31 'Période 1'.E31:'Période 1'.E31 'Période 1'.H31:'Période 1'.H31 'Période 1'.K31:'Période 1'.K31 'Période 1'.N31:'Période 1'.N31">
            <calcext:condition calcext:apply-style-name="Invisible" calcext:value="formula-is(IF(COUNT([.A8])=0))" calcext:base-cell-address="'Période 1'.B9"/>
            <calcext:condition calcext:apply-style-name="Saisie Heures" calcext:value="formula-is(IF(COUNT([.A8])&gt;0))" calcext:base-cell-address="'Période 1'.B9"/>
          </calcext:conditional-format>
          <calcext:conditional-format calcext:target-range-address="'Période 1'.A18:'Période 1'.Q31">
            <calcext:condition calcext:apply-style-name="Invisible" calcext:value="formula-is(IF([.$M16]+3&gt;[.$K$6]))" calcext:base-cell-address="'Période 1'.A18"/>
          </calcext:conditional-format>
          <calcext:conditional-format calcext:target-range-address="'Période 1'.S8:'Période 1'.S30">
            <calcext:condition calcext:apply-style-name="Heures+" calcext:value="formula-is(IF(AND(ISNUMBER([.R9]);[.R9]&gt;0)))" calcext:base-cell-address="'Période 1'.S8"/>
            <calcext:condition calcext:apply-style-name="Heures OK" calcext:value="formula-is(IF(OR(AND([.Q8]=0;[.R9]&lt;=0);AND(COUNT([.A8];[.D8];[.G8];[.J8];[.M8])&gt;0;[.Q8]&gt;0;[.T8]=0))))" calcext:base-cell-address="'Période 1'.S8"/>
            <calcext:condition calcext:apply-style-name="Semaine incomplète" calcext:value="formula-is(IF(AND(COUNT([.A8];[.D8];[.G8];[.J8];[.M8])&lt;5;[.Q8]&gt;0;[.R9]=0)))" calcext:base-cell-address="'Période 1'.S8"/>
          </calcext:conditional-format>
          <calcext:conditional-format calcext:target-range-address="'Période 1'.U2:'Période 1'.U2">
            <calcext:condition calcext:apply-style-name="Semaine incomplète" calcext:value="formula-is(IF(SUM([.T8:.T30])&gt;0))" calcext:base-cell-address="'Période 1'.U2"/>
          </calcext:conditional-format>
        </calcext:conditional-formats>
      </table:table>
      <table:table table:name="Période 2" table:style-name="ta2" table:protected="true" table:protection-key="zVpiMPYfaGG2aPhmmsXyMRMu4Pk=" table:protection-key-digest-algorithm="http://www.w3.org/2000/09/xmldsig#sha1" table:print-ranges="'Période 2'.A1:'Période 2'.S44">
        <loext:table-protection loext:select-unprotected-cells="true"/>
        <office:forms form:automatic-focus="false" form:apply-design-mode="false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3" table:default-cell-style-name="ce72"/>
        <table:table-column table:style-name="co4" table:default-cell-style-name="ce129"/>
        <table:table-column table:style-name="co10" table:visibility="collapse" table:default-cell-style-name="ce129"/>
        <table:table-column table:style-name="co6" table:default-cell-style-name="ce129"/>
        <table:table-column table:style-name="co11" table:default-cell-style-name="Default"/>
        <table:table-column table:style-name="co8" table:number-columns-repeated="44" table:default-cell-style-name="Default"/>
        <table:table-row table:style-name="ro1">
          <table:table-cell table:style-name="ce440" office:value-type="string" calcext:value-type="string" table:number-columns-spanned="3" table:number-rows-spanned="1">
            <text:p>Nom :</text:p>
          </table:table-cell>
          <table:covered-table-cell table:number-columns-repeated="2" table:style-name="ce440"/>
          <table:table-cell table:style-name="ce460" table:formula="of:=IF(ISBLANK([$'Période 1'.D1:$'Période 1'.K1]);&quot;&quot;;[$'Période 1'.D1:$'Période 1'.K1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2" table:formula="of:=[$Gestion.AC2]" office:value-type="string" office:string-value="FSU-SNUipp 47" calcext:value-type="string" table:number-columns-spanned="3" table:number-rows-spanned="1">
            <text:p>FSU-SNUipp 47</text:p>
          </table:table-cell>
          <table:covered-table-cell table:style-name="Default"/>
          <table:covered-table-cell/>
          <table:table-cell>
            <draw:frame draw:z-index="0" draw:name="Image 1" draw:style-name="gr1" draw:text-style-name="P1" svg:width="4.71cm" svg:height="2.5cm" svg:x="0.325cm" svg:y="0cm">
              <draw:image xlink:href="Pictures/10000001000000BC000000644B09442A.png" xlink:type="simple" xlink:show="embed" xlink:actuate="onLoad" draw:mime-type="image/png">
                <text:p/>
              </draw:image>
            </draw:frame>
          </table:table-cell>
          <table:table-cell table:style-name="ce15" table:number-columns-repeated="2"/>
          <table:table-cell table:number-columns-repeated="46"/>
        </table:table-row>
        <table:table-row table:style-name="ro1">
          <table:table-cell table:style-name="ce440" office:value-type="string" calcext:value-type="string" table:number-columns-spanned="3" table:number-rows-spanned="1">
            <text:p>Prénom :</text:p>
          </table:table-cell>
          <table:covered-table-cell table:number-columns-repeated="2" table:style-name="ce440"/>
          <table:table-cell table:style-name="ce460" table:formula="of:=IF(ISBLANK([$'Période 1'.D2:$'Période 1'.K2]);&quot;&quot;;[$'Période 1'.D2:$'Période 1'.K2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3" table:formula="of:=HYPERLINK(&quot;mailto:&quot;&amp;[$Gestion.AC3];[$Gestion.AC3])" office:value-type="string" office:string-value="snu47@snuipp.fr" calcext:value-type="string" table:number-columns-spanned="3" table:number-rows-spanned="1">
            <text:p>snu47@snuipp.fr</text:p>
          </table:table-cell>
          <table:covered-table-cell table:style-name="Default"/>
          <table:covered-table-cell/>
          <table:table-cell/>
          <table:table-cell table:style-name="ce156" table:number-columns-repeated="2"/>
          <table:table-cell table:number-columns-repeated="2"/>
          <table:table-cell table:style-name="ce181" table:formula="of:=IF(SUM([.T8:.T32])&gt;0;[Gestion.A40];&quot;&quot;)" table:number-columns-spanned="3" table:number-rows-spanned="5">
            <text:p/>
          </table:table-cell>
          <table:covered-table-cell table:number-columns-repeated="2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École de rattachement :</text:p>
          </table:table-cell>
          <table:covered-table-cell table:number-columns-repeated="2" table:style-name="ce440"/>
          <table:table-cell table:style-name="ce460" table:formula="of:=IF(ISBLANK([$'Période 1'.D3:$'Période 1'.K3]);&quot;&quot;;[$'Période 1'.D3:$'Période 1'.K3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[$Gestion.AC4]" office:value-type="float" office:value="553680192" calcext:value-type="float" table:number-columns-spanned="3" table:number-rows-spanned="1">
            <text:p>05 53 68 01 92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Circonscription : </text:p>
          </table:table-cell>
          <table:covered-table-cell table:number-columns-repeated="2" table:style-name="ce440"/>
          <table:table-cell table:style-name="ce460" table:formula="of:=IF(ISBLANK([$'Période 1'.D4:$'Période 1'.K4]);&quot;&quot;;[$'Période 1'.D4:$'Période 1'.K4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IF(ISBLANK([$Gestion.AC5]);&quot;&quot;;[$Gestion.AC5])" office:value-type="float" office:value="681647750" calcext:value-type="float" table:number-columns-spanned="3" table:number-rows-spanned="1">
            <text:p>06 81 64 77 50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2">
          <table:table-cell table:style-name="ce452" office:value-type="string" calcext:value-type="string">
            <text:p>Les choix de l'année scolaire, de la zone académique et de la quotité travaillée se font dans l'onglet Période 1</text:p>
          </table:table-cell>
          <table:table-cell table:style-name="ce21" table:number-columns-repeated="2"/>
          <table:table-cell table:style-name="ce41" table:number-columns-repeated="5"/>
          <table:table-cell table:style-name="Default"/>
          <table:table-cell table:style-name="ce41"/>
          <table:table-cell table:style-name="Default"/>
          <table:table-cell table:style-name="ce150" office:value-type="string" calcext:value-type="string">
            <text:p>Quotité travaillée :</text:p>
          </table:table-cell>
          <table:table-cell table:style-name="ce53" table:formula="of:=IF(ISNUMBER(['Période 1'.M5]);['Période 1'.M5]&amp;&quot; %. Soit : &quot;;&quot;100 %. Soit : &quot;)" office:value-type="string" office:string-value="100 %. Soit : " calcext:value-type="string">
            <text:p>100 %. Soit : </text:p>
          </table:table-cell>
          <table:table-cell table:style-name="ce151"/>
          <table:table-cell table:style-name="ce480" table:formula="of:=['Période 1'.R6]" office:value-type="time" office:time-value="PT24H00M00S" calcext:value-type="time">
            <text:p>24 h 00</text:p>
          </table:table-cell>
          <table:table-cell table:style-name="ce73"/>
          <table:table-cell table:style-name="ce66"/>
          <table:table-cell table:style-name="ce164"/>
          <table:table-cell table:style-name="ce66" table:number-columns-repeated="2"/>
          <table:covered-table-cell table:number-columns-repeated="3" table:style-name="ce66"/>
          <table:table-cell table:style-name="ce66" table:number-columns-repeated="41"/>
        </table:table-row>
        <table:table-row table:style-name="ro3">
          <table:table-cell table:style-name="ce130" table:formula="of:=['Période 1'.A6]" office:value-type="string" office:string-value="2026-2027" calcext:value-type="string" table:number-columns-spanned="3" table:number-rows-spanned="1">
            <text:p>2026-2027</text:p>
          </table:table-cell>
          <table:covered-table-cell table:style-name="ce139" table:formula="of:=['Période 1'.B6]" office:value-type="date" office:date-value="1899-12-30" calcext:value-type="date">
            <text:p>30/12</text:p>
          </table:covered-table-cell>
          <table:covered-table-cell table:style-name="ce139" table:formula="of:=['Période 1'.C6]" office:value-type="date" office:date-value="1899-12-30" calcext:value-type="date">
            <text:p>30/12</text:p>
          </table:covered-table-cell>
          <table:table-cell table:style-name="ce130" table:formula="of:=['Période 1'.D6]" office:value-type="string" office:string-value="Zone A" calcext:value-type="string" table:number-columns-spanned="3" table:number-rows-spanned="1">
            <text:p>Zone A</text:p>
          </table:table-cell>
          <table:covered-table-cell table:number-columns-repeated="2" table:style-name="Default"/>
          <table:table-cell table:style-name="ce369" table:formula="of:=['Période 1'.G6]" office:value-type="string" office:string-value="du " calcext:value-type="string">
            <text:p>du </text:p>
          </table:table-cell>
          <table:table-cell table:style-name="ce372" table:formula="of:=[Gestion.B8]" office:value-type="date" office:date-value="2026-11-02" calcext:value-type="date" table:number-columns-spanned="2" table:number-rows-spanned="1">
            <text:p>lundi 2 novembre</text:p>
          </table:table-cell>
          <table:covered-table-cell table:style-name="ce475"/>
          <table:table-cell table:style-name="ce375" table:formula="of:=['Période 1'.J6]" office:value-type="string" office:string-value="au " calcext:value-type="string">
            <text:p>au </text:p>
          </table:table-cell>
          <table:table-cell table:style-name="ce372" table:formula="of:=IF(WEEKDAY([Gestion.B9])=7;[Gestion.B9]-1;[Gestion.B9])" office:value-type="date" office:date-value="2026-12-18" calcext:value-type="date" table:number-columns-spanned="2" table:number-rows-spanned="1">
            <text:p>vendredi 18 décembre</text:p>
          </table:table-cell>
          <table:covered-table-cell table:style-name="ce475"/>
          <table:table-cell table:style-name="ce477" table:formula="of:=INT(COM.MICROSOFT.NETWORKDAYS.INTL([.H6];[.K6]; )/5)&amp;&quot; semaines&quot;&amp;IF(COM.MICROSOFT.NETWORKDAYS.INTL([.H6];[.K6]; )/5&gt;INT(COM.MICROSOFT.NETWORKDAYS.INTL([.H6];[.K6]; )/5);&quot; et &quot;&amp;(COM.MICROSOFT.NETWORKDAYS.INTL([.H6];[.K6]; )/5-INT(COM.MICROSOFT.NETWORKDAYS.INTL([.H6];[.K6]; )/5))/0.2&amp;&quot; &quot;&amp;[.U7];&quot;&quot;)" office:value-type="string" office:string-value="7 semaines" calcext:value-type="string" table:number-columns-spanned="3" table:number-rows-spanned="1">
            <text:p>7 semaines</text:p>
          </table:table-cell>
          <table:covered-table-cell table:style-name="ce385"/>
          <table:covered-table-cell table:style-name="ce387"/>
          <table:table-cell table:style-name="ce74"/>
          <table:table-cell table:style-name="ce157"/>
          <table:table-cell table:style-name="ce92" table:formula="of:=['Période 1'.R6]" office:value-type="time" office:time-value="PT24H00M00S" calcext:value-type="time">
            <text:p>24:00:00</text:p>
          </table:table-cell>
          <table:table-cell table:style-name="ce157"/>
          <table:table-cell/>
          <table:covered-table-cell table:number-columns-repeated="3"/>
          <table:table-cell table:number-columns-repeated="41"/>
        </table:table-row>
        <table:table-row table:style-name="ro4">
          <table:table-cell table:style-name="ce14" office:value-type="string" calcext:value-type="string" table:number-columns-spanned="3" table:number-rows-spanned="1">
            <text:p>lun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ar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ercre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jeu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vendredi</text:p>
          </table:table-cell>
          <table:covered-table-cell table:number-columns-repeated="2" table:style-name="ce14"/>
          <table:table-cell table:style-name="ce75"/>
          <table:table-cell table:style-name="ce83" office:value-type="string" calcext:value-type="string">
            <text:p>Service </text:p>
            <text:p>effectué</text:p>
            <text:p>dans la </text:p>
            <text:p>semaine</text:p>
          </table:table-cell>
          <table:table-cell table:style-name="ce83"/>
          <table:table-cell table:style-name="ce83" office:value-type="string" calcext:value-type="string">
            <text:p>Solde</text:p>
            <text:p>de la</text:p>
            <text:p>semaine</text:p>
          </table:table-cell>
          <table:table-cell table:style-name="ce15"/>
          <table:table-cell table:style-name="ce437" table:formula="of:=IF((COM.MICROSOFT.NETWORKDAYS.INTL([.H6];[.K6]; )/5-INT(COM.MICROSOFT.NETWORKDAYS.INTL([.H6];[.K6]; )/5))/0.2=1;&quot;jour&quot;;&quot;jours&quot;)" office:value-type="string" office:string-value="jours" calcext:value-type="string">
            <text:p>jours</text:p>
          </table:table-cell>
          <table:table-cell table:style-name="ce15" table:number-columns-repeated="43"/>
        </table:table-row>
        <table:table-row table:style-name="ro5">
          <table:table-cell table:style-name="ce131" table:formula="of:=IF(WEEKDAY([Gestion.B8])=2;[Gestion.B8];&quot;&quot;)" office:value-type="date" office:date-value="2026-11-02" calcext:value-type="date" table:number-columns-spanned="1" table:number-rows-spanned="2">
            <text:p>02/11</text:p>
          </table:table-cell>
          <table:table-cell table:style-name="ce464" table:formula="of:=IF(ISERROR(VLOOKUP([.A8];[$Gestion.$AF$25:$Gestion.$AG$38];2;0));&quot;école&quot;;VLOOKUP([.A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45" table:formula="of:=IF(AND(COUNT([.A8])=0;WEEKDAY([Gestion.B8])&lt;&gt;3);&quot;&quot;;IF(WEEKDAY([Gestion.B8])=3;[Gestion.B8];[.A8]+1))" office:value-type="date" office:date-value="2026-11-03" calcext:value-type="date" table:number-columns-spanned="1" table:number-rows-spanned="2">
            <text:p>03/11</text:p>
          </table:table-cell>
          <table:table-cell table:style-name="ce464" table:formula="of:=IF(ISERROR(VLOOKUP([.D8];[$Gestion.$AF$25:$Gestion.$AG$38];2;0));&quot;école&quot;;VLOOKUP([.D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AND(COUNT([.D8])=0;WEEKDAY([Gestion.B8])&lt;&gt;4);&quot;&quot;;IF(WEEKDAY([Gestion.B8])=4;[Gestion.B8];[.D8]+1))" office:value-type="date" office:date-value="2026-11-04" calcext:value-type="date" table:number-columns-spanned="1" table:number-rows-spanned="2">
            <text:p>04/11</text:p>
          </table:table-cell>
          <table:table-cell table:style-name="ce464" table:formula="of:=IF(ISERROR(VLOOKUP([.G8];[$Gestion.$AF$25:$Gestion.$AG$38];2;0));&quot;école&quot;;VLOOKUP([.G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AND(COUNT([.G8])=0;WEEKDAY([Gestion.B8])&lt;&gt;5);&quot;&quot;;IF(WEEKDAY([Gestion.B8])=5;[Gestion.B8];[.G8]+1))" office:value-type="date" office:date-value="2026-11-05" calcext:value-type="date" table:number-columns-spanned="1" table:number-rows-spanned="2">
            <text:p>05/11</text:p>
          </table:table-cell>
          <table:table-cell table:style-name="ce464" table:formula="of:=IF(ISERROR(VLOOKUP([.J8];[$Gestion.$AF$25:$Gestion.$AG$38];2;0));&quot;école&quot;;VLOOKUP([.J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AND(COUNT([.J8])=0;WEEKDAY([Gestion.B8])&lt;&gt;6);&quot;&quot;;IF(WEEKDAY([Gestion.B8])=6;[Gestion.B8];[.J8]+1))" office:value-type="date" office:date-value="2026-11-06" calcext:value-type="date" table:number-columns-spanned="1" table:number-rows-spanned="2">
            <text:p>06/11</text:p>
          </table:table-cell>
          <table:table-cell table:style-name="ce466" table:formula="of:=IF(ISERROR(VLOOKUP([.M8];[$Gestion.$AF$25:$Gestion.$AG$38];2;0));&quot;école&quot;;VLOOKUP([.M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58" table:formula="of:=(IF(ISNUMBER([.B9]);[.B9];0)+IF(ISNUMBER([.E9]);[.E9];0)+IF(ISNUMBER([.J9]);[.J9];0)+IF(ISNUMBER([.H9]);[.H9];0)+IF(ISNUMBER([.K9]);[.K9];0)+IF(ISNUMBER([.N9]);[.N9];0))" office:value-type="time" office:time-value="PT00H00M00S" calcext:value-type="time" table:number-columns-spanned="1" table:number-rows-spanned="2">
            <text:p>00:00</text:p>
          </table:table-cell>
          <table:table-cell table:style-name="ce94"/>
          <table:table-cell table:style-name="ce169" table:formula="of:=IF([.R9]=0;0;IF([.R9]&gt;0;&quot;+ &quot;&amp;TEXT([.R9];&quot;[hh]:mm&quot;);&quot;- &quot;&amp;TEXT(ABS([.R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8];[.D8];[.G8];[.J8];[.M8])&lt;5;[.Q8]&gt;0;[.R9]=0);1;0)" office:value-type="float" office:value="0" calcext:value-type="float" table:number-columns-spanned="1" table:number-rows-spanned="2">
            <text:p>0</text:p>
          </table:table-cell>
          <table:table-cell table:style-name="ce182" table:formula="of:=['Période 1'.U8]" office:value-type="string" office:string-value="En cas de : congé maladie, grève, jour férié, journée vaquée…&#10;&#10;Il faut compter :&#10;&#10;- soit le nombre d’heures de l’école de rattachement &#10;&#10;- soit celui de l’école où est effectué le remplacement si celui-ci dure toute la semaine ou bien si le jour en question est encadré par 2 jours de remplacement dans la même école. " calcext:value-type="string" table:number-columns-spanned="3" table:number-rows-spanned="14">
            <text:p>En cas de : congé maladie, grève, jour férié, journée vaquée…</text:p>
            <text:p/>
            <text:p>Il faut compter :</text:p>
            <text:p/>
            <text:p>- soit le nombre d’heures de l’école de rattachement </text:p>
            <text:p/>
            <text:p>- soit celui de l’école où est effectué le remplacement si celui-ci dure toute la semaine ou bien si le jour en question est encadré par 2 jours de remplacement dans la même école. </text:p>
          </table:table-cell>
          <table:covered-table-cell table:number-columns-repeated="2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59"/>
          <table:table-cell table:style-name="ce98" table:formula="of:=IF(AND([.Q8]&gt;0;COUNT([.A8];[.D8];[.G8];[.J8];[.M8])&lt;5);0;IF(AND(ISNUMBER([.Q8]);[.Q8]&gt;0);[.Q8]-[.R$6];0))" office:value-type="time" office:time-value="PT00H00M00S" calcext:value-type="time">
            <text:p>+00:00</text:p>
          </table:table-cell>
          <table:covered-table-cell table:style-name="ce170"/>
          <table:covered-table-cell table:style-name="ce124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[.M8]+3" office:value-type="date" office:date-value="2026-11-09" calcext:value-type="date" table:number-columns-spanned="1" table:number-rows-spanned="2">
            <text:p>09/11</text:p>
          </table:table-cell>
          <table:table-cell table:style-name="ce466" table:formula="of:=IF(ISERROR(VLOOKUP([.A10];[$Gestion.$AF$25:$Gestion.$AG$38];2;0));&quot;école&quot;;VLOOKUP([.A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A10]+1" office:value-type="date" office:date-value="2026-11-10" calcext:value-type="date" table:number-columns-spanned="1" table:number-rows-spanned="2">
            <text:p>10/11</text:p>
          </table:table-cell>
          <table:table-cell table:style-name="ce466" table:formula="of:=IF(ISERROR(VLOOKUP([.D10];[$Gestion.$AF$25:$Gestion.$AG$38];2;0));&quot;école&quot;;VLOOKUP([.D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D10]+1" office:value-type="date" office:date-value="2026-11-11" calcext:value-type="date" table:number-columns-spanned="1" table:number-rows-spanned="2">
            <text:p>11/11</text:p>
          </table:table-cell>
          <table:table-cell table:style-name="ce466" table:formula="of:=IF(ISERROR(VLOOKUP([.G10];[$Gestion.$AF$25:$Gestion.$AG$38];2;0));&quot;école&quot;;VLOOKUP([.G10];[$Gestion.$AF$25:$Gestion.$AG$38];2;0))" office:value-type="string" office:string-value="Armistice 1918" calcext:value-type="string" table:number-columns-spanned="2" table:number-rows-spanned="1">
            <text:p>Armistice 1918</text:p>
          </table:table-cell>
          <table:covered-table-cell table:style-name="ce32"/>
          <table:table-cell table:style-name="ce131" table:formula="of:=[.G10]+1" office:value-type="date" office:date-value="2026-11-12" calcext:value-type="date" table:number-columns-spanned="1" table:number-rows-spanned="2">
            <text:p>12/11</text:p>
          </table:table-cell>
          <table:table-cell table:style-name="ce466" table:formula="of:=IF(ISERROR(VLOOKUP([.J10];[$Gestion.$AF$25:$Gestion.$AG$38];2;0));&quot;école&quot;;VLOOKUP([.J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J10]+1" office:value-type="date" office:date-value="2026-11-13" calcext:value-type="date" table:number-columns-spanned="1" table:number-rows-spanned="2">
            <text:p>13/11</text:p>
          </table:table-cell>
          <table:table-cell table:style-name="ce466" table:formula="of:=IF(ISERROR(VLOOKUP([.M10];[$Gestion.$AF$25:$Gestion.$AG$38];2;0));&quot;école&quot;;VLOOKUP([.M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58" table:formula="of:=(IF(ISNUMBER([.B11]);[.B11];0)+IF(ISNUMBER([.E11]);[.E11];0)+IF(ISNUMBER([.J11]);[.J11];0)+IF(ISNUMBER([.H11]);[.H11];0)+IF(ISNUMBER([.K11]);[.K11];0)+IF(ISNUMBER([.N11]);[.N11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69" table:formula="of:=IF([.R11]=0;0;IF([.R11]&gt;0;&quot;+ &quot;&amp;TEXT([.R11];&quot;[hh]:mm&quot;);&quot;- &quot;&amp;TEXT(ABS([.R11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0];[.D10];[.G10];[.J10];[.M10])&lt;5;[.Q10]&gt;0;[.R1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146" table:content-validation-name="val13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59"/>
          <table:table-cell table:style-name="ce97" table:formula="of:=IF([.Q10]&gt;0;[.Q10]-[.R$6];0)" office:value-type="time" office:time-value="PT00H00M00S" calcext:value-type="time">
            <text:p>+00:00</text:p>
          </table:table-cell>
          <table:covered-table-cell table:style-name="ce170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[.M10]+3" office:value-type="date" office:date-value="2026-11-16" calcext:value-type="date" table:number-columns-spanned="1" table:number-rows-spanned="2">
            <text:p>16/11</text:p>
          </table:table-cell>
          <table:table-cell table:style-name="ce466" table:formula="of:=IF(ISERROR(VLOOKUP([.A12];[$Gestion.$AF$25:$Gestion.$AG$38];2;0));&quot;école&quot;;VLOOKUP([.A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A12]+1" office:value-type="date" office:date-value="2026-11-17" calcext:value-type="date" table:number-columns-spanned="1" table:number-rows-spanned="2">
            <text:p>17/11</text:p>
          </table:table-cell>
          <table:table-cell table:style-name="ce466" table:formula="of:=IF(ISERROR(VLOOKUP([.D12];[$Gestion.$AF$25:$Gestion.$AG$38];2;0));&quot;école&quot;;VLOOKUP([.D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D12]+1" office:value-type="date" office:date-value="2026-11-18" calcext:value-type="date" table:number-columns-spanned="1" table:number-rows-spanned="2">
            <text:p>18/11</text:p>
          </table:table-cell>
          <table:table-cell table:style-name="ce466" table:formula="of:=IF(ISERROR(VLOOKUP([.G12];[$Gestion.$AF$25:$Gestion.$AG$38];2;0));&quot;école&quot;;VLOOKUP([.G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G12]+1" office:value-type="date" office:date-value="2026-11-19" calcext:value-type="date" table:number-columns-spanned="1" table:number-rows-spanned="2">
            <text:p>19/11</text:p>
          </table:table-cell>
          <table:table-cell table:style-name="ce466" table:formula="of:=IF(ISERROR(VLOOKUP([.J12];[$Gestion.$AF$25:$Gestion.$AG$38];2;0));&quot;école&quot;;VLOOKUP([.J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J12]+1" office:value-type="date" office:date-value="2026-11-20" calcext:value-type="date" table:number-columns-spanned="1" table:number-rows-spanned="2">
            <text:p>20/11</text:p>
          </table:table-cell>
          <table:table-cell table:style-name="ce466" table:formula="of:=IF(ISERROR(VLOOKUP([.M12];[$Gestion.$AF$25:$Gestion.$AG$38];2;0));&quot;école&quot;;VLOOKUP([.M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58" table:formula="of:=(IF(ISNUMBER([.B13]);[.B13];0)+IF(ISNUMBER([.E13]);[.E13];0)+IF(ISNUMBER([.J13]);[.J13];0)+IF(ISNUMBER([.H13]);[.H13];0)+IF(ISNUMBER([.K13]);[.K13];0)+IF(ISNUMBER([.N13]);[.N13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69" table:formula="of:=IF([.R13]=0;0;IF([.R13]&gt;0;&quot;+ &quot;&amp;TEXT([.R13];&quot;[hh]:mm&quot;);&quot;- &quot;&amp;TEXT(ABS([.R13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2];[.D12];[.G12];[.J12];[.M12])&lt;5;[.Q12]&gt;0;[.R13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59"/>
          <table:table-cell table:style-name="ce97" table:formula="of:=IF([.Q12]&gt;0;[.Q12]-[.R$6];0)" office:value-type="time" office:time-value="PT00H00M00S" calcext:value-type="time">
            <text:p>+00:00</text:p>
          </table:table-cell>
          <table:covered-table-cell table:style-name="ce170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[.M12]+3" office:value-type="date" office:date-value="2026-11-23" calcext:value-type="date" table:number-columns-spanned="1" table:number-rows-spanned="2">
            <text:p>23/11</text:p>
          </table:table-cell>
          <table:table-cell table:style-name="ce466" table:formula="of:=IF(ISERROR(VLOOKUP([.A14];[$Gestion.$AF$25:$Gestion.$AG$38];2;0));&quot;école&quot;;VLOOKUP([.A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A14]+1" office:value-type="date" office:date-value="2026-11-24" calcext:value-type="date" table:number-columns-spanned="1" table:number-rows-spanned="2">
            <text:p>24/11</text:p>
          </table:table-cell>
          <table:table-cell table:style-name="ce466" table:formula="of:=IF(ISERROR(VLOOKUP([.D14];[$Gestion.$AF$25:$Gestion.$AG$38];2;0));&quot;école&quot;;VLOOKUP([.D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D14]+1" office:value-type="date" office:date-value="2026-11-25" calcext:value-type="date" table:number-columns-spanned="1" table:number-rows-spanned="2">
            <text:p>25/11</text:p>
          </table:table-cell>
          <table:table-cell table:style-name="ce466" table:formula="of:=IF(ISERROR(VLOOKUP([.G14];[$Gestion.$AF$25:$Gestion.$AG$38];2;0));&quot;école&quot;;VLOOKUP([.G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G14]+1" office:value-type="date" office:date-value="2026-11-26" calcext:value-type="date" table:number-columns-spanned="1" table:number-rows-spanned="2">
            <text:p>26/11</text:p>
          </table:table-cell>
          <table:table-cell table:style-name="ce466" table:formula="of:=IF(ISERROR(VLOOKUP([.J14];[$Gestion.$AF$25:$Gestion.$AG$38];2;0));&quot;école&quot;;VLOOKUP([.J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J14]+1" office:value-type="date" office:date-value="2026-11-27" calcext:value-type="date" table:number-columns-spanned="1" table:number-rows-spanned="2">
            <text:p>27/11</text:p>
          </table:table-cell>
          <table:table-cell table:style-name="ce466" table:formula="of:=IF(ISERROR(VLOOKUP([.M14];[$Gestion.$AF$25:$Gestion.$AG$38];2;0));&quot;école&quot;;VLOOKUP([.M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58" table:formula="of:=(IF(ISNUMBER([.B15]);[.B15];0)+IF(ISNUMBER([.E15]);[.E15];0)+IF(ISNUMBER([.J15]);[.J15];0)+IF(ISNUMBER([.H15]);[.H15];0)+IF(ISNUMBER([.K15]);[.K15];0)+IF(ISNUMBER([.N15]);[.N15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69" table:formula="of:=IF([.R15]=0;0;IF([.R15]&gt;0;&quot;+ &quot;&amp;TEXT([.R15];&quot;[hh]:mm&quot;);&quot;- &quot;&amp;TEXT(ABS([.R15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4];[.D14];[.G14];[.J14];[.M14])&lt;5;[.Q14]&gt;0;[.R15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59"/>
          <table:table-cell table:style-name="ce97" table:formula="of:=IF([.Q14]&gt;0;[.Q14]-[.R$6];0)" office:value-type="time" office:time-value="PT00H00M00S" calcext:value-type="time">
            <text:p>+00:00</text:p>
          </table:table-cell>
          <table:covered-table-cell table:style-name="ce170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[.M14]+3" office:value-type="date" office:date-value="2026-11-30" calcext:value-type="date" table:number-columns-spanned="1" table:number-rows-spanned="2">
            <text:p>30/11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A16]+1" office:value-type="date" office:date-value="2026-12-01" calcext:value-type="date" table:number-columns-spanned="1" table:number-rows-spanned="2">
            <text:p>01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D16]+1" office:value-type="date" office:date-value="2026-12-02" calcext:value-type="date" table:number-columns-spanned="1" table:number-rows-spanned="2">
            <text:p>02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G16]+1" office:value-type="date" office:date-value="2026-12-03" calcext:value-type="date" table:number-columns-spanned="1" table:number-rows-spanned="2">
            <text:p>03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[.J16]+1" office:value-type="date" office:date-value="2026-12-04" calcext:value-type="date" table:number-columns-spanned="1" table:number-rows-spanned="2">
            <text:p>04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58" table:formula="of:=(IF(ISNUMBER([.B17]);[.B17];0)+IF(ISNUMBER([.E17]);[.E17];0)+IF(ISNUMBER([.J17]);[.J17];0)+IF(ISNUMBER([.H17]);[.H17];0)+IF(ISNUMBER([.K17]);[.K17];0)+IF(ISNUMBER([.N17]);[.N17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69" table:formula="of:=IF([.R17]=0;0;IF([.R17]&gt;0;&quot;+ &quot;&amp;TEXT([.R17];&quot;[hh]:mm&quot;);&quot;- &quot;&amp;TEXT(ABS([.R17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6];[.D16];[.G16];[.J16];[.M16])&lt;5;[.Q16]&gt;0;[.R17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59"/>
          <table:table-cell table:style-name="ce97" table:formula="of:=IF([.Q16]&gt;0;[.Q16]-[.R$6];0)" office:value-type="time" office:time-value="PT00H00M00S" calcext:value-type="time">
            <text:p>+00:00</text:p>
          </table:table-cell>
          <table:covered-table-cell table:style-name="ce170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3" table:formula="of:=IF(ISNUMBER([.M16]);IF([.M16]+3&gt;[.$K$6];&quot;&quot;;[.M16]+3);&quot;&quot;)" office:value-type="date" office:date-value="2026-12-07" calcext:value-type="date" table:number-columns-spanned="1" table:number-rows-spanned="2">
            <text:p>07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18]);IF([.A18]+1&lt;=[.$K$6];[.A18]+1;&quot;&quot;);&quot;&quot;)" office:value-type="date" office:date-value="2026-12-08" calcext:value-type="date" table:number-columns-spanned="1" table:number-rows-spanned="2">
            <text:p>08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18]);IF([.D18]+1&lt;=[.$K$6];[.D18]+1;&quot;&quot;);&quot;&quot;)" office:value-type="date" office:date-value="2026-12-09" calcext:value-type="date" table:number-columns-spanned="1" table:number-rows-spanned="2">
            <text:p>09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18]);IF([.G18]+1&lt;=[.$K$6];[.G18]+1;&quot;&quot;);&quot;&quot;)" office:value-type="date" office:date-value="2026-12-10" calcext:value-type="date" table:number-columns-spanned="1" table:number-rows-spanned="2">
            <text:p>10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18]);IF([.J18]+1&lt;=[.$K$6];[.J18]+1;&quot;&quot;);&quot;&quot;)" office:value-type="date" office:date-value="2026-12-11" calcext:value-type="date" table:number-columns-spanned="1" table:number-rows-spanned="2">
            <text:p>11/12</text:p>
          </table:table-cell>
          <table:table-cell table:style-name="ce466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60" table:formula="of:=IF(AND(COUNT([.A18];[.D18];[.G18];[.J18];[.M18])=0;COUNT([.B19];[.E19];[.H19];[.K19];[.N19])=0);&quot;&quot;;IF(COUNT([.B19];[.E19];[.H19];[.K19];[.N19])=0;0;IF(ISNUMBER([.A18]);[.B19];0)+IF(ISNUMBER([.D18]);[.E19];0)+IF(ISNUMBER([.G18]);[.H19];0)+IF(ISNUMBER([.J18]);[.K19];0)+IF(ISNUMBER([.M18]);[.N19];0)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171" table:formula="of:=IF(ISNUMBER([.Q18]);IF([.R19]=0;0;IF([.R19]&gt;0;&quot;+ &quot;&amp;TEXT([.R19];&quot;[hh]:mm&quot;);&quot;- &quot;&amp;TEXT(ABS([.R19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8];[.D18];[.G18];[.J18];[.M18])&lt;5;[.Q18]&gt;0;[.R19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61" table:formula="of:=IF(AND(COUNT([.A19];[.D19];[.G19];[.J19];[.M19])=0;COUNT([.B20];[.E20];[.H20];[.K20];[.N20])=0);&quot;&quot;;IF(COUNT([.B20];[.E20];[.H20];[.K20];[.N20])=0;0;IF(ISNUMBER([.A19]);[.B20];0)+IF(ISNUMBER([.D19]);[.E20];0)+IF(ISNUMBER([.G19]);[.H20];0)+IF(ISNUMBER([.J19]);[.K20];0)+IF(ISNUMBER([.M19]);[.N20];0)))">
            <text:p/>
          </table:covered-table-cell>
          <table:table-cell table:style-name="ce98" table:formula="of:=IF(AND(COUNT([.A18];[.D18];[.G18];[.J18];[.M18])=0;COUNT([.B19];[.E19];[.H19];[.K19];[.N19])=0);&quot;&quot;;IF(AND([.Q18]&gt;0;COUNT([.A18];[.D18];[.G18];[.J18];[.M18])&lt;5);0;IF(AND(ISNUMBER([.Q18]);[.Q18]&gt;0);[.Q18]-[.R$6];0)))" office:value-type="time" office:time-value="PT00H00M00S" calcext:value-type="time">
            <text:p>+00:00</text:p>
          </table:table-cell>
          <table:covered-table-cell table:style-name="ce170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IF(ISNUMBER([.M18]);IF([.M18]+3&gt;[.$K$6];&quot;&quot;;[.M18]+3);&quot;&quot;)" office:value-type="date" office:date-value="2026-12-14" calcext:value-type="date" table:number-columns-spanned="1" table:number-rows-spanned="2">
            <text:p>14/12</text:p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20]);IF([.A20]+1&lt;=[.$K$6];[.A20]+1;&quot;&quot;);&quot;&quot;)" office:value-type="date" office:date-value="2026-12-15" calcext:value-type="date" table:number-columns-spanned="1" table:number-rows-spanned="2">
            <text:p>15/12</text:p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20]);IF([.D20]+1&lt;=[.$K$6];[.D20]+1;&quot;&quot;);&quot;&quot;)" office:value-type="date" office:date-value="2026-12-16" calcext:value-type="date" table:number-columns-spanned="1" table:number-rows-spanned="2">
            <text:p>16/12</text:p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20]);IF([.G20]+1&lt;=[.$K$6];[.G20]+1;&quot;&quot;);&quot;&quot;)" office:value-type="date" office:date-value="2026-12-17" calcext:value-type="date" table:number-columns-spanned="1" table:number-rows-spanned="2">
            <text:p>17/12</text:p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20]);IF([.J20]+1&lt;=[.$K$6];[.J20]+1;&quot;&quot;);&quot;&quot;)" office:value-type="date" office:date-value="2026-12-18" calcext:value-type="date" table:number-columns-spanned="1" table:number-rows-spanned="2">
            <text:p>18/12</text:p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76"/>
          <table:table-cell table:style-name="ce160" table:formula="of:=IF(AND(COUNT([.A20];[.D20];[.G20];[.J20];[.M20])=0;COUNT([.B21];[.E21];[.H21];[.K21];[.N21])=0);&quot;&quot;;IF(COUNT([.B21];[.E21];[.H21];[.K21];[.N21])=0;0;IF(ISNUMBER([.A20]);[.B21];0)+IF(ISNUMBER([.D20]);[.E21];0)+IF(ISNUMBER([.G20]);[.H21];0)+IF(ISNUMBER([.J20]);[.K21];0)+IF(ISNUMBER([.M20]);[.N21];0)))" office:value-type="time" office:time-value="PT00H00M00S" calcext:value-type="time" table:number-columns-spanned="1" table:number-rows-spanned="2">
            <text:p>00:00</text:p>
          </table:table-cell>
          <table:table-cell table:style-name="ce99"/>
          <table:table-cell table:style-name="ce172" table:formula="of:=IF(ISNUMBER([.Q20]);IF([.R21]=0;0;IF([.R21]&gt;0;&quot;+ &quot;&amp;TEXT([.R21];&quot;[hh]:mm&quot;);&quot;- &quot;&amp;TEXT(ABS([.R21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0];[.D20];[.G20];[.J20];[.M20])&lt;5;[.Q20]&gt;0;[.R2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32"/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A21]);IF([.A21]+1&lt;=[.$K$6];[.A21]+1;&quot;&quot;);&quot;&quot;)">
            <text:p/>
          </table:covered-table-cell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D21]);IF([.D21]+1&lt;=[.$K$6];[.D21]+1;&quot;&quot;);&quot;&quot;)">
            <text:p/>
          </table:covered-table-cell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G21]);IF([.G21]+1&lt;=[.$K$6];[.G21]+1;&quot;&quot;);&quot;&quot;)">
            <text:p/>
          </table:covered-table-cell>
          <table:table-cell table:style-name="ce141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J21]);IF([.J21]+1&lt;=[.$K$6];[.J21]+1;&quot;&quot;);&quot;&quot;)">
            <text:p/>
          </table:covered-table-cell>
          <table:table-cell table:style-name="ce141" table:content-validation-name="val12" table:number-columns-spanned="2" table:number-rows-spanned="1"/>
          <table:covered-table-cell table:style-name="ce33" table:content-validation-name="val12"/>
          <table:table-cell table:style-name="ce77" table:content-validation-name="val9"/>
          <table:covered-table-cell table:style-name="ce161" table:formula="of:=IF(AND(COUNT([.A21];[.D21];[.G21];[.J21];[.M21])=0;COUNT([.B22];[.E22];[.H22];[.K22];[.N22])=0);&quot;&quot;;IF(COUNT([.B22];[.E22];[.H22];[.K22];[.N22])=0;0;IF(ISNUMBER([.A21]);[.B22];0)+IF(ISNUMBER([.D21]);[.E22];0)+IF(ISNUMBER([.G21]);[.H22];0)+IF(ISNUMBER([.J21]);[.K22];0)+IF(ISNUMBER([.M21]);[.N22];0)))">
            <text:p/>
          </table:covered-table-cell>
          <table:table-cell table:style-name="ce98" table:formula="of:=IF(AND(COUNT([.A20];[.D20];[.G20];[.J20];[.M20])=0;COUNT([.B21];[.E21];[.H21];[.K21];[.N21])=0);&quot;&quot;;IF(AND([.Q20]&gt;0;COUNT([.A20];[.D20];[.G20];[.J20];[.M20])&lt;5);0;IF(AND(ISNUMBER([.Q20]);[.Q20]&gt;0);[.Q20]-[.R$6];0)))" office:value-type="time" office:time-value="PT00H00M00S" calcext:value-type="time">
            <text:p>+00:00</text:p>
          </table:table-cell>
          <table:covered-table-cell table:style-name="ce173" table:formula="of:=IF(ISNUMBER([.A21]);IF([.R22]=0;0;IF([.R22]&gt;0;&quot;+ &quot;&amp;TEXT([.R22];&quot;[hh]:mm&quot;);&quot;- &quot;&amp;TEXT(ABS([.R22]);&quot;[hh]:mm&quot;)));&quot;&quot;)">
            <text:p/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31" table:formula="of:=IF(ISNUMBER([.M20]);IF([.M20]+3&gt;[.$K$6];&quot;&quot;;[.M20]+3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22]);IF([.A22]+1&lt;=[.$K$6];[.A22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22]);IF([.D22]+1&lt;=[.$K$6];[.D22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22]);IF([.G22]+1&lt;=[.$K$6];[.G22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22]);IF([.J22]+1&lt;=[.$K$6];[.J22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54"/>
          <table:table-cell table:style-name="ce160" table:formula="of:=IF(AND(COUNT([.A22];[.D22];[.G22];[.J22];[.M22])=0;COUNT([.B23];[.E23];[.H23];[.K23];[.N23])=0);&quot;&quot;;IF(COUNT([.B23];[.E23];[.H23];[.K23];[.N23])=0;0;IF(ISNUMBER([.A22]);[.B23];0)+IF(ISNUMBER([.D22]);[.E23];0)+IF(ISNUMBER([.G22]);[.H23];0)+IF(ISNUMBER([.J22]);[.K23];0)+IF(ISNUMBER([.M22]);[.N23];0)))" table:number-columns-spanned="1" table:number-rows-spanned="2">
            <text:p/>
          </table:table-cell>
          <table:table-cell table:style-name="ce99"/>
          <table:table-cell table:style-name="ce172" table:formula="of:=IF(ISNUMBER([.Q22]);IF([.R23]=0;0;IF([.R23]&gt;0;&quot;+ &quot;&amp;TEXT([.R23];&quot;[hh]:mm&quot;);&quot;- &quot;&amp;TEXT(ABS([.R23]);&quot;[hh]:mm&quot;)));&quot;&quot;)" table:number-columns-spanned="1" table:number-rows-spanned="2">
            <text:p/>
          </table:table-cell>
          <table:table-cell table:style-name="ce123" table:formula="of:=IF(AND(COUNT([.A22];[.D22];[.G22];[.J22];[.M22])&lt;5;[.Q22]&gt;0;[.R23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32"/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A23]);IF([.A23]+1&lt;=[.$K$6];[.A23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D23]);IF([.D23]+1&lt;=[.$K$6];[.D23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G23]);IF([.G23]+1&lt;=[.$K$6];[.G23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J23]);IF([.J23]+1&lt;=[.$K$6];[.J23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table-cell table:style-name="ce154"/>
          <table:covered-table-cell table:style-name="ce161" table:formula="of:=IF(AND(COUNT([.A23];[.D23];[.G23];[.J23];[.M23])=0;COUNT([.B24];[.E24];[.H24];[.K24];[.N24])=0);&quot;&quot;;IF(COUNT([.B24];[.E24];[.H24];[.K24];[.N24])=0;0;IF(ISNUMBER([.A23]);[.B24];0)+IF(ISNUMBER([.D23]);[.E24];0)+IF(ISNUMBER([.G23]);[.H24];0)+IF(ISNUMBER([.J23]);[.K24];0)+IF(ISNUMBER([.M23]);[.N24];0)))">
            <text:p/>
          </table:covered-table-cell>
          <table:table-cell table:style-name="ce98" table:formula="of:=IF(AND(COUNT([.A22];[.D22];[.G22];[.J22];[.M22])=0;COUNT([.B23];[.E23];[.H23];[.K23];[.N23])=0);&quot;&quot;;IF(AND([.Q22]&gt;0;COUNT([.A22];[.D22];[.G22];[.J22];[.M22])&lt;5);0;IF(AND(ISNUMBER([.Q22]);[.Q22]&gt;0);[.Q22]-[.R$6];0)))">
            <text:p/>
          </table:table-cell>
          <table:covered-table-cell table:style-name="ce173" table:formula="of:=IF(ISNUMBER([.A23]);IF([.R24]=0;0;IF([.R24]&gt;0;&quot;+ &quot;&amp;TEXT([.R24];&quot;[hh]:mm&quot;);&quot;- &quot;&amp;TEXT(ABS([.R24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31" table:formula="of:=IF(ISNUMBER([.M22]);IF([.M22]+3&gt;[.$K$6];&quot;&quot;;[.M22]+3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24]);IF([.A24]+1&lt;=[.$K$6];[.A24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24]);IF([.D24]+1&lt;=[.$K$6];[.D24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24]);IF([.G24]+1&lt;=[.$K$6];[.G24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24]);IF([.J24]+1&lt;=[.$K$6];[.J24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54"/>
          <table:table-cell table:style-name="ce160" table:formula="of:=IF(AND(COUNT([.A24];[.D24];[.G24];[.J24];[.M24])=0;COUNT([.B25];[.E25];[.H25];[.K25];[.N25])=0);&quot;&quot;;IF(COUNT([.B25];[.E25];[.H25];[.K25];[.N25])=0;0;IF(ISNUMBER([.A24]);[.B25];0)+IF(ISNUMBER([.D24]);[.E25];0)+IF(ISNUMBER([.G24]);[.H25];0)+IF(ISNUMBER([.J24]);[.K25];0)+IF(ISNUMBER([.M24]);[.N25];0)))" table:number-columns-spanned="1" table:number-rows-spanned="2">
            <text:p/>
          </table:table-cell>
          <table:table-cell table:style-name="ce99"/>
          <table:table-cell table:style-name="ce172" table:formula="of:=IF(ISNUMBER([.Q24]);IF([.R25]=0;0;IF([.R25]&gt;0;&quot;+ &quot;&amp;TEXT([.R25];&quot;[hh]:mm&quot;);&quot;- &quot;&amp;TEXT(ABS([.R25]);&quot;[hh]:mm&quot;)));&quot;&quot;)" table:number-columns-spanned="1" table:number-rows-spanned="2">
            <text:p/>
          </table:table-cell>
          <table:table-cell table:style-name="ce123" table:formula="of:=IF(AND(COUNT([.A24];[.D24];[.G24];[.J24];[.M24])&lt;5;[.Q24]&gt;0;[.R25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32"/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A25]);IF([.A25]+1&lt;=[.$K$6];[.A25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D25]);IF([.D25]+1&lt;=[.$K$6];[.D25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G25]);IF([.G25]+1&lt;=[.$K$6];[.G25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J25]);IF([.J25]+1&lt;=[.$K$6];[.J25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table-cell table:style-name="ce154"/>
          <table:covered-table-cell table:style-name="ce161" table:formula="of:=IF(AND(COUNT([.A25];[.D25];[.G25];[.J25];[.M25])=0;COUNT([.B26];[.E26];[.H26];[.K26];[.N26])=0);&quot;&quot;;IF(COUNT([.B26];[.E26];[.H26];[.K26];[.N26])=0;0;IF(ISNUMBER([.A25]);[.B26];0)+IF(ISNUMBER([.D25]);[.E26];0)+IF(ISNUMBER([.G25]);[.H26];0)+IF(ISNUMBER([.J25]);[.K26];0)+IF(ISNUMBER([.M25]);[.N26];0)))">
            <text:p/>
          </table:covered-table-cell>
          <table:table-cell table:style-name="ce98" table:formula="of:=IF(AND(COUNT([.A24];[.D24];[.G24];[.J24];[.M24])=0;COUNT([.B25];[.E25];[.H25];[.K25];[.N25])=0);&quot;&quot;;IF(AND([.Q24]&gt;0;COUNT([.A24];[.D24];[.G24];[.J24];[.M24])&lt;5);0;IF(AND(ISNUMBER([.Q24]);[.Q24]&gt;0);[.Q24]-[.R$6];0)))">
            <text:p/>
          </table:table-cell>
          <table:covered-table-cell table:style-name="ce173" table:formula="of:=IF(ISNUMBER([.A25]);IF([.R26]=0;0;IF([.R26]&gt;0;&quot;+ &quot;&amp;TEXT([.R26];&quot;[hh]:mm&quot;);&quot;- &quot;&amp;TEXT(ABS([.R26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31" table:formula="of:=IF(ISNUMBER([.M24]);IF([.M24]+3&gt;[.$K$6];&quot;&quot;;[.M24]+3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26]);IF([.A26]+1&lt;=[.$K$6];[.A26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26]);IF([.D26]+1&lt;=[.$K$6];[.D26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26]);IF([.G26]+1&lt;=[.$K$6];[.G26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26]);IF([.J26]+1&lt;=[.$K$6];[.J26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54"/>
          <table:table-cell table:style-name="ce160" table:formula="of:=IF(AND(COUNT([.A26];[.D26];[.G26];[.J26];[.M26])=0;COUNT([.B27];[.E27];[.H27];[.K27];[.N27])=0);&quot;&quot;;IF(COUNT([.B27];[.E27];[.H27];[.K27];[.N27])=0;0;IF(ISNUMBER([.A26]);[.B27];0)+IF(ISNUMBER([.D26]);[.E27];0)+IF(ISNUMBER([.G26]);[.H27];0)+IF(ISNUMBER([.J26]);[.K27];0)+IF(ISNUMBER([.M26]);[.N27];0)))" table:number-columns-spanned="1" table:number-rows-spanned="2">
            <text:p/>
          </table:table-cell>
          <table:table-cell table:style-name="ce100"/>
          <table:table-cell table:style-name="ce172" table:formula="of:=IF(ISNUMBER([.A26]);IF([.R27]=0;0;IF([.R27]&gt;0;&quot;+ &quot;&amp;TEXT([.R27];&quot;[hh]:mm&quot;);&quot;- &quot;&amp;TEXT(ABS([.R27]);&quot;[hh]:mm&quot;)));&quot;&quot;)" table:number-columns-spanned="1" table:number-rows-spanned="2">
            <text:p/>
          </table:table-cell>
          <table:table-cell table:style-name="ce123" table:formula="of:=IF(AND(COUNT([.A26];[.D26];[.G26];[.J26];[.M26])&lt;5;[.Q26]&gt;0;[.R27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32"/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A27]);IF([.A27]+1&lt;=[.$K$6];[.A27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D27]);IF([.D27]+1&lt;=[.$K$6];[.D27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G27]);IF([.G27]+1&lt;=[.$K$6];[.G27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J27]);IF([.J27]+1&lt;=[.$K$6];[.J27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table-cell table:style-name="ce154"/>
          <table:covered-table-cell table:style-name="ce161" table:formula="of:=IF(AND(COUNT([.A27];[.D27];[.G27];[.J27];[.M27])=0;COUNT([.B28];[.E28];[.H28];[.K28];[.N28])=0);&quot;&quot;;IF(COUNT([.B28];[.E28];[.H28];[.K28];[.N28])=0;0;IF(ISNUMBER([.A27]);[.B28];0)+IF(ISNUMBER([.D27]);[.E28];0)+IF(ISNUMBER([.G27]);[.H28];0)+IF(ISNUMBER([.J27]);[.K28];0)+IF(ISNUMBER([.M27]);[.N28];0)))">
            <text:p/>
          </table:covered-table-cell>
          <table:table-cell table:style-name="ce98" table:formula="of:=IF(AND(COUNT([.A26];[.D26];[.G26];[.J26];[.M26])=0;COUNT([.B27];[.E27];[.H27];[.K27];[.N27])=0);&quot;&quot;;IF(AND([.Q26]&gt;0;COUNT([.A26];[.D26];[.G26];[.J26];[.M26])&lt;5);0;IF(AND(ISNUMBER([.Q26]);[.Q26]&gt;0);[.Q26]-[.R$6];0)))">
            <text:p/>
          </table:table-cell>
          <table:covered-table-cell table:style-name="ce173" table:formula="of:=IF(ISNUMBER([.A27]);IF([.R28]=0;0;IF([.R28]&gt;0;&quot;+ &quot;&amp;TEXT([.R28];&quot;[hh]:mm&quot;);&quot;- &quot;&amp;TEXT(ABS([.R28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31" table:formula="of:=IF(ISNUMBER([.M26]);IF([.M26]+3&gt;[.$K$6];&quot;&quot;;[.M26]+3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28]);IF([.A28]+1&lt;=[.$K$6];[.A28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28]);IF([.D28]+1&lt;=[.$K$6];[.D28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28]);IF([.G28]+1&lt;=[.$K$6];[.G28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28]);IF([.J28]+1&lt;=[.$K$6];[.J28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54"/>
          <table:table-cell table:style-name="ce162" table:formula="of:=IF(AND(COUNT([.A28];[.D28];[.G28];[.J28];[.M28])=0;COUNT([.B29];[.E29];[.H29];[.K29];[.N29])=0);&quot;&quot;;IF(COUNT([.B29];[.E29];[.H29];[.K29];[.N29])=0;0;IF(ISNUMBER([.A28]);[.B29];0)+IF(ISNUMBER([.D28]);[.E29];0)+IF(ISNUMBER([.G28]);[.H29];0)+IF(ISNUMBER([.J28]);[.K29];0)+IF(ISNUMBER([.M28]);[.N29];0)))" table:number-columns-spanned="1" table:number-rows-spanned="2">
            <text:p/>
          </table:table-cell>
          <table:table-cell table:style-name="ce100"/>
          <table:table-cell table:style-name="ce172" table:formula="of:=IF(ISNUMBER([.A28]);IF([.R29]=0;0;IF([.R29]&gt;0;&quot;+ &quot;&amp;TEXT([.R29];&quot;[hh]:mm&quot;);&quot;- &quot;&amp;TEXT(ABS([.R29]);&quot;[hh]:mm&quot;)));&quot;&quot;)" table:number-columns-spanned="1" table:number-rows-spanned="2">
            <text:p/>
          </table:table-cell>
          <table:table-cell table:style-name="ce123" table:formula="of:=IF(AND(COUNT([.A28];[.D28];[.G28];[.J28];[.M28])&lt;5;[.Q28]&gt;0;[.R29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32"/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A29]);IF([.A29]+1&lt;=[.$K$6];[.A29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D29]);IF([.D29]+1&lt;=[.$K$6];[.D29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G29]);IF([.G29]+1&lt;=[.$K$6];[.G29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2" table:formula="of:=IF(ISNUMBER([.J29]);IF([.J29]+1&lt;=[.$K$6];[.J29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table-cell table:style-name="ce154"/>
          <table:covered-table-cell table:style-name="ce161" table:formula="of:=IF(AND(COUNT([.A29];[.D29];[.G29];[.J29];[.M29])=0;COUNT([.B30];[.E30];[.H30];[.K30];[.N30])=0);&quot;&quot;;IF(COUNT([.B30];[.E30];[.H30];[.K30];[.N30])=0;0;IF(ISNUMBER([.A29]);[.B30];0)+IF(ISNUMBER([.D29]);[.E30];0)+IF(ISNUMBER([.G29]);[.H30];0)+IF(ISNUMBER([.J29]);[.K30];0)+IF(ISNUMBER([.M29]);[.N30];0)))">
            <text:p/>
          </table:covered-table-cell>
          <table:table-cell table:style-name="ce98" table:formula="of:=IF(AND(COUNT([.A28];[.D28];[.G28];[.J28];[.M28])=0;COUNT([.B29];[.E29];[.H29];[.K29];[.N29])=0);&quot;&quot;;IF(AND([.Q28]&gt;0;COUNT([.A28];[.D28];[.G28];[.J28];[.M28])&lt;5);0;IF(AND(ISNUMBER([.Q28]);[.Q28]&gt;0);[.Q28]-[.R$6];0)))">
            <text:p/>
          </table:table-cell>
          <table:covered-table-cell table:style-name="ce173" table:formula="of:=IF(ISNUMBER([.A29]);IF([.R30]=0;0;IF([.R30]&gt;0;&quot;+ &quot;&amp;TEXT([.R30];&quot;[hh]:mm&quot;);&quot;- &quot;&amp;TEXT(ABS([.R30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31" table:formula="of:=IF(ISNUMBER([.M28]);IF([.M28]+3&gt;[.$K$6];&quot;&quot;;[.M28]+3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A30]);IF([.A30]+1&lt;=[.$K$6];[.A30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D30]);IF([.D30]+1&lt;=[.$K$6];[.D30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G30]);IF([.G30]+1&lt;=[.$K$6];[.G30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31" table:formula="of:=IF(ISNUMBER([.J30]);IF([.J30]+1&lt;=[.$K$6];[.J30]+1;&quot;&quot;);&quot;&quot;)" table:number-columns-spanned="1" table:number-rows-spanned="2">
            <text:p/>
          </table:table-cell>
          <table:table-cell table:style-name="ce140" office:value-type="string" calcext:value-type="string" table:number-columns-spanned="2" table:number-rows-spanned="1">
            <text:p>école</text:p>
          </table:table-cell>
          <table:covered-table-cell table:style-name="ce32"/>
          <table:table-cell table:style-name="ce154"/>
          <table:table-cell table:style-name="ce160" table:formula="of:=IF(AND(COUNT([.A30];[.D30];[.G30];[.J30];[.M30])=0;COUNT([.B31];[.E31];[.H31];[.K31];[.N31])=0);&quot;&quot;;IF(COUNT([.B31];[.E31];[.H31];[.K31];[.N31])=0;0;IF(ISNUMBER([.A30]);[.B31];0)+IF(ISNUMBER([.D30]);[.E31];0)+IF(ISNUMBER([.G30]);[.H31];0)+IF(ISNUMBER([.J30]);[.K31];0)+IF(ISNUMBER([.M30]);[.N31];0)))" table:number-columns-spanned="1" table:number-rows-spanned="2">
            <text:p/>
          </table:table-cell>
          <table:table-cell table:style-name="ce100"/>
          <table:table-cell table:style-name="ce172" table:formula="of:=IF(ISNUMBER([.A30]);IF([.R31]=0;0;IF([.R31]&gt;0;&quot;+ &quot;&amp;TEXT([.R31];&quot;[hh]:mm&quot;);&quot;- &quot;&amp;TEXT(ABS([.R31]);&quot;[hh]:mm&quot;)));&quot;&quot;)" table:number-columns-spanned="1" table:number-rows-spanned="2">
            <text:p/>
          </table:table-cell>
          <table:table-cell table:style-name="ce123" table:formula="of:=IF(AND(COUNT([.A30];[.D30];[.G30];[.J30];[.M30])&lt;5;[.Q30]&gt;0;[.R31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34"/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4" table:formula="of:=IF(ISNUMBER([.A31]);IF([.A31]+1&lt;=[.$K$6];[.A31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4" table:formula="of:=IF(ISNUMBER([.D31]);IF([.D31]+1&lt;=[.$K$6];[.D31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4" table:formula="of:=IF(ISNUMBER([.G31]);IF([.G31]+1&lt;=[.$K$6];[.G31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covered-table-cell table:style-name="ce134" table:formula="of:=IF(ISNUMBER([.J31]);IF([.J31]+1&lt;=[.$K$6];[.J31]+1;&quot;&quot;);&quot;&quot;)">
            <text:p/>
          </table:covered-table-cell>
          <table:table-cell table:style-name="ce142" table:content-validation-name="val12" table:number-columns-spanned="2" table:number-rows-spanned="1"/>
          <table:covered-table-cell table:style-name="ce33" table:content-validation-name="val12"/>
          <table:table-cell table:style-name="ce154"/>
          <table:covered-table-cell table:style-name="ce161" table:formula="of:=IF(AND(COUNT([.A31];[.D31];[.G31];[.J31];[.M31])=0;COUNT([.B32];[.E32];[.H32];[.K32];[.N32])=0);&quot;&quot;;IF(COUNT([.B32];[.E32];[.H32];[.K32];[.N32])=0;0;IF(ISNUMBER([.A31]);[.B32];0)+IF(ISNUMBER([.D31]);[.E32];0)+IF(ISNUMBER([.G31]);[.H32];0)+IF(ISNUMBER([.J31]);[.K32];0)+IF(ISNUMBER([.M31]);[.N32];0)))">
            <text:p/>
          </table:covered-table-cell>
          <table:table-cell table:style-name="ce98" table:formula="of:=IF(AND(COUNT([.A30];[.D30];[.G30];[.J30];[.M30])=0;COUNT([.B31];[.E31];[.H31];[.K31];[.N31])=0);&quot;&quot;;IF(AND([.Q30]&gt;0;COUNT([.A30];[.D30];[.G30];[.J30];[.M30])&lt;5);0;IF(AND(ISNUMBER([.Q30]);[.Q30]&gt;0);[.Q30]-[.R$6];0)))">
            <text:p/>
          </table:table-cell>
          <table:covered-table-cell table:style-name="ce496" table:formula="of:=IF(ISNUMBER([.A31]);IF([.R32]=0;0;IF([.R32]&gt;0;&quot;+ &quot;&amp;TEXT([.R32];&quot;[hh]:mm&quot;);&quot;- &quot;&amp;TEXT(ABS([.R32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6">
          <table:table-cell table:style-name="ce66" table:number-columns-repeated="15"/>
          <table:table-cell table:style-name="ce73"/>
          <table:table-cell table:style-name="ce66" table:number-columns-repeated="48"/>
        </table:table-row>
        <table:table-row table:style-name="ro7">
          <table:table-cell table:style-name="ce135" table:formula="of:=['Période 1'.A33]" office:value-type="string" office:string-value="Dans les cellules &quot;école&quot;, inscrire pour mémoire, le nom de l'école d'exercice.&#10;Dans les cellules bleues, saisir la durée horaire effectuée : Pour 6 h de classe, saisir : 6:00 ; pour 5h30, saisir : 5:30 ; etc …" calcext:value-type="string" table:number-columns-spanned="15" table:number-rows-spanned="1">
            <text:p>Dans les cellules "école", inscrire pour mémoire, le nom de l'école d'exercice.</text:p>
            <text:p>Dans les cellules bleues, saisir la durée horaire effectuée : Pour 6 h de classe, saisir : 6:00 ; pour 5h30, saisir : 5:30 ; etc …</text:p>
          </table:table-cell>
          <table:covered-table-cell table:number-columns-repeated="12" table:style-name="ce143"/>
          <table:covered-table-cell table:style-name="ce153"/>
          <table:covered-table-cell/>
          <table:table-cell/>
          <table:table-cell table:style-name="ce401" table:formula="of:=[$'Période 1'.Q33]" office:value-type="string" office:string-value="Solde &#10;à récupérer*&#10;sur la&#10;période" calcext:value-type="string">
            <text:p>Solde </text:p>
            <text:p>à récupérer*</text:p>
            <text:p>sur la</text:p>
            <text:p>période</text:p>
          </table:table-cell>
          <table:table-cell table:style-name="ce101" table:formula="of:=IF(AND(ISNUMBER([.R9]);[.R9]&gt;0);[.R9];0)+IF(AND(ISNUMBER([.R11]);[.R11]&gt;0);[.R11];0)+IF(AND(ISNUMBER([.R13]);[.R13]&gt;0);[.R13];0)+IF(AND(ISNUMBER([.R15]);[.R15]&gt;0);[.R15];0)+IF(AND(ISNUMBER([.R17]);[.R17]&gt;0);[.R17];0)+IF(AND(ISNUMBER([.R19]);[.R19]&gt;0);[.R19];0)+IF(AND(ISNUMBER([.R21]);[.R21]&gt;0);[.R21];0)+IF(AND(ISNUMBER([.R23]);[.R23]&gt;0);[.R23];0)+IF(AND(ISNUMBER([.R25]);[.R25]&gt;0);[.R25];0)+IF(AND(ISNUMBER([.R27]);[.R27]&gt;0);[.R27];0)+IF(AND(ISNUMBER([.R29]);[.R29]&gt;0);[.R29];0)+IF(AND(ISNUMBER([.R31]);[.R31]&gt;0);[.R31];0)" office:value-type="time" office:time-value="PT00H00M00S" calcext:value-type="time">
            <text:p>00:00</text:p>
          </table:table-cell>
          <table:table-cell table:style-name="ce175" table:formula="of:=IF([.R33]&lt;=0;0;IF([.R33]&gt;0;TEXT([.R33];&quot;[hh]:mm&quot;);&quot;0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5">
          <table:table-cell table:style-name="ce136"/>
          <table:table-cell table:style-name="ce60" table:number-columns-repeated="5"/>
          <table:table-cell table:number-columns-repeated="10"/>
          <table:table-cell table:style-name="ce163"/>
          <table:table-cell table:style-name="ce165"/>
          <table:table-cell table:style-name="ce176"/>
          <table:table-cell table:number-columns-repeated="45"/>
        </table:table-row>
        <table:table-row table:style-name="ro8">
          <table:table-cell table:style-name="ce449" table:number-columns-spanned="4" table:number-rows-spanned="1"/>
          <table:covered-table-cell table:number-columns-repeated="3" table:style-name="ce449"/>
          <table:table-cell table:style-name="ce58"/>
          <table:table-cell table:style-name="ce51" table:content-validation-name="val9"/>
          <table:table-cell table:style-name="ce147"/>
          <table:table-cell table:style-name="ce148" table:number-columns-repeated="8"/>
          <table:table-cell table:style-name="ce155"/>
          <table:table-cell table:style-name="ce401" office:value-type="string" calcext:value-type="string">
            <text:p>Cumul à récupérer </text:p>
            <text:p>sur l'année</text:p>
          </table:table-cell>
          <table:table-cell table:style-name="Default" table:formula="of:=IF([$'Période 1'.R40]&lt;0;[$'Période 1'.R40];[.R33]+[$'Période 1'.R40])" office:value-type="float" office:value="0" calcext:value-type="float">
            <text:p>0</text:p>
          </table:table-cell>
          <table:table-cell table:style-name="ce177" table:formula="of:=IF([.R35]=0;0;IF([.R35]&gt;0;&quot;+ &quot;&amp;TEXT([.R35];&quot;[hh]:mm&quot;);&quot;Erreur de récupération&quot;))" office:value-type="time" office:time-value="PT00H00M00S" calcext:value-type="time">
            <text:p>00:00</text:p>
          </table:table-cell>
          <table:table-cell table:style-name="ce148" table:number-columns-repeated="45"/>
        </table:table-row>
        <table:table-row table:style-name="ro5">
          <table:table-cell table:style-name="ce15" table:formula="of:=['Période 1'.A36]" office:value-type="string" office:string-value="Récupération des heures" calcext:value-type="string">
            <text:p>Récupération des heures</text:p>
          </table:table-cell>
          <table:table-cell table:number-columns-repeated="17"/>
          <table:table-cell table:style-name="ce118"/>
          <table:table-cell table:number-columns-repeated="45"/>
        </table:table-row>
        <table:table-row table:style-name="ro2">
          <table:table-cell table:style-name="ce16" table:formula="of:=['Période 1'.A37]" office:value-type="string" office:string-value="Indiquer ci-contre les dates (pour mémoire) ainsi que les heures récupérées sur la période." calcext:value-type="string" table:number-columns-spanned="3" table:number-rows-spanned="2">
            <text:p>Indiquer ci-contre les dates (pour mémoire) ainsi que les heures récupérées sur la période.</text:p>
          </table:table-cell>
          <table:covered-table-cell table:style-name="ce30"/>
          <table:covered-table-cell table:style-name="ce37"/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01" table:formula="of:=[$'Période 1'.Q37:$'Période 1'.Q38]" office:value-type="string" office:string-value="Total &#10;récupéré sur la période" calcext:value-type="string" table:number-columns-spanned="1" table:number-rows-spanned="2">
            <text:p>Total </text:p>
            <text:p>récupéré sur la période</text:p>
          </table:table-cell>
          <table:table-cell table:style-name="ce166" table:formula="of:=SUM([.F38];[.I38];[.L38];[.O38])" office:value-type="time" office:time-value="PT00H00M00S" calcext:value-type="time" table:number-columns-spanned="1" table:number-rows-spanned="2">
            <text:p>00:00:00</text:p>
          </table:table-cell>
          <table:table-cell table:style-name="ce178" table:formula="of:=IF([.R35]=0;&quot;Pas d'heures à récupérer&quot;;IF([.R37]&gt;[.R35];&quot;Vous tentez de récupérer trop d'heures...&quot;;TEXT([.R37];&quot;[hh]:mm&quot;)))" office:value-type="string" office:string-value="Pas d'heures à récupérer" calcext:value-type="string" table:number-columns-spanned="1" table:number-rows-spanned="2">
            <text:p>Pas d'heures à récupérer</text:p>
          </table:table-cell>
          <table:table-cell table:number-columns-repeated="45"/>
        </table:table-row>
        <table:table-row table:style-name="ro9">
          <table:covered-table-cell table:style-name="ce17"/>
          <table:covered-table-cell table:style-name="ce31"/>
          <table:covered-table-cell table:style-name="ce38"/>
          <table:table-cell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/>
          <table:covered-table-cell table:style-name="ce401"/>
          <table:covered-table-cell table:style-name="ce167"/>
          <table:covered-table-cell table:style-name="ce179"/>
          <table:table-cell table:number-columns-repeated="45"/>
        </table:table-row>
        <table:table-row table:style-name="ro6">
          <table:table-cell table:style-name="ce66" table:number-columns-repeated="2"/>
          <table:table-cell table:style-name="ce39"/>
          <table:table-cell table:style-name="ce66" table:number-columns-repeated="12"/>
          <table:table-cell table:style-name="ce73"/>
          <table:table-cell table:style-name="ce91"/>
          <table:table-cell table:style-name="ce66"/>
          <table:table-cell table:style-name="ce39"/>
          <table:table-cell table:style-name="ce66" table:number-columns-repeated="45"/>
        </table:table-row>
        <table:table-row table:style-name="ro10">
          <table:table-cell table:style-name="ce138" table:formula="of:=[$'Période 1'.A40]" office:value-type="string" office:string-value="Solde à récupérer* : voir le Décret n° 2014-942 du 20 août 2014 relatif aux obligations de service des personnels enseignants du premier degré :" calcext:value-type="string" table:number-columns-spanned="15" table:number-rows-spanned="1">
            <text:p>Solde à récupérer* : voir le Décret n° 2014-942 du 20 août 2014 relatif aux obligations de service des personnels enseignants du premier degré :</text:p>
          </table:table-cell>
          <table:covered-table-cell/>
          <table:covered-table-cell table:style-name="Default"/>
          <table:covered-table-cell table:number-columns-repeated="12" table:style-name="ce44"/>
          <table:table-cell/>
          <table:table-cell table:style-name="ce401" table:formula="of:=[$'Période 1'.Q40]" office:value-type="string" office:string-value="Reste à &#10;récupérer sur l'année" calcext:value-type="string" table:number-columns-spanned="1" table:number-rows-spanned="2">
            <text:p>Reste à </text:p>
            <text:p>récupérer sur l'année</text:p>
          </table:table-cell>
          <table:table-cell table:style-name="ce168" table:formula="of:=[.R35]-[.R37]" office:value-type="time" office:time-value="PT00H00M00S" calcext:value-type="time">
            <text:p>00:00</text:p>
          </table:table-cell>
          <table:table-cell table:style-name="ce502" table:formula="of:=IF([.R40]&gt;=0;[.R35]-[.R37];&quot;Erreur de récupération&quot;)" office:value-type="time" office:time-value="PT00H00M00S" calcext:value-type="time" table:number-columns-spanned="1" table:number-rows-spanned="2">
            <text:p>00:00</text:p>
          </table:table-cell>
          <table:table-cell table:number-columns-repeated="45"/>
        </table:table-row>
        <table:table-row table:style-name="ro10">
          <table:table-cell table:style-name="ce19" table:formula="of:=HYPERLINK([$'Période 1'.A41];[$'Période 1'.A41])" office:value-type="string" office:string-value="https://www.legifrance.gouv.fr/loda/id/JORFTEXT000029390985/" calcext:value-type="string" table:number-columns-spanned="15" table:number-rows-spanned="1">
            <text:p>https://www.legifrance.gouv.fr/loda/id/JORFTEXT000029390985/</text:p>
          </table:table-cell>
          <table:covered-table-cell/>
          <table:covered-table-cell table:style-name="Default"/>
          <table:covered-table-cell table:number-columns-repeated="12" table:style-name="ce45"/>
          <table:table-cell table:style-name="ce73"/>
          <table:covered-table-cell table:style-name="ce66"/>
          <table:table-cell table:style-name="ce66"/>
          <table:covered-table-cell table:style-name="ce66"/>
          <table:table-cell table:style-name="ce66" table:number-columns-repeated="45"/>
        </table:table-row>
        <table:table-row table:style-name="ro11">
          <table:table-cell table:style-name="Default" table:number-columns-repeated="15"/>
          <table:table-cell table:number-columns-repeated="49"/>
        </table:table-row>
        <table:table-row table:style-name="ro5">
          <table:table-cell table:style-name="Default" table:number-columns-repeated="15"/>
          <table:table-cell table:number-columns-repeated="49"/>
        </table:table-row>
        <table:table-row table:style-name="ro5" table:number-rows-repeated="1048532">
          <table:table-cell table:number-columns-repeated="64"/>
        </table:table-row>
        <table:table-row table:style-name="ro12">
          <table:table-cell table:number-columns-repeated="64"/>
        </table:table-row>
        <table:named-expressions>
          <table:named-range table:name="Excel_BuiltIn_Print_Area" table:base-cell-address="$'Période 1'.$A$1" table:cell-range-address="$'Période 2'.$A$1:.$S$44" table:range-usable-as="print-range"/>
        </table:named-expressions>
        <calcext:conditional-formats>
          <calcext:conditional-format calcext:target-range-address="'Période 2'.S8:'Période 2'.S30">
            <calcext:condition calcext:apply-style-name="Heures+" calcext:value="formula-is(IF(AND(ISNUMBER([.R9]);[.R9]&gt;0)))" calcext:base-cell-address="'Période 2'.S8"/>
            <calcext:condition calcext:apply-style-name="Heures OK" calcext:value="formula-is(IF(OR(AND([.Q8]=0;[.R9]&lt;=0);AND(COUNT([.A8];[.D8];[.G8];[.J8];[.M8])&gt;0;[.Q8]&gt;0;[.T8]=0))))" calcext:base-cell-address="'Période 2'.S8"/>
            <calcext:condition calcext:apply-style-name="Semaine incomplète" calcext:value="formula-is(IF(AND(COUNT([.A8];[.D8];[.G8];[.J8];[.M8])&lt;5;[.Q8]&gt;0;[.R9]=0)))" calcext:base-cell-address="'Période 2'.S8"/>
          </calcext:conditional-format>
          <calcext:conditional-format calcext:target-range-address="'Période 2'.S33:'Période 2'.S33">
            <calcext:condition calcext:apply-style-name="Heures+" calcext:value="formula-is(IF([.R33]&gt;0))" calcext:base-cell-address="'Période 2'.S33"/>
            <calcext:condition calcext:apply-style-name="Heures OK" calcext:value="formula-is(IF([.R33]&lt;=0))" calcext:base-cell-address="'Période 2'.S33"/>
          </calcext:conditional-format>
          <calcext:conditional-format calcext:target-range-address="'Période 2'.S40:'Période 2'.S40">
            <calcext:condition calcext:apply-style-name="Heures+" calcext:value="formula-is(IF([.R40]&lt;&gt;0))" calcext:base-cell-address="'Période 2'.S40"/>
            <calcext:condition calcext:apply-style-name="Heures OK" calcext:value="formula-is(IF([.R40]=0))" calcext:base-cell-address="'Période 2'.S40"/>
          </calcext:conditional-format>
          <calcext:conditional-format calcext:target-range-address="'Période 2'.S37:'Période 2'.S38">
            <calcext:condition calcext:apply-style-name="Heures+" calcext:value="formula-is(IF([.R37]&gt;[.R35];1;0))" calcext:base-cell-address="'Période 2'.S37"/>
            <calcext:condition calcext:apply-style-name="Heures OK" calcext:value="formula-is(IF([.R37]&lt;=[.R35];1;0))" calcext:base-cell-address="'Période 2'.S37"/>
          </calcext:conditional-format>
          <calcext:conditional-format calcext:target-range-address="'Période 2'.S35:'Période 2'.S35">
            <calcext:condition calcext:apply-style-name="Heures+" calcext:value="formula-is(IF([.R35]&gt;0))" calcext:base-cell-address="'Période 2'.S35"/>
            <calcext:condition calcext:apply-style-name="Heures+" calcext:value="=&quot;Erreur de récupération&quot;" calcext:base-cell-address="'Période 2'.S35"/>
            <calcext:condition calcext:apply-style-name="Heures OK" calcext:value="formula-is(IF([.R35]&lt;=0))" calcext:base-cell-address="'Période 2'.S35"/>
          </calcext:conditional-format>
          <calcext:conditional-format calcext:target-range-address="'Période 2'.B8:'Période 2'.B8 'Période 2'.E8:'Période 2'.E8 'Période 2'.H8:'Période 2'.H8 'Période 2'.K8:'Période 2'.K8 'Période 2'.N8:'Période 2'.N8 'Période 2'.B10:'Période 2'.B10 'Période 2'.E10:'Période 2'.E10 'Période 2'.H10:'Période 2'.H10 'Période 2'.K10:'Période 2'.K10 'Période 2'.N10:'Période 2'.N10 'Période 2'.B12:'Période 2'.B12 'Période 2'.E12:'Période 2'.E12 'Période 2'.H12:'Période 2'.H12 'Période 2'.K12:'Période 2'.K12 'Période 2'.N12:'Période 2'.N12 'Période 2'.B14:'Période 2'.B14 'Période 2'.E14:'Période 2'.E14 'Période 2'.H14:'Période 2'.H14 'Période 2'.K14:'Période 2'.K14 'Période 2'.N14:'Période 2'.N14 'Période 2'.B16:'Période 2'.B16 'Période 2'.E16:'Période 2'.E16 'Période 2'.H16:'Période 2'.H16 'Période 2'.K16:'Période 2'.K16 'Période 2'.N16:'Période 2'.N16 'Période 2'.B18:'Période 2'.B18 'Période 2'.E18:'Période 2'.E18 'Période 2'.H18:'Période 2'.H18 'Période 2'.K18:'Période 2'.K18 'Période 2'.N18:'Période 2'.N18 'Période 2'.B20:'Période 2'.B20 'Période 2'.E20:'Période 2'.E20 'Période 2'.H20:'Période 2'.H20 'Période 2'.K20:'Période 2'.K20 'Période 2'.N20:'Période 2'.N20 'Période 2'.B22:'Période 2'.B22 'Période 2'.E22:'Période 2'.E22 'Période 2'.H22:'Période 2'.H22 'Période 2'.K22:'Période 2'.K22 'Période 2'.N22:'Période 2'.N22 'Période 2'.B24:'Période 2'.B24 'Période 2'.E24:'Période 2'.E24 'Période 2'.H24:'Période 2'.H24 'Période 2'.K24:'Période 2'.K24 'Période 2'.N24:'Période 2'.N24 'Période 2'.B26:'Période 2'.B26 'Période 2'.E26:'Période 2'.E26 'Période 2'.H26:'Période 2'.H26 'Période 2'.K26:'Période 2'.K26 'Période 2'.N26:'Période 2'.N26 'Période 2'.B28:'Période 2'.B28 'Période 2'.E28:'Période 2'.E28 'Période 2'.H28:'Période 2'.H28 'Période 2'.K28:'Période 2'.K28 'Période 2'.N28:'Période 2'.N28 'Période 2'.B30:'Période 2'.B30 'Période 2'.E30:'Période 2'.E30 'Période 2'.H30:'Période 2'.H30 'Période 2'.K30:'Période 2'.K30 'Période 2'.N30:'Période 2'.N30">
            <calcext:condition calcext:apply-style-name="Grisé" calcext:value="formula-is(IF(AND(ISNUMBER([.A8]);[.B8]=&quot;école&quot;)))" calcext:base-cell-address="'Période 2'.B8"/>
            <calcext:condition calcext:apply-style-name="Férié-Jour" calcext:value="formula-is(IF(AND(ISNUMBER([.A8]);[.B8]=[$Gestion.$AG$25])))" calcext:base-cell-address="'Période 2'.B8"/>
            <calcext:condition calcext:apply-style-name="Police 8" calcext:value="formula-is(IF(AND(ISNUMBER([.A8]);[.B8]&lt;&gt;&quot;école&quot;)))" calcext:base-cell-address="'Période 2'.B8"/>
            <calcext:condition calcext:apply-style-name="Invisible" calcext:value="formula-is(IF(COUNT([.A8])=0))" calcext:base-cell-address="'Période 2'.B8"/>
          </calcext:conditional-format>
          <calcext:conditional-format calcext:target-range-address="'Période 2'.B9:'Période 2'.B9 'Période 2'.E9:'Période 2'.E9 'Période 2'.H9:'Période 2'.H9 'Période 2'.K9:'Période 2'.K9 'Période 2'.N9:'Période 2'.N9 'Période 2'.B11:'Période 2'.B11 'Période 2'.E11:'Période 2'.E11 'Période 2'.H11:'Période 2'.H11 'Période 2'.K11:'Période 2'.K11 'Période 2'.N11:'Période 2'.N11 'Période 2'.B13:'Période 2'.B13 'Période 2'.E13:'Période 2'.E13 'Période 2'.H13:'Période 2'.H13 'Période 2'.K13:'Période 2'.K13 'Période 2'.N13:'Période 2'.N13 'Période 2'.B15:'Période 2'.B15 'Période 2'.E15:'Période 2'.E15 'Période 2'.H15:'Période 2'.H15 'Période 2'.K15:'Période 2'.K15 'Période 2'.N15:'Période 2'.N15 'Période 2'.B17:'Période 2'.B17 'Période 2'.E17:'Période 2'.E17 'Période 2'.H17:'Période 2'.H17 'Période 2'.K17:'Période 2'.K17 'Période 2'.N17:'Période 2'.N17 'Période 2'.B19:'Période 2'.B19 'Période 2'.E19:'Période 2'.E19 'Période 2'.H19:'Période 2'.H19 'Période 2'.K19:'Période 2'.K19 'Période 2'.N19:'Période 2'.N19 'Période 2'.B21:'Période 2'.B21 'Période 2'.E21:'Période 2'.E21 'Période 2'.H21:'Période 2'.H21 'Période 2'.K21:'Période 2'.K21 'Période 2'.N21:'Période 2'.N21">
            <calcext:condition calcext:apply-style-name="Férié-Horaires" calcext:value="formula-is(IF([.A8]=DATE(YEAR([.A8]);11;11)))" calcext:base-cell-address="'Période 2'.B9"/>
          </calcext:conditional-format>
          <calcext:conditional-format calcext:target-range-address="'Période 2'.A18:'Période 2'.A18 'Période 2'.S31:'Période 2'.S31">
            <calcext:condition calcext:apply-style-name="Invisible" calcext:value="formula-is(IF([.$M16]+3&gt;[.$K$6]))" calcext:base-cell-address="'Période 2'.A18"/>
          </calcext:conditional-format>
          <calcext:conditional-format calcext:target-range-address="'Période 2'.A8:'Période 2'.A30 'Période 2'.D8:'Période 2'.D30 'Période 2'.G8:'Période 2'.G30 'Période 2'.J8:'Période 2'.J30 'Période 2'.M8:'Période 2'.M30 'Période 2'.Q8:'Période 2'.Q31">
            <calcext:condition calcext:apply-style-name="Encadré" calcext:value="&gt;=0" calcext:base-cell-address="'Période 2'.A8"/>
          </calcext:conditional-format>
          <calcext:conditional-format calcext:target-range-address="'Période 2'.B9:'Période 2'.B9 'Période 2'.E9:'Période 2'.E9 'Période 2'.H9:'Période 2'.H9 'Période 2'.K9:'Période 2'.K9 'Période 2'.N9:'Période 2'.N9 'Période 2'.B11:'Période 2'.B11 'Période 2'.E11:'Période 2'.E11 'Période 2'.H11:'Période 2'.H11 'Période 2'.K11:'Période 2'.K11 'Période 2'.N11:'Période 2'.N11 'Période 2'.B13:'Période 2'.B13 'Période 2'.E13:'Période 2'.E13 'Période 2'.H13:'Période 2'.H13 'Période 2'.K13:'Période 2'.K13 'Période 2'.N13:'Période 2'.N13 'Période 2'.B15:'Période 2'.B15 'Période 2'.E15:'Période 2'.E15 'Période 2'.H15:'Période 2'.H15 'Période 2'.K15:'Période 2'.K15 'Période 2'.N15:'Période 2'.N15 'Période 2'.B17:'Période 2'.B17 'Période 2'.E17:'Période 2'.E17 'Période 2'.H17:'Période 2'.H17 'Période 2'.K17:'Période 2'.K17 'Période 2'.N17:'Période 2'.N17 'Période 2'.B19:'Période 2'.B19 'Période 2'.E19:'Période 2'.E19 'Période 2'.H19:'Période 2'.H19 'Période 2'.K19:'Période 2'.K19 'Période 2'.N19:'Période 2'.N19 'Période 2'.B21:'Période 2'.B21 'Période 2'.E21:'Période 2'.E21 'Période 2'.H21:'Période 2'.H21 'Période 2'.K21:'Période 2'.K21 'Période 2'.N21:'Période 2'.N21 'Période 2'.B23:'Période 2'.B23 'Période 2'.E23:'Période 2'.E23 'Période 2'.H23:'Période 2'.H23 'Période 2'.K23:'Période 2'.K23 'Période 2'.N23:'Période 2'.N23 'Période 2'.B25:'Période 2'.B25 'Période 2'.E25:'Période 2'.E25 'Période 2'.H25:'Période 2'.H25 'Période 2'.K25:'Période 2'.K25 'Période 2'.N25:'Période 2'.N25 'Période 2'.B27:'Période 2'.B27 'Période 2'.E27:'Période 2'.E27 'Période 2'.H27:'Période 2'.H27 'Période 2'.K27:'Période 2'.K27 'Période 2'.N27:'Période 2'.N27 'Période 2'.B29:'Période 2'.B29 'Période 2'.E29:'Période 2'.E29 'Période 2'.H29:'Période 2'.H29 'Période 2'.K29:'Période 2'.K29 'Période 2'.N29:'Période 2'.N29 'Période 2'.B31:'Période 2'.B31 'Période 2'.E31:'Période 2'.E31 'Période 2'.H31:'Période 2'.H31 'Période 2'.K31:'Période 2'.K31 'Période 2'.N31:'Période 2'.N31">
            <calcext:condition calcext:apply-style-name="Invisible" calcext:value="formula-is(IF(COUNT([.A8])=0))" calcext:base-cell-address="'Période 2'.B9"/>
            <calcext:condition calcext:apply-style-name="Saisie Heures" calcext:value="formula-is(IF(COUNT([.A8])&gt;0))" calcext:base-cell-address="'Période 2'.B9"/>
          </calcext:conditional-format>
          <calcext:conditional-format calcext:target-range-address="'Période 2'.U2:'Période 2'.U2">
            <calcext:condition calcext:apply-style-name="Semaine incomplète" calcext:value="formula-is(IF(SUM([.T8:.T30])&gt;0))" calcext:base-cell-address="'Période 2'.U2"/>
          </calcext:conditional-format>
        </calcext:conditional-formats>
      </table:table>
      <table:table table:name="Période 3" table:style-name="ta3" table:protected="true" table:protection-key="zVpiMPYfaGG2aPhmmsXyMRMu4Pk=" table:protection-key-digest-algorithm="http://www.w3.org/2000/09/xmldsig#sha1" table:print-ranges="'Période 3'.A1:'Période 3'.S43">
        <loext:table-protection loext:select-unprotected-cells="true"/>
        <office:forms form:automatic-focus="false" form:apply-design-mode="false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3" table:default-cell-style-name="ce72"/>
        <table:table-column table:style-name="co4" table:default-cell-style-name="ce129"/>
        <table:table-column table:style-name="co10" table:visibility="collapse" table:default-cell-style-name="ce129"/>
        <table:table-column table:style-name="co6" table:default-cell-style-name="ce129"/>
        <table:table-column table:style-name="co11" table:default-cell-style-name="Default"/>
        <table:table-column table:style-name="co8" table:number-columns-repeated="44" table:default-cell-style-name="Default"/>
        <table:table-row table:style-name="ro1">
          <table:table-cell table:style-name="ce440" office:value-type="string" calcext:value-type="string" table:number-columns-spanned="3" table:number-rows-spanned="1">
            <text:p>Nom :</text:p>
          </table:table-cell>
          <table:covered-table-cell table:number-columns-repeated="2" table:style-name="ce440"/>
          <table:table-cell table:style-name="ce460" table:formula="of:=IF(ISBLANK([$'Période 1'.D1:$'Période 1'.K1]);&quot;&quot;;[$'Période 1'.D1:$'Période 1'.K1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2" table:formula="of:=[$Gestion.AC2]" office:value-type="string" office:string-value="FSU-SNUipp 47" calcext:value-type="string" table:number-columns-spanned="3" table:number-rows-spanned="1">
            <text:p>FSU-SNUipp 47</text:p>
          </table:table-cell>
          <table:covered-table-cell table:style-name="Default"/>
          <table:covered-table-cell/>
          <table:table-cell>
            <draw:frame draw:z-index="0" draw:name="Image 1" draw:style-name="gr1" draw:text-style-name="P1" svg:width="4.71cm" svg:height="2.5cm" svg:x="0.325cm" svg:y="0cm">
              <draw:image xlink:href="Pictures/10000001000000BC000000644B09442A.png" xlink:type="simple" xlink:show="embed" xlink:actuate="onLoad" draw:mime-type="image/png">
                <text:p/>
              </draw:image>
            </draw:frame>
          </table:table-cell>
          <table:table-cell table:style-name="ce15" table:number-columns-repeated="2"/>
          <table:table-cell table:number-columns-repeated="46"/>
        </table:table-row>
        <table:table-row table:style-name="ro1">
          <table:table-cell table:style-name="ce440" office:value-type="string" calcext:value-type="string" table:number-columns-spanned="3" table:number-rows-spanned="1">
            <text:p>Prénom :</text:p>
          </table:table-cell>
          <table:covered-table-cell table:number-columns-repeated="2" table:style-name="ce440"/>
          <table:table-cell table:style-name="ce460" table:formula="of:=IF(ISBLANK([$'Période 1'.D2:$'Période 1'.K2]);&quot;&quot;;[$'Période 1'.D2:$'Période 1'.K2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3" table:formula="of:=HYPERLINK(&quot;mailto:&quot;&amp;[$Gestion.AC3];[$Gestion.AC3])" office:value-type="string" office:string-value="snu47@snuipp.fr" calcext:value-type="string" table:number-columns-spanned="3" table:number-rows-spanned="1">
            <text:p>snu47@snuipp.fr</text:p>
          </table:table-cell>
          <table:covered-table-cell table:style-name="Default"/>
          <table:covered-table-cell/>
          <table:table-cell/>
          <table:table-cell table:style-name="ce156" table:number-columns-repeated="2"/>
          <table:table-cell table:number-columns-repeated="2"/>
          <table:table-cell table:style-name="ce225" table:formula="of:=IF(SUM([.T8:.T32])&gt;0;[Gestion.A40];&quot;&quot;)" table:number-columns-spanned="3" table:number-rows-spanned="5">
            <text:p/>
          </table:table-cell>
          <table:covered-table-cell table:number-columns-repeated="2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École de rattachement :</text:p>
          </table:table-cell>
          <table:covered-table-cell table:number-columns-repeated="2" table:style-name="ce440"/>
          <table:table-cell table:style-name="ce460" table:formula="of:=IF(ISBLANK([$'Période 1'.D3:$'Période 1'.K3]);&quot;&quot;;[$'Période 1'.D3:$'Période 1'.K3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[$Gestion.AC4]" office:value-type="float" office:value="553680192" calcext:value-type="float" table:number-columns-spanned="3" table:number-rows-spanned="1">
            <text:p>05 53 68 01 92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Circonscription : </text:p>
          </table:table-cell>
          <table:covered-table-cell table:number-columns-repeated="2" table:style-name="ce440"/>
          <table:table-cell table:style-name="ce460" table:formula="of:=IF(ISBLANK([$'Période 1'.D4:$'Période 1'.K4]);&quot;&quot;;[$'Période 1'.D4:$'Période 1'.K4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IF(ISBLANK([$Gestion.AC5]);&quot;&quot;;[$Gestion.AC5])" office:value-type="float" office:value="681647750" calcext:value-type="float" table:number-columns-spanned="3" table:number-rows-spanned="1">
            <text:p>06 81 64 77 50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2">
          <table:table-cell table:style-name="ce452" table:formula="of:=['Période 2'.A5]" office:value-type="string" office:string-value="Les choix de l'année scolaire, de la zone académique et de la quotité travaillée se font dans l'onglet Période 1" calcext:value-type="string">
            <text:p>Les choix de l'année scolaire, de la zone académique et de la quotité travaillée se font dans l'onglet Période 1</text:p>
          </table:table-cell>
          <table:table-cell table:style-name="ce21" table:number-columns-repeated="2"/>
          <table:table-cell table:style-name="ce41" table:number-columns-repeated="8"/>
          <table:table-cell table:style-name="ce197" table:formula="of:=['Période 2'.L5]" office:value-type="string" office:string-value="Quotité travaillée :" calcext:value-type="string">
            <text:p>Quotité travaillée :</text:p>
          </table:table-cell>
          <table:table-cell table:style-name="ce15" table:formula="of:=['Période 2'.M5]" office:value-type="string" office:string-value="100 %. Soit : " calcext:value-type="string">
            <text:p>100 %. Soit : </text:p>
          </table:table-cell>
          <table:table-cell table:style-name="ce66"/>
          <table:table-cell table:style-name="ce480" table:formula="of:=['Période 2'.O5]" office:value-type="time" office:time-value="PT24H00M00S" calcext:value-type="time">
            <text:p>24 h 00</text:p>
          </table:table-cell>
          <table:table-cell table:style-name="ce73"/>
          <table:table-cell table:style-name="ce66" table:number-columns-repeated="4"/>
          <table:covered-table-cell table:number-columns-repeated="3" table:style-name="ce66"/>
          <table:table-cell table:style-name="ce66" table:number-columns-repeated="41"/>
        </table:table-row>
        <table:table-row table:style-name="ro3">
          <table:table-cell table:style-name="ce130" table:formula="of:=['Période 1'.A6]" office:value-type="string" office:string-value="2026-2027" calcext:value-type="string" table:number-columns-spanned="3" table:number-rows-spanned="1">
            <text:p>2026-2027</text:p>
          </table:table-cell>
          <table:covered-table-cell table:number-columns-repeated="2" table:style-name="ce152"/>
          <table:table-cell table:style-name="ce195" table:formula="of:=['Période 1'.D6]" office:value-type="string" office:string-value="Zone A" calcext:value-type="string" table:number-columns-spanned="3" table:number-rows-spanned="1">
            <text:p>Zone A</text:p>
          </table:table-cell>
          <table:covered-table-cell table:number-columns-repeated="2" table:style-name="Default"/>
          <table:table-cell table:style-name="ce369" table:formula="of:=['Période 1'.G6]" office:value-type="string" office:string-value="du " calcext:value-type="string">
            <text:p>du </text:p>
          </table:table-cell>
          <table:table-cell table:style-name="ce372" table:formula="of:=[Gestion.B10]" office:value-type="date" office:date-value="2027-01-04" calcext:value-type="date" table:number-columns-spanned="2" table:number-rows-spanned="1">
            <text:p>lundi 4 janvier</text:p>
          </table:table-cell>
          <table:covered-table-cell table:style-name="ce374"/>
          <table:table-cell table:style-name="ce375" table:formula="of:=['Période 1'.J6]" office:value-type="string" office:string-value="au " calcext:value-type="string">
            <text:p>au </text:p>
          </table:table-cell>
          <table:table-cell table:style-name="ce372" table:formula="of:=IF(WEEKDAY([Gestion.B11])=7;[Gestion.B11]-1;[Gestion.B11])" office:value-type="date" office:date-value="2027-02-12" calcext:value-type="date" table:number-columns-spanned="2" table:number-rows-spanned="1">
            <text:p>vendredi 12 février</text:p>
          </table:table-cell>
          <table:covered-table-cell table:style-name="ce374"/>
          <table:table-cell table:style-name="ce477" table:formula="of:=INT(COM.MICROSOFT.NETWORKDAYS.INTL([.H6];[.K6]; )/5)&amp;&quot; semaines&quot;&amp;IF(COM.MICROSOFT.NETWORKDAYS.INTL([.H6];[.K6]; )/5&gt;INT(COM.MICROSOFT.NETWORKDAYS.INTL([.H6];[.K6]; )/5);&quot; et &quot;&amp;(COM.MICROSOFT.NETWORKDAYS.INTL([.H6];[.K6]; )/5-INT(COM.MICROSOFT.NETWORKDAYS.INTL([.H6];[.K6]; )/5))/0.2&amp;&quot; &quot;&amp;[.U7];&quot;&quot;)" office:value-type="string" office:string-value="6 semaines" calcext:value-type="string" table:number-columns-spanned="3" table:number-rows-spanned="1">
            <text:p>6 semaines</text:p>
          </table:table-cell>
          <table:covered-table-cell table:style-name="ce385"/>
          <table:covered-table-cell table:style-name="ce387"/>
          <table:table-cell table:style-name="ce74"/>
          <table:table-cell table:style-name="ce157"/>
          <table:table-cell table:style-name="ce92" table:formula="of:=['Période 1'.R6]" office:value-type="time" office:time-value="PT24H00M00S" calcext:value-type="time">
            <text:p>24:00:00</text:p>
          </table:table-cell>
          <table:table-cell table:style-name="ce157"/>
          <table:table-cell/>
          <table:covered-table-cell table:number-columns-repeated="3"/>
          <table:table-cell table:number-columns-repeated="41"/>
        </table:table-row>
        <table:table-row table:style-name="ro4">
          <table:table-cell table:style-name="ce14" office:value-type="string" calcext:value-type="string" table:number-columns-spanned="3" table:number-rows-spanned="1">
            <text:p>lun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ar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ercre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jeu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vendredi</text:p>
          </table:table-cell>
          <table:covered-table-cell table:number-columns-repeated="2" table:style-name="ce14"/>
          <table:table-cell table:style-name="ce75"/>
          <table:table-cell table:style-name="ce83" office:value-type="string" calcext:value-type="string">
            <text:p>Service </text:p>
            <text:p>effectué</text:p>
            <text:p>dans la </text:p>
            <text:p>semaine</text:p>
          </table:table-cell>
          <table:table-cell table:style-name="ce206"/>
          <table:table-cell table:style-name="ce83" office:value-type="string" calcext:value-type="string">
            <text:p>Solde</text:p>
            <text:p>de la</text:p>
            <text:p>semaine</text:p>
          </table:table-cell>
          <table:table-cell table:style-name="ce15"/>
          <table:table-cell table:style-name="ce437" table:formula="of:=IF((COM.MICROSOFT.NETWORKDAYS.INTL([.H6];[.K6]; )/5-INT(COM.MICROSOFT.NETWORKDAYS.INTL([.H6];[.K6]; )/5))/0.2=1;&quot;jour&quot;;&quot;jours&quot;)" office:value-type="string" office:string-value="jours" calcext:value-type="string">
            <text:p>jours</text:p>
          </table:table-cell>
          <table:table-cell table:style-name="ce15" table:number-columns-repeated="43"/>
        </table:table-row>
        <table:table-row table:style-name="ro5">
          <table:table-cell table:style-name="ce183" table:formula="of:=IF(WEEKDAY([Gestion.B10])=2;[Gestion.B10];&quot;&quot;)" office:value-type="date" office:date-value="2027-01-04" calcext:value-type="date" table:number-columns-spanned="1" table:number-rows-spanned="2">
            <text:p>04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6" table:formula="of:=IF(AND(COUNT([.A8])=0;WEEKDAY([Gestion.$B10])&lt;&gt;3);&quot;&quot;;IF(WEEKDAY([Gestion.$B10])=3;[Gestion.$B10];[.A8]+1))" office:value-type="date" office:date-value="2027-01-05" calcext:value-type="date" table:number-columns-spanned="1" table:number-rows-spanned="2">
            <text:p>05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6" table:formula="of:=IF(AND(COUNT([.D8])=0;WEEKDAY([Gestion.$B10])&lt;&gt;4);&quot;&quot;;IF(WEEKDAY([Gestion.$B10])=4;[Gestion.$B10];[.D8]+1))" office:value-type="date" office:date-value="2027-01-06" calcext:value-type="date" table:number-columns-spanned="1" table:number-rows-spanned="2">
            <text:p>06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6" table:formula="of:=IF(AND(COUNT([.G8])=0;WEEKDAY([Gestion.$B10])&lt;&gt;5);&quot;&quot;;IF(WEEKDAY([Gestion.$B10])=5;[Gestion.$B10];[.G8]+1))" office:value-type="date" office:date-value="2027-01-07" calcext:value-type="date" table:number-columns-spanned="1" table:number-rows-spanned="2">
            <text:p>07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6" table:formula="of:=IF(AND(COUNT([.J8])=0;WEEKDAY([Gestion.$B10])&lt;&gt;6);&quot;&quot;;IF(WEEKDAY([Gestion.$B10])=6;[Gestion.$B10];[.J8]+1))" office:value-type="date" office:date-value="2027-01-08" calcext:value-type="date" table:number-columns-spanned="1" table:number-rows-spanned="2">
            <text:p>08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0" table:formula="of:=(IF(ISNUMBER([.B9]);[.B9];0)+IF(ISNUMBER([.E9]);[.E9];0)+IF(ISNUMBER([.J9]);[.J9];0)+IF(ISNUMBER([.H9]);[.H9];0)+IF(ISNUMBER([.K9]);[.K9];0)+IF(ISNUMBER([.N9]);[.N9];0))" office:value-type="time" office:time-value="PT00H00M00S" calcext:value-type="time" table:number-columns-spanned="1" table:number-rows-spanned="2">
            <text:p>00:00</text:p>
          </table:table-cell>
          <table:table-cell table:style-name="ce94"/>
          <table:table-cell table:style-name="ce212" table:formula="of:=IF([.R9]=0;0;IF([.R9]&gt;0;&quot;+ &quot;&amp;TEXT([.R9];&quot;[hh]:mm&quot;);&quot;- &quot;&amp;TEXT(ABS([.R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8];[.D8];[.G8];[.J8];[.M8])&lt;5;[.Q8]&gt;0;[.R9]=0);1;0)" office:value-type="float" office:value="0" calcext:value-type="float" table:number-columns-spanned="1" table:number-rows-spanned="2">
            <text:p>0</text:p>
          </table:table-cell>
          <table:table-cell table:style-name="ce182" table:formula="of:=['Période 1'.U8]" office:value-type="string" office:string-value="En cas de : congé maladie, grève, jour férié, journée vaquée…&#10;&#10;Il faut compter :&#10;&#10;- soit le nombre d’heures de l’école de rattachement &#10;&#10;- soit celui de l’école où est effectué le remplacement si celui-ci dure toute la semaine ou bien si le jour en question est encadré par 2 jours de remplacement dans la même école. " calcext:value-type="string" table:number-columns-spanned="3" table:number-rows-spanned="14">
            <text:p>En cas de : congé maladie, grève, jour férié, journée vaquée…</text:p>
            <text:p/>
            <text:p>Il faut compter :</text:p>
            <text:p/>
            <text:p>- soit le nombre d’heures de l’école de rattachement </text:p>
            <text:p/>
            <text:p>- soit celui de l’école où est effectué le remplacement si celui-ci dure toute la semaine ou bien si le jour en question est encadré par 2 jours de remplacement dans la même école. </text:p>
          </table:table-cell>
          <table:covered-table-cell table:number-columns-repeated="2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1"/>
          <table:table-cell table:style-name="ce98" table:formula="of:=IF(AND([.Q8]&gt;0;COUNT([.A8];[.D8];[.G8];[.J8];[.M8])&lt;5);0;IF(AND(ISNUMBER([.Q8]);[.Q8]&gt;0);[.Q8]-[.R$6];0))" office:value-type="time" office:time-value="PT00H00M00S" calcext:value-type="time">
            <text:p>+00:00</text:p>
          </table:table-cell>
          <table:covered-table-cell table:style-name="ce213"/>
          <table:covered-table-cell table:style-name="ce124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[.M8]+3" office:value-type="date" office:date-value="2027-01-11" calcext:value-type="date" table:number-columns-spanned="1" table:number-rows-spanned="2">
            <text:p>11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A10]+1" office:value-type="date" office:date-value="2027-01-12" calcext:value-type="date" table:number-columns-spanned="1" table:number-rows-spanned="2">
            <text:p>12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D10]+1" office:value-type="date" office:date-value="2027-01-13" calcext:value-type="date" table:number-columns-spanned="1" table:number-rows-spanned="2">
            <text:p>13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G10]+1" office:value-type="date" office:date-value="2027-01-14" calcext:value-type="date" table:number-columns-spanned="1" table:number-rows-spanned="2">
            <text:p>14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J10]+1" office:value-type="date" office:date-value="2027-01-15" calcext:value-type="date" table:number-columns-spanned="1" table:number-rows-spanned="2">
            <text:p>15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0" table:formula="of:=(IF(ISNUMBER([.B11]);[.B11];0)+IF(ISNUMBER([.E11]);[.E11];0)+IF(ISNUMBER([.J11]);[.J11];0)+IF(ISNUMBER([.H11]);[.H11];0)+IF(ISNUMBER([.K11]);[.K11];0)+IF(ISNUMBER([.N11]);[.N11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12" table:formula="of:=IF([.R11]=0;0;IF([.R11]&gt;0;&quot;+ &quot;&amp;TEXT([.R11];&quot;[hh]:mm&quot;);&quot;- &quot;&amp;TEXT(ABS([.R11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0];[.D10];[.G10];[.J10];[.M10])&lt;5;[.Q10]&gt;0;[.R1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1"/>
          <table:table-cell table:style-name="ce97" table:formula="of:=IF([.Q10]&gt;0;[.Q10]-[.R$6];0)" office:value-type="time" office:time-value="PT00H00M00S" calcext:value-type="time">
            <text:p>+00:00</text:p>
          </table:table-cell>
          <table:covered-table-cell table:style-name="ce213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[.M10]+3" office:value-type="date" office:date-value="2027-01-18" calcext:value-type="date" table:number-columns-spanned="1" table:number-rows-spanned="2">
            <text:p>18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A12]+1" office:value-type="date" office:date-value="2027-01-19" calcext:value-type="date" table:number-columns-spanned="1" table:number-rows-spanned="2">
            <text:p>19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D12]+1" office:value-type="date" office:date-value="2027-01-20" calcext:value-type="date" table:number-columns-spanned="1" table:number-rows-spanned="2">
            <text:p>20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G12]+1" office:value-type="date" office:date-value="2027-01-21" calcext:value-type="date" table:number-columns-spanned="1" table:number-rows-spanned="2">
            <text:p>21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J12]+1" office:value-type="date" office:date-value="2027-01-22" calcext:value-type="date" table:number-columns-spanned="1" table:number-rows-spanned="2">
            <text:p>22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0" table:formula="of:=(IF(ISNUMBER([.B13]);[.B13];0)+IF(ISNUMBER([.E13]);[.E13];0)+IF(ISNUMBER([.J13]);[.J13];0)+IF(ISNUMBER([.H13]);[.H13];0)+IF(ISNUMBER([.K13]);[.K13];0)+IF(ISNUMBER([.N13]);[.N13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12" table:formula="of:=IF([.R13]=0;0;IF([.R13]&gt;0;&quot;+ &quot;&amp;TEXT([.R13];&quot;[hh]:mm&quot;);&quot;- &quot;&amp;TEXT(ABS([.R13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2];[.D12];[.G12];[.J12];[.M12])&lt;5;[.Q12]&gt;0;[.R13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1"/>
          <table:table-cell table:style-name="ce97" table:formula="of:=IF([.Q12]&gt;0;[.Q12]-[.R$6];0)" office:value-type="time" office:time-value="PT00H00M00S" calcext:value-type="time">
            <text:p>+00:00</text:p>
          </table:table-cell>
          <table:covered-table-cell table:style-name="ce213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[.M12]+3" office:value-type="date" office:date-value="2027-01-25" calcext:value-type="date" table:number-columns-spanned="1" table:number-rows-spanned="2">
            <text:p>25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A14]+1" office:value-type="date" office:date-value="2027-01-26" calcext:value-type="date" table:number-columns-spanned="1" table:number-rows-spanned="2">
            <text:p>26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D14]+1" office:value-type="date" office:date-value="2027-01-27" calcext:value-type="date" table:number-columns-spanned="1" table:number-rows-spanned="2">
            <text:p>27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G14]+1" office:value-type="date" office:date-value="2027-01-28" calcext:value-type="date" table:number-columns-spanned="1" table:number-rows-spanned="2">
            <text:p>28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J14]+1" office:value-type="date" office:date-value="2027-01-29" calcext:value-type="date" table:number-columns-spanned="1" table:number-rows-spanned="2">
            <text:p>29/01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0" table:formula="of:=(IF(ISNUMBER([.B15]);[.B15];0)+IF(ISNUMBER([.E15]);[.E15];0)+IF(ISNUMBER([.J15]);[.J15];0)+IF(ISNUMBER([.H15]);[.H15];0)+IF(ISNUMBER([.K15]);[.K15];0)+IF(ISNUMBER([.N15]);[.N15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12" table:formula="of:=IF([.R15]=0;0;IF([.R15]&gt;0;&quot;+ &quot;&amp;TEXT([.R15];&quot;[hh]:mm&quot;);&quot;- &quot;&amp;TEXT(ABS([.R15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4];[.D14];[.G14];[.J14];[.M14])&lt;5;[.Q14]&gt;0;[.R15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1"/>
          <table:table-cell table:style-name="ce97" table:formula="of:=IF([.Q14]&gt;0;[.Q14]-[.R$6];0)" office:value-type="time" office:time-value="PT00H00M00S" calcext:value-type="time">
            <text:p>+00:00</text:p>
          </table:table-cell>
          <table:covered-table-cell table:style-name="ce213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[.M14]+3" office:value-type="date" office:date-value="2027-02-01" calcext:value-type="date" table:number-columns-spanned="1" table:number-rows-spanned="2">
            <text:p>01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A16]+1" office:value-type="date" office:date-value="2027-02-02" calcext:value-type="date" table:number-columns-spanned="1" table:number-rows-spanned="2">
            <text:p>02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D16]+1" office:value-type="date" office:date-value="2027-02-03" calcext:value-type="date" table:number-columns-spanned="1" table:number-rows-spanned="2">
            <text:p>03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G16]+1" office:value-type="date" office:date-value="2027-02-04" calcext:value-type="date" table:number-columns-spanned="1" table:number-rows-spanned="2">
            <text:p>04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[.J16]+1" office:value-type="date" office:date-value="2027-02-05" calcext:value-type="date" table:number-columns-spanned="1" table:number-rows-spanned="2">
            <text:p>05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0" table:formula="of:=(IF(ISNUMBER([.B17]);[.B17];0)+IF(ISNUMBER([.E17]);[.E17];0)+IF(ISNUMBER([.J17]);[.J17];0)+IF(ISNUMBER([.H17]);[.H17];0)+IF(ISNUMBER([.K17]);[.K17];0)+IF(ISNUMBER([.N17]);[.N17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12" table:formula="of:=IF([.R17]=0;0;IF([.R17]&gt;0;&quot;+ &quot;&amp;TEXT([.R17];&quot;[hh]:mm&quot;);&quot;- &quot;&amp;TEXT(ABS([.R17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6];[.D16];[.G16];[.J16];[.M16])&lt;5;[.Q16]&gt;0;[.R17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1"/>
          <table:table-cell table:style-name="ce97" table:formula="of:=IF([.Q16]&gt;0;[.Q16]-[.R$6];0)" office:value-type="time" office:time-value="PT00H00M00S" calcext:value-type="time">
            <text:p>+00:00</text:p>
          </table:table-cell>
          <table:covered-table-cell table:style-name="ce213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6" table:formula="of:=IF(ISNUMBER([.M16]);IF([.M16]+3&gt;[.$K$6];&quot;&quot;;[.M16]+3);&quot;&quot;)" office:value-type="date" office:date-value="2027-02-08" calcext:value-type="date" table:number-columns-spanned="1" table:number-rows-spanned="2">
            <text:p>08/02</text:p>
          </table:table-cell>
          <table:table-cell table:style-name="ce190" office:value-type="string" calcext:value-type="string" table:number-columns-spanned="2" table:number-rows-spanned="1">
            <text:p>école</text:p>
          </table:table-cell>
          <table:covered-table-cell table:style-name="ce194"/>
          <table:table-cell table:style-name="ce185" table:formula="of:=IF(ISNUMBER([.A18]);IF([.A18]+1&lt;=[.$K$6];[.A18]+1;&quot;&quot;);&quot;&quot;)" office:value-type="date" office:date-value="2027-02-09" calcext:value-type="date" table:number-columns-spanned="1" table:number-rows-spanned="2">
            <text:p>09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18]);IF([.D18]+1&lt;=[.$K$6];[.D18]+1;&quot;&quot;);&quot;&quot;)" office:value-type="date" office:date-value="2027-02-10" calcext:value-type="date" table:number-columns-spanned="1" table:number-rows-spanned="2">
            <text:p>10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18]);IF([.G18]+1&lt;=[.$K$6];[.G18]+1;&quot;&quot;);&quot;&quot;)" office:value-type="date" office:date-value="2027-02-11" calcext:value-type="date" table:number-columns-spanned="1" table:number-rows-spanned="2">
            <text:p>11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18]);IF([.J18]+1&lt;=[.$K$6];[.J18]+1;&quot;&quot;);&quot;&quot;)" office:value-type="date" office:date-value="2027-02-12" calcext:value-type="date" table:number-columns-spanned="1" table:number-rows-spanned="2">
            <text:p>12/02</text:p>
          </table:table-cell>
          <table:table-cell table:style-name="ce18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18];[.D18];[.G18];[.J18];[.M18])=0;COUNT([.B19];[.E19];[.H19];[.K19];[.N19])=0);&quot;&quot;;IF(COUNT([.B19];[.E19];[.H19];[.K19];[.N19])=0;0;IF(ISNUMBER([.A18]);[.B19];0)+IF(ISNUMBER([.D18]);[.E19];0)+IF(ISNUMBER([.G18]);[.H19];0)+IF(ISNUMBER([.J18]);[.K19];0)+IF(ISNUMBER([.M18]);[.N19];0)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537" table:formula="of:=IF(ISNUMBER([.Q18]);IF([.R19]=0;0;IF([.R19]&gt;0;&quot;+ &quot;&amp;TEXT([.R19];&quot;[hh]:mm&quot;);&quot;- &quot;&amp;TEXT(ABS([.R19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8];[.D18];[.G18];[.J18];[.M18])&lt;5;[.Q18]&gt;0;[.R19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19];[.D19];[.G19];[.J19];[.M19])=0;COUNT([.B20];[.E20];[.H20];[.K20];[.N20])=0);&quot;&quot;;IF(COUNT([.B20];[.E20];[.H20];[.K20];[.N20])=0;0;IF(ISNUMBER([.A19]);[.B20];0)+IF(ISNUMBER([.D19]);[.E20];0)+IF(ISNUMBER([.G19]);[.H20];0)+IF(ISNUMBER([.J19]);[.K20];0)+IF(ISNUMBER([.M19]);[.N20];0)))">
            <text:p/>
          </table:covered-table-cell>
          <table:table-cell table:style-name="ce98" table:formula="of:=IF(AND(COUNT([.A18];[.D18];[.G18];[.J18];[.M18])=0;COUNT([.B19];[.E19];[.H19];[.K19];[.N19])=0);&quot;&quot;;IF(AND([.Q18]&gt;0;COUNT([.A18];[.D18];[.G18];[.J18];[.M18])&lt;5);0;IF(AND(ISNUMBER([.Q18]);[.Q18]&gt;0);[.Q18]-[.R$6];0)))" office:value-type="time" office:time-value="PT00H00M00S" calcext:value-type="time">
            <text:p>+00:00</text:p>
          </table:table-cell>
          <table:covered-table-cell table:style-name="ce538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IF(ISNUMBER([.M18]);IF([.M18]+3&gt;[.$K$6];&quot;&quot;;[.M18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20]);IF([.A20]+1&lt;=[.$K$6];[.A2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20]);IF([.D20]+1&lt;=[.$K$6];[.D2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20]);IF([.G20]+1&lt;=[.$K$6];[.G2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20]);IF([.J20]+1&lt;=[.$K$6];[.J2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20];[.D20];[.G20];[.J20];[.M20])=0;COUNT([.B21];[.E21];[.H21];[.K21];[.N21])=0);&quot;&quot;;IF(COUNT([.B21];[.E21];[.H21];[.K21];[.N21])=0;0;IF(ISNUMBER([.A20]);[.B21];0)+IF(ISNUMBER([.D20]);[.E21];0)+IF(ISNUMBER([.G20]);[.H21];0)+IF(ISNUMBER([.J20]);[.K21];0)+IF(ISNUMBER([.M20]);[.N21];0)))" table:number-columns-spanned="1" table:number-rows-spanned="2">
            <text:p/>
          </table:table-cell>
          <table:table-cell table:style-name="ce99"/>
          <table:table-cell table:style-name="ce539" table:formula="of:=IF(ISNUMBER([.Q20]);IF([.R21]=0;0;IF([.R21]&gt;0;&quot;+ &quot;&amp;TEXT([.R21];&quot;[hh]:mm&quot;);&quot;- &quot;&amp;TEXT(ABS([.R21]);&quot;[hh]:mm&quot;)));&quot;&quot;)" table:number-columns-spanned="1" table:number-rows-spanned="2">
            <text:p/>
          </table:table-cell>
          <table:table-cell table:style-name="ce123" table:formula="of:=IF(AND(COUNT([.A20];[.D20];[.G20];[.J20];[.M20])&lt;5;[.Q20]&gt;0;[.R2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A21]);IF([.A21]+1&lt;=[.$K$6];[.A2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D21]);IF([.D21]+1&lt;=[.$K$6];[.D2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G21]);IF([.G21]+1&lt;=[.$K$6];[.G2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J21]);IF([.J21]+1&lt;=[.$K$6];[.J2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21];[.D21];[.G21];[.J21];[.M21])=0;COUNT([.B22];[.E22];[.H22];[.K22];[.N22])=0);&quot;&quot;;IF(COUNT([.B22];[.E22];[.H22];[.K22];[.N22])=0;0;IF(ISNUMBER([.A21]);[.B22];0)+IF(ISNUMBER([.D21]);[.E22];0)+IF(ISNUMBER([.G21]);[.H22];0)+IF(ISNUMBER([.J21]);[.K22];0)+IF(ISNUMBER([.M21]);[.N22];0)))">
            <text:p/>
          </table:covered-table-cell>
          <table:table-cell table:style-name="ce98" table:formula="of:=IF(AND(COUNT([.A20];[.D20];[.G20];[.J20];[.M20])=0;COUNT([.B21];[.E21];[.H21];[.K21];[.N21])=0);&quot;&quot;;IF(AND([.Q20]&gt;0;COUNT([.A20];[.D20];[.G20];[.J20];[.M20])&lt;5);0;IF(AND(ISNUMBER([.Q20]);[.Q20]&gt;0);[.Q20]-[.R$6];0)))">
            <text:p/>
          </table:table-cell>
          <table:covered-table-cell table:style-name="ce540" table:formula="of:=IF(ISNUMBER([.A21]);IF([.R22]=0;0;IF([.R22]&gt;0;&quot;+ &quot;&amp;TEXT([.R22];&quot;[hh]:mm&quot;);&quot;- &quot;&amp;TEXT(ABS([.R22]);&quot;[hh]:mm&quot;)));&quot;&quot;)">
            <text:p/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185" table:formula="of:=IF(ISNUMBER([.M20]);IF([.M20]+3&gt;[.$K$6];&quot;&quot;;[.M20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22]);IF([.A22]+1&lt;=[.$K$6];[.A22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22]);IF([.D22]+1&lt;=[.$K$6];[.D22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22]);IF([.G22]+1&lt;=[.$K$6];[.G22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22]);IF([.J22]+1&lt;=[.$K$6];[.J22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22];[.D22];[.G22];[.J22];[.M22])=0;COUNT([.B23];[.E23];[.H23];[.K23];[.N23])=0);&quot;&quot;;IF(COUNT([.B23];[.E23];[.H23];[.K23];[.N23])=0;0;IF(ISNUMBER([.A22]);[.B23];0)+IF(ISNUMBER([.D22]);[.E23];0)+IF(ISNUMBER([.G22]);[.H23];0)+IF(ISNUMBER([.J22]);[.K23];0)+IF(ISNUMBER([.M22]);[.N23];0)))" table:number-columns-spanned="1" table:number-rows-spanned="2">
            <text:p/>
          </table:table-cell>
          <table:table-cell table:style-name="ce99"/>
          <table:table-cell table:style-name="ce539" table:formula="of:=IF(ISNUMBER([.Q22]);IF([.R23]=0;0;IF([.R23]&gt;0;&quot;+ &quot;&amp;TEXT([.R23];&quot;[hh]:mm&quot;);&quot;- &quot;&amp;TEXT(ABS([.R23]);&quot;[hh]:mm&quot;)));&quot;&quot;)" table:number-columns-spanned="1" table:number-rows-spanned="2">
            <text:p/>
          </table:table-cell>
          <table:table-cell table:style-name="ce123" table:formula="of:=IF(AND(COUNT([.A22];[.D22];[.G22];[.J22];[.M22])&lt;5;[.Q22]&gt;0;[.R23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A23]);IF([.A23]+1&lt;=[.$K$6];[.A23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D23]);IF([.D23]+1&lt;=[.$K$6];[.D23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G23]);IF([.G23]+1&lt;=[.$K$6];[.G23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J23]);IF([.J23]+1&lt;=[.$K$6];[.J23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23];[.D23];[.G23];[.J23];[.M23])=0;COUNT([.B24];[.E24];[.H24];[.K24];[.N24])=0);&quot;&quot;;IF(COUNT([.B24];[.E24];[.H24];[.K24];[.N24])=0;0;IF(ISNUMBER([.A23]);[.B24];0)+IF(ISNUMBER([.D23]);[.E24];0)+IF(ISNUMBER([.G23]);[.H24];0)+IF(ISNUMBER([.J23]);[.K24];0)+IF(ISNUMBER([.M23]);[.N24];0)))">
            <text:p/>
          </table:covered-table-cell>
          <table:table-cell table:style-name="ce98" table:formula="of:=IF(AND(COUNT([.A22];[.D22];[.G22];[.J22];[.M22])=0;COUNT([.B23];[.E23];[.H23];[.K23];[.N23])=0);&quot;&quot;;IF(AND([.Q22]&gt;0;COUNT([.A22];[.D22];[.G22];[.J22];[.M22])&lt;5);0;IF(AND(ISNUMBER([.Q22]);[.Q22]&gt;0);[.Q22]-[.R$6];0)))">
            <text:p/>
          </table:table-cell>
          <table:covered-table-cell table:style-name="ce540" table:formula="of:=IF(ISNUMBER([.A23]);IF([.R24]=0;0;IF([.R24]&gt;0;&quot;+ &quot;&amp;TEXT([.R24];&quot;[hh]:mm&quot;);&quot;- &quot;&amp;TEXT(ABS([.R24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85" table:formula="of:=IF(ISNUMBER([.M22]);IF([.M22]+3&gt;[.$K$6];&quot;&quot;;[.M22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24]);IF([.A24]+1&lt;=[.$K$6];[.A24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24]);IF([.D24]+1&lt;=[.$K$6];[.D24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24]);IF([.G24]+1&lt;=[.$K$6];[.G24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24]);IF([.J24]+1&lt;=[.$K$6];[.J24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24];[.D24];[.G24];[.J24];[.M24])=0;COUNT([.B25];[.E25];[.H25];[.K25];[.N25])=0);&quot;&quot;;IF(COUNT([.B25];[.E25];[.H25];[.K25];[.N25])=0;0;IF(ISNUMBER([.A24]);[.B25];0)+IF(ISNUMBER([.D24]);[.E25];0)+IF(ISNUMBER([.G24]);[.H25];0)+IF(ISNUMBER([.J24]);[.K25];0)+IF(ISNUMBER([.M24]);[.N25];0)))" table:number-columns-spanned="1" table:number-rows-spanned="2">
            <text:p/>
          </table:table-cell>
          <table:table-cell table:style-name="ce99"/>
          <table:table-cell table:style-name="ce539" table:formula="of:=IF(ISNUMBER([.Q24]);IF([.R25]=0;0;IF([.R25]&gt;0;&quot;+ &quot;&amp;TEXT([.R25];&quot;[hh]:mm&quot;);&quot;- &quot;&amp;TEXT(ABS([.R25]);&quot;[hh]:mm&quot;)));&quot;&quot;)" table:number-columns-spanned="1" table:number-rows-spanned="2">
            <text:p/>
          </table:table-cell>
          <table:table-cell table:style-name="ce123" table:formula="of:=IF(AND(COUNT([.A24];[.D24];[.G24];[.J24];[.M24])&lt;5;[.Q24]&gt;0;[.R25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A25]);IF([.A25]+1&lt;=[.$K$6];[.A25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D25]);IF([.D25]+1&lt;=[.$K$6];[.D25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G25]);IF([.G25]+1&lt;=[.$K$6];[.G25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J25]);IF([.J25]+1&lt;=[.$K$6];[.J25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25];[.D25];[.G25];[.J25];[.M25])=0;COUNT([.B26];[.E26];[.H26];[.K26];[.N26])=0);&quot;&quot;;IF(COUNT([.B26];[.E26];[.H26];[.K26];[.N26])=0;0;IF(ISNUMBER([.A25]);[.B26];0)+IF(ISNUMBER([.D25]);[.E26];0)+IF(ISNUMBER([.G25]);[.H26];0)+IF(ISNUMBER([.J25]);[.K26];0)+IF(ISNUMBER([.M25]);[.N26];0)))">
            <text:p/>
          </table:covered-table-cell>
          <table:table-cell table:style-name="ce98" table:formula="of:=IF(AND(COUNT([.A24];[.D24];[.G24];[.J24];[.M24])=0;COUNT([.B25];[.E25];[.H25];[.K25];[.N25])=0);&quot;&quot;;IF(AND([.Q24]&gt;0;COUNT([.A24];[.D24];[.G24];[.J24];[.M24])&lt;5);0;IF(AND(ISNUMBER([.Q24]);[.Q24]&gt;0);[.Q24]-[.R$6];0)))">
            <text:p/>
          </table:table-cell>
          <table:covered-table-cell table:style-name="ce540" table:formula="of:=IF(ISNUMBER([.A25]);IF([.R26]=0;0;IF([.R26]&gt;0;&quot;+ &quot;&amp;TEXT([.R26];&quot;[hh]:mm&quot;);&quot;- &quot;&amp;TEXT(ABS([.R26]);&quot;[hh]:mm&quot;)));&quot;&quot;)">
            <text:p/>
          </table:covered-table-cell>
          <table:covered-table-cell table:style-name="ce437"/>
          <table:table-cell table:formula="of:=[.Q24]">
            <text:p/>
          </table:table-cell>
          <table:table-cell table:number-columns-repeated="43"/>
        </table:table-row>
        <table:table-row table:style-name="ro5">
          <table:table-cell table:style-name="ce185" table:formula="of:=IF(ISNUMBER([.M24]);IF([.M24]+3&gt;[.$K$6];&quot;&quot;;[.M24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26]);IF([.A26]+1&lt;=[.$K$6];[.A26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26]);IF([.D26]+1&lt;=[.$K$6];[.D26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26]);IF([.G26]+1&lt;=[.$K$6];[.G26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26]);IF([.J26]+1&lt;=[.$K$6];[.J26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26];[.D26];[.G26];[.J26];[.M26])=0;COUNT([.B27];[.E27];[.H27];[.K27];[.N27])=0);&quot;&quot;;IF(COUNT([.B27];[.E27];[.H27];[.K27];[.N27])=0;0;IF(ISNUMBER([.A26]);[.B27];0)+IF(ISNUMBER([.D26]);[.E27];0)+IF(ISNUMBER([.G26]);[.H27];0)+IF(ISNUMBER([.J26]);[.K27];0)+IF(ISNUMBER([.M26]);[.N27];0)))" table:number-columns-spanned="1" table:number-rows-spanned="2">
            <text:p/>
          </table:table-cell>
          <table:table-cell table:style-name="ce100"/>
          <table:table-cell table:style-name="ce539" table:formula="of:=IF(ISNUMBER([.A26]);IF([.R27]=0;0;IF([.R27]&gt;0;&quot;+ &quot;&amp;TEXT([.R27];&quot;[hh]:mm&quot;);&quot;- &quot;&amp;TEXT(ABS([.R27]);&quot;[hh]:mm&quot;)));&quot;&quot;)" table:number-columns-spanned="1" table:number-rows-spanned="2">
            <text:p/>
          </table:table-cell>
          <table:table-cell table:style-name="ce123" table:formula="of:=IF(AND(COUNT([.A26];[.D26];[.G26];[.J26];[.M26])&lt;5;[.Q26]&gt;0;[.R27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A27]);IF([.A27]+1&lt;=[.$K$6];[.A27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D27]);IF([.D27]+1&lt;=[.$K$6];[.D27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G27]);IF([.G27]+1&lt;=[.$K$6];[.G27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J27]);IF([.J27]+1&lt;=[.$K$6];[.J27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27];[.D27];[.G27];[.J27];[.M27])=0;COUNT([.B28];[.E28];[.H28];[.K28];[.N28])=0);&quot;&quot;;IF(COUNT([.B28];[.E28];[.H28];[.K28];[.N28])=0;0;IF(ISNUMBER([.A27]);[.B28];0)+IF(ISNUMBER([.D27]);[.E28];0)+IF(ISNUMBER([.G27]);[.H28];0)+IF(ISNUMBER([.J27]);[.K28];0)+IF(ISNUMBER([.M27]);[.N28];0)))">
            <text:p/>
          </table:covered-table-cell>
          <table:table-cell table:style-name="ce98" table:formula="of:=IF(AND(COUNT([.A26];[.D26];[.G26];[.J26];[.M26])=0;COUNT([.B27];[.E27];[.H27];[.K27];[.N27])=0);&quot;&quot;;IF(AND([.Q26]&gt;0;COUNT([.A26];[.D26];[.G26];[.J26];[.M26])&lt;5);0;IF(AND(ISNUMBER([.Q26]);[.Q26]&gt;0);[.Q26]-[.R$6];0)))">
            <text:p/>
          </table:table-cell>
          <table:covered-table-cell table:style-name="ce540" table:formula="of:=IF(ISNUMBER([.A27]);IF([.R28]=0;0;IF([.R28]&gt;0;&quot;+ &quot;&amp;TEXT([.R28];&quot;[hh]:mm&quot;);&quot;- &quot;&amp;TEXT(ABS([.R28]);&quot;[hh]:mm&quot;)));&quot;&quot;)">
            <text:p/>
          </table:covered-table-cell>
          <table:covered-table-cell table:style-name="ce437"/>
          <table:table-cell table:style-name="ce226"/>
          <table:table-cell table:number-columns-repeated="43"/>
        </table:table-row>
        <table:table-row table:style-name="ro5">
          <table:table-cell table:style-name="ce185" table:formula="of:=IF(ISNUMBER([.M26]);IF([.M26]+3&gt;[.$K$6];&quot;&quot;;[.M26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28]);IF([.A28]+1&lt;=[.$K$6];[.A28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28]);IF([.D28]+1&lt;=[.$K$6];[.D28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28]);IF([.G28]+1&lt;=[.$K$6];[.G28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28]);IF([.J28]+1&lt;=[.$K$6];[.J28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4" table:formula="of:=IF(AND(COUNT([.A28];[.D28];[.G28];[.J28];[.M28])=0;COUNT([.B29];[.E29];[.H29];[.K29];[.N29])=0);&quot;&quot;;IF(COUNT([.B29];[.E29];[.H29];[.K29];[.N29])=0;0;IF(ISNUMBER([.A28]);[.B29];0)+IF(ISNUMBER([.D28]);[.E29];0)+IF(ISNUMBER([.G28]);[.H29];0)+IF(ISNUMBER([.J28]);[.K29];0)+IF(ISNUMBER([.M28]);[.N29];0)))" table:number-columns-spanned="1" table:number-rows-spanned="2">
            <text:p/>
          </table:table-cell>
          <table:table-cell table:style-name="ce100"/>
          <table:table-cell table:style-name="ce539" table:formula="of:=IF(ISNUMBER([.A28]);IF([.R29]=0;0;IF([.R29]&gt;0;&quot;+ &quot;&amp;TEXT([.R29];&quot;[hh]:mm&quot;);&quot;- &quot;&amp;TEXT(ABS([.R29]);&quot;[hh]:mm&quot;)));&quot;&quot;)" table:number-columns-spanned="1" table:number-rows-spanned="2">
            <text:p/>
          </table:table-cell>
          <table:table-cell table:style-name="ce123" table:formula="of:=IF(AND(COUNT([.A28];[.D28];[.G28];[.J28];[.M28])&lt;5;[.Q28]&gt;0;[.R29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4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A29]);IF([.A29]+1&lt;=[.$K$6];[.A29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D29]);IF([.D29]+1&lt;=[.$K$6];[.D29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G29]);IF([.G29]+1&lt;=[.$K$6];[.G29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4" table:formula="of:=IF(ISNUMBER([.J29]);IF([.J29]+1&lt;=[.$K$6];[.J29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29];[.D29];[.G29];[.J29];[.M29])=0;COUNT([.B30];[.E30];[.H30];[.K30];[.N30])=0);&quot;&quot;;IF(COUNT([.B30];[.E30];[.H30];[.K30];[.N30])=0;0;IF(ISNUMBER([.A29]);[.B30];0)+IF(ISNUMBER([.D29]);[.E30];0)+IF(ISNUMBER([.G29]);[.H30];0)+IF(ISNUMBER([.J29]);[.K30];0)+IF(ISNUMBER([.M29]);[.N30];0)))">
            <text:p/>
          </table:covered-table-cell>
          <table:table-cell table:style-name="ce98" table:formula="of:=IF(AND(COUNT([.A28];[.D28];[.G28];[.J28];[.M28])=0;COUNT([.B29];[.E29];[.H29];[.K29];[.N29])=0);&quot;&quot;;IF(AND([.Q28]&gt;0;COUNT([.A28];[.D28];[.G28];[.J28];[.M28])&lt;5);0;IF(AND(ISNUMBER([.Q28]);[.Q28]&gt;0);[.Q28]-[.R$6];0)))">
            <text:p/>
          </table:table-cell>
          <table:covered-table-cell table:style-name="ce540" table:formula="of:=IF(ISNUMBER([.A29]);IF([.R30]=0;0;IF([.R30]&gt;0;&quot;+ &quot;&amp;TEXT([.R30];&quot;[hh]:mm&quot;);&quot;- &quot;&amp;TEXT(ABS([.R30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185" table:formula="of:=IF(ISNUMBER([.M28]);IF([.M28]+3&gt;[.$K$6];&quot;&quot;;[.M28]+3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A30]);IF([.A30]+1&lt;=[.$K$6];[.A3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D30]);IF([.D30]+1&lt;=[.$K$6];[.D3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G30]);IF([.G30]+1&lt;=[.$K$6];[.G3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85" table:formula="of:=IF(ISNUMBER([.J30]);IF([.J30]+1&lt;=[.$K$6];[.J30]+1;&quot;&quot;);&quot;&quot;)" table:number-columns-spanned="1" table:number-rows-spanned="2">
            <text:p/>
          </table:table-cell>
          <table:table-cell table:style-name="ce191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202" table:formula="of:=IF(AND(COUNT([.A30];[.D30];[.G30];[.J30];[.M30])=0;COUNT([.B31];[.E31];[.H31];[.K31];[.N31])=0);&quot;&quot;;IF(COUNT([.B31];[.E31];[.H31];[.K31];[.N31])=0;0;IF(ISNUMBER([.A30]);[.B31];0)+IF(ISNUMBER([.D30]);[.E31];0)+IF(ISNUMBER([.G30]);[.H31];0)+IF(ISNUMBER([.J30]);[.K31];0)+IF(ISNUMBER([.M30]);[.N31];0)))" table:number-columns-spanned="1" table:number-rows-spanned="2">
            <text:p/>
          </table:table-cell>
          <table:table-cell table:style-name="ce100"/>
          <table:table-cell table:style-name="ce539" table:formula="of:=IF(ISNUMBER([.A30]);IF([.R31]=0;0;IF([.R31]&gt;0;&quot;+ &quot;&amp;TEXT([.R31];&quot;[hh]:mm&quot;);&quot;- &quot;&amp;TEXT(ABS([.R31]);&quot;[hh]:mm&quot;)));&quot;&quot;)" table:number-columns-spanned="1" table:number-rows-spanned="2">
            <text:p/>
          </table:table-cell>
          <table:table-cell table:style-name="ce123" table:formula="of:=IF(AND(COUNT([.A30];[.D30];[.G30];[.J30];[.M30])&lt;5;[.Q30]&gt;0;[.R31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7"/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A31]);IF([.A31]+1&lt;=[.$K$6];[.A3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D31]);IF([.D31]+1&lt;=[.$K$6];[.D3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G31]);IF([.G31]+1&lt;=[.$K$6];[.G3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J31]);IF([.J31]+1&lt;=[.$K$6];[.J31]+1;&quot;&quot;);&quot;&quot;)">
            <text:p/>
          </table:covered-table-cell>
          <table:table-cell table:style-name="ce18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203" table:formula="of:=IF(AND(COUNT([.A31];[.D31];[.G31];[.J31];[.M31])=0;COUNT([.B32];[.E32];[.H32];[.K32];[.N32])=0);&quot;&quot;;IF(COUNT([.B32];[.E32];[.H32];[.K32];[.N32])=0;0;IF(ISNUMBER([.A31]);[.B32];0)+IF(ISNUMBER([.D31]);[.E32];0)+IF(ISNUMBER([.G31]);[.H32];0)+IF(ISNUMBER([.J31]);[.K32];0)+IF(ISNUMBER([.M31]);[.N32];0)))">
            <text:p/>
          </table:covered-table-cell>
          <table:table-cell table:style-name="ce98" table:formula="of:=IF(AND(COUNT([.A30];[.D30];[.G30];[.J30];[.M30])=0;COUNT([.B31];[.E31];[.H31];[.K31];[.N31])=0);&quot;&quot;;IF(AND([.Q30]&gt;0;COUNT([.A30];[.D30];[.G30];[.J30];[.M30])&lt;5);0;IF(AND(ISNUMBER([.Q30]);[.Q30]&gt;0);[.Q30]-[.R$6];0)))">
            <text:p/>
          </table:table-cell>
          <table:covered-table-cell table:style-name="ce218" table:formula="of:=IF(ISNUMBER([.A31]);IF([.R32]=0;0;IF([.R32]&gt;0;&quot;+ &quot;&amp;TEXT([.R32];&quot;[hh]:mm&quot;);&quot;- &quot;&amp;TEXT(ABS([.R32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6">
          <table:table-cell table:style-name="ce66" table:number-columns-repeated="15"/>
          <table:table-cell table:style-name="ce73"/>
          <table:table-cell table:style-name="ce66"/>
          <table:table-cell table:style-name="ce207"/>
          <table:table-cell table:style-name="ce66" table:number-columns-repeated="46"/>
        </table:table-row>
        <table:table-row table:style-name="ro7">
          <table:table-cell table:style-name="ce13" table:formula="of:=['Période 1'.A33]" office:value-type="string" office:string-value="Dans les cellules &quot;école&quot;, inscrire pour mémoire, le nom de l'école d'exercice.&#10;Dans les cellules bleues, saisir la durée horaire effectuée : Pour 6 h de classe, saisir : 6:00 ; pour 5h30, saisir : 5:30 ; etc …" calcext:value-type="string" table:number-columns-spanned="15" table:number-rows-spanned="1">
            <text:p>Dans les cellules "école", inscrire pour mémoire, le nom de l'école d'exercice.</text:p>
            <text:p>Dans les cellules bleues, saisir la durée horaire effectuée : Pour 6 h de classe, saisir : 6:00 ; pour 5h30, saisir : 5:30 ; etc …</text:p>
          </table:table-cell>
          <table:covered-table-cell table:number-columns-repeated="13" table:style-name="ce29"/>
          <table:covered-table-cell/>
          <table:table-cell/>
          <table:table-cell table:style-name="ce401" table:formula="of:=[$'Période 1'.Q33]" office:value-type="string" office:string-value="Solde &#10;à récupérer*&#10;sur la&#10;période" calcext:value-type="string">
            <text:p>Solde </text:p>
            <text:p>à récupérer*</text:p>
            <text:p>sur la</text:p>
            <text:p>période</text:p>
          </table:table-cell>
          <table:table-cell table:style-name="ce101" table:formula="of:=IF(AND(ISNUMBER([.R9]);[.R9]&gt;0);[.R9];0)+IF(AND(ISNUMBER([.R11]);[.R11]&gt;0);[.R11];0)+IF(AND(ISNUMBER([.R13]);[.R13]&gt;0);[.R13];0)+IF(AND(ISNUMBER([.R15]);[.R15]&gt;0);[.R15];0)+IF(AND(ISNUMBER([.R17]);[.R17]&gt;0);[.R17];0)+IF(AND(ISNUMBER([.R19]);[.R19]&gt;0);[.R19];0)+IF(AND(ISNUMBER([.R21]);[.R21]&gt;0);[.R21];0)+IF(AND(ISNUMBER([.R23]);[.R23]&gt;0);[.R23];0)+IF(AND(ISNUMBER([.R25]);[.R25]&gt;0);[.R25];0)+IF(AND(ISNUMBER([.R27]);[.R27]&gt;0);[.R27];0)+IF(AND(ISNUMBER([.R29]);[.R29]&gt;0);[.R29];0)+IF(AND(ISNUMBER([.R31]);[.R31]&gt;0);[.R31];0)" office:value-type="time" office:time-value="PT00H00M00S" calcext:value-type="time">
            <text:p>00:00</text:p>
          </table:table-cell>
          <table:table-cell table:style-name="ce219" table:formula="of:=IF([.R33]&lt;=0;0;IF([.R33]&gt;0;TEXT([.R33];&quot;[hh]:mm&quot;);&quot;0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66" table:number-columns-repeated="15"/>
          <table:table-cell table:style-name="ce73"/>
          <table:table-cell table:style-name="ce205"/>
          <table:table-cell table:style-name="ce208"/>
          <table:table-cell table:style-name="ce220"/>
          <table:table-cell table:style-name="ce66" table:number-columns-repeated="45"/>
        </table:table-row>
        <table:table-row table:style-name="ro8">
          <table:table-cell table:number-columns-repeated="16"/>
          <table:table-cell table:style-name="ce401" table:formula="of:=[$'Période 2'.Q35]" office:value-type="string" office:string-value="Cumul à récupérer &#10;sur l'année" calcext:value-type="string">
            <text:p>Cumul à récupérer </text:p>
            <text:p>sur l'année</text:p>
          </table:table-cell>
          <table:table-cell table:style-name="ce209" table:formula="of:=IF([$'Période 2'.R40]&lt;0;[$'Période 2'.R40];[.R33]+[$'Période 2'.R40])" office:value-type="float" office:value="0" calcext:value-type="float">
            <text:p>+0,00 </text:p>
          </table:table-cell>
          <table:table-cell table:style-name="ce221" table:formula="of:=IF([.R35]=0;0;IF([.R35]&gt;0;&quot;+ &quot;&amp;TEXT([.R35];&quot;[hh]:mm&quot;);&quot;Erreur de récupération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15" table:formula="of:=['Période 1'.A36]" office:value-type="string" office:string-value="Récupération des heures" calcext:value-type="string">
            <text:p>Récupération des heures</text:p>
          </table:table-cell>
          <table:table-cell table:number-columns-repeated="16"/>
          <table:table-cell table:style-name="ce100"/>
          <table:table-cell table:number-columns-repeated="46"/>
        </table:table-row>
        <table:table-row table:style-name="ro2">
          <table:table-cell table:style-name="ce16" table:formula="of:=['Période 1'.A37]" office:value-type="string" office:string-value="Indiquer ci-contre les dates (pour mémoire) ainsi que les heures récupérées sur la période." calcext:value-type="string" table:number-columns-spanned="3" table:number-rows-spanned="2">
            <text:p>Indiquer ci-contre les dates (pour mémoire) ainsi que les heures récupérées sur la période.</text:p>
          </table:table-cell>
          <table:covered-table-cell table:style-name="ce30"/>
          <table:covered-table-cell table:style-name="ce37"/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01" table:formula="of:=[$'Période 1'.Q37:$'Période 1'.Q38]" office:value-type="string" office:string-value="Total &#10;récupéré sur la période" calcext:value-type="string" table:number-columns-spanned="1" table:number-rows-spanned="2">
            <text:p>Total </text:p>
            <text:p>récupéré sur la période</text:p>
          </table:table-cell>
          <table:table-cell table:style-name="ce210" table:formula="of:=SUM([.F38];[.I38];[.L38];[.O38])" office:value-type="time" office:time-value="PT00H00M00S" calcext:value-type="time" table:number-columns-spanned="1" table:number-rows-spanned="2">
            <text:p>00:00:00</text:p>
          </table:table-cell>
          <table:table-cell table:style-name="ce222" table:formula="of:=IF([.R35]=0;&quot;Pas d'heures à récupérer&quot;;IF([.R37]&gt;[.R35];&quot;Vous tentez de récupérer trop d'heures...&quot;;TEXT([.R37];&quot;[hh]:mm&quot;)))" office:value-type="string" office:string-value="Pas d'heures à récupérer" calcext:value-type="string" table:number-columns-spanned="1" table:number-rows-spanned="2">
            <text:p>Pas d'heures à récupérer</text:p>
          </table:table-cell>
          <table:table-cell table:number-columns-repeated="45"/>
        </table:table-row>
        <table:table-row table:style-name="ro9">
          <table:covered-table-cell table:style-name="ce17"/>
          <table:covered-table-cell table:style-name="ce31"/>
          <table:covered-table-cell table:style-name="ce38"/>
          <table:table-cell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/>
          <table:covered-table-cell table:style-name="ce401"/>
          <table:covered-table-cell table:style-name="ce90"/>
          <table:covered-table-cell table:style-name="ce546"/>
          <table:table-cell table:number-columns-repeated="45"/>
        </table:table-row>
        <table:table-row table:style-name="ro6">
          <table:table-cell table:style-name="ce66" table:number-columns-repeated="2"/>
          <table:table-cell table:style-name="ce39"/>
          <table:table-cell table:style-name="ce66" table:number-columns-repeated="12"/>
          <table:table-cell table:style-name="ce73"/>
          <table:table-cell table:style-name="ce91"/>
          <table:table-cell table:style-name="ce207"/>
          <table:table-cell table:style-name="ce39"/>
          <table:table-cell table:style-name="ce66" table:number-columns-repeated="45"/>
        </table:table-row>
        <table:table-row table:style-name="ro10">
          <table:table-cell table:style-name="ce138" table:formula="of:=[$'Période 1'.A40]" office:value-type="string" office:string-value="Solde à récupérer* : voir le Décret n° 2014-942 du 20 août 2014 relatif aux obligations de service des personnels enseignants du premier degré :" calcext:value-type="string" table:number-columns-spanned="15" table:number-rows-spanned="1">
            <text:p>Solde à récupérer* : voir le Décret n° 2014-942 du 20 août 2014 relatif aux obligations de service des personnels enseignants du premier degré :</text:p>
          </table:table-cell>
          <table:covered-table-cell/>
          <table:covered-table-cell table:style-name="Default"/>
          <table:covered-table-cell table:number-columns-repeated="12" table:style-name="ce44"/>
          <table:table-cell/>
          <table:table-cell table:style-name="ce401" table:formula="of:=[$'Période 1'.Q40]" office:value-type="string" office:string-value="Reste à &#10;récupérer sur l'année" calcext:value-type="string" table:number-columns-spanned="1" table:number-rows-spanned="2">
            <text:p>Reste à </text:p>
            <text:p>récupérer sur l'année</text:p>
          </table:table-cell>
          <table:table-cell table:style-name="ce211" table:formula="of:=[.R35]-[.R37]" office:value-type="time" office:time-value="PT00H00M00S" calcext:value-type="time">
            <text:p>00:00</text:p>
          </table:table-cell>
          <table:table-cell table:style-name="ce224" table:formula="of:=IF([.R40]&gt;=0;[.R35]-[.R37];&quot;Erreur de récupération&quot;)" office:value-type="time" office:time-value="PT00H00M00S" calcext:value-type="time" table:number-columns-spanned="1" table:number-rows-spanned="2">
            <text:p>00:00</text:p>
          </table:table-cell>
          <table:table-cell table:number-columns-repeated="45"/>
        </table:table-row>
        <table:table-row table:style-name="ro10">
          <table:table-cell table:style-name="ce19" table:formula="of:=HYPERLINK([$'Période 1'.A41];[$'Période 1'.A41])" office:value-type="string" office:string-value="https://www.legifrance.gouv.fr/loda/id/JORFTEXT000029390985/" calcext:value-type="string" table:number-columns-spanned="15" table:number-rows-spanned="1">
            <text:p>https://www.legifrance.gouv.fr/loda/id/JORFTEXT000029390985/</text:p>
          </table:table-cell>
          <table:covered-table-cell/>
          <table:covered-table-cell table:style-name="Default"/>
          <table:covered-table-cell table:number-columns-repeated="12" table:style-name="ce45"/>
          <table:table-cell table:style-name="ce73"/>
          <table:covered-table-cell table:style-name="ce66"/>
          <table:table-cell table:style-name="ce207"/>
          <table:covered-table-cell table:style-name="ce66"/>
          <table:table-cell table:style-name="ce66" table:number-columns-repeated="45"/>
        </table:table-row>
        <table:table-row table:style-name="ro11">
          <table:table-cell table:style-name="Default" table:number-columns-repeated="15"/>
          <table:table-cell table:number-columns-repeated="49"/>
        </table:table-row>
        <table:table-row table:style-name="ro5">
          <table:table-cell table:style-name="Default" table:number-columns-repeated="15"/>
          <table:table-cell table:number-columns-repeated="49"/>
        </table:table-row>
        <table:table-row table:style-name="ro5" table:number-rows-repeated="1048532">
          <table:table-cell table:number-columns-repeated="64"/>
        </table:table-row>
        <table:table-row table:style-name="ro12">
          <table:table-cell table:number-columns-repeated="64"/>
        </table:table-row>
        <table:named-expressions>
          <table:named-range table:name="Excel_BuiltIn_Print_Area" table:base-cell-address="$'Période 1'.$A$1" table:cell-range-address="$'Période 3'.$A$1:.$S$43" table:range-usable-as="print-range"/>
        </table:named-expressions>
        <calcext:conditional-formats>
          <calcext:conditional-format calcext:target-range-address="'Période 3'.S8:'Période 3'.S30">
            <calcext:condition calcext:apply-style-name="Heures+" calcext:value="formula-is(IF(AND(ISNUMBER([.R9]);[.R9]&gt;0)))" calcext:base-cell-address="'Période 3'.S8"/>
            <calcext:condition calcext:apply-style-name="Heures OK" calcext:value="formula-is(IF(OR(AND([.Q8]=0;[.R9]&lt;=0);AND(COUNT([.A8];[.D8];[.G8];[.J8];[.M8])&gt;0;[.Q8]&gt;0;[.T8]=0))))" calcext:base-cell-address="'Période 3'.S8"/>
            <calcext:condition calcext:apply-style-name="Semaine incomplète" calcext:value="formula-is(IF(AND(COUNT([.A8];[.D8];[.G8];[.J8];[.M8])&lt;5;[.Q8]&gt;0;[.R9]=0)))" calcext:base-cell-address="'Période 3'.S8"/>
          </calcext:conditional-format>
          <calcext:conditional-format calcext:target-range-address="'Période 3'.S40:'Période 3'.S40">
            <calcext:condition calcext:apply-style-name="Heures+" calcext:value="formula-is(IF([.R40]&lt;&gt;0))" calcext:base-cell-address="'Période 3'.S40"/>
            <calcext:condition calcext:apply-style-name="Heures OK" calcext:value="formula-is(IF([.R40]=0))" calcext:base-cell-address="'Période 3'.S40"/>
          </calcext:conditional-format>
          <calcext:conditional-format calcext:target-range-address="'Période 3'.S33:'Période 3'.S33">
            <calcext:condition calcext:apply-style-name="Heures+" calcext:value="formula-is(IF([.R33]&gt;0))" calcext:base-cell-address="'Période 3'.S33"/>
            <calcext:condition calcext:apply-style-name="Heures OK" calcext:value="formula-is(IF([.R33]&lt;=0))" calcext:base-cell-address="'Période 3'.S33"/>
          </calcext:conditional-format>
          <calcext:conditional-format calcext:target-range-address="'Période 3'.S37:'Période 3'.S38">
            <calcext:condition calcext:apply-style-name="Heures+" calcext:value="formula-is(IF([.R37]&gt;[.R35]))" calcext:base-cell-address="'Période 3'.S37"/>
            <calcext:condition calcext:apply-style-name="Heures OK" calcext:value="formula-is(IF([.R37]&lt;=[.R35]))" calcext:base-cell-address="'Période 3'.S37"/>
          </calcext:conditional-format>
          <calcext:conditional-format calcext:target-range-address="'Période 3'.S35:'Période 3'.S35">
            <calcext:condition calcext:apply-style-name="Heures+" calcext:value="formula-is(IF([.R35]&gt;0))" calcext:base-cell-address="'Période 3'.S35"/>
            <calcext:condition calcext:apply-style-name="Heures+" calcext:value="=&quot;Erreur de récupération&quot;" calcext:base-cell-address="'Période 3'.S35"/>
            <calcext:condition calcext:apply-style-name="Heures OK" calcext:value="formula-is(IF([.R35]&lt;=0))" calcext:base-cell-address="'Période 3'.S35"/>
          </calcext:conditional-format>
          <calcext:conditional-format calcext:target-range-address="'Période 3'.B8:'Période 3'.B8 'Période 3'.E8:'Période 3'.E8 'Période 3'.H8:'Période 3'.H8 'Période 3'.K8:'Période 3'.K8 'Période 3'.N8:'Période 3'.N8 'Période 3'.B10:'Période 3'.B10 'Période 3'.E10:'Période 3'.E10 'Période 3'.H10:'Période 3'.H10 'Période 3'.K10:'Période 3'.K10 'Période 3'.N10:'Période 3'.N10 'Période 3'.B12:'Période 3'.B12 'Période 3'.E12:'Période 3'.E12 'Période 3'.H12:'Période 3'.H12 'Période 3'.K12:'Période 3'.K12 'Période 3'.N12:'Période 3'.N12 'Période 3'.B14:'Période 3'.B14 'Période 3'.E14:'Période 3'.E14 'Période 3'.H14:'Période 3'.H14 'Période 3'.K14:'Période 3'.K14 'Période 3'.N14:'Période 3'.N14 'Période 3'.B16:'Période 3'.B16 'Période 3'.E16:'Période 3'.E16 'Période 3'.H16:'Période 3'.H16 'Période 3'.K16:'Période 3'.K16 'Période 3'.N16:'Période 3'.N16 'Période 3'.B18:'Période 3'.B18 'Période 3'.E18:'Période 3'.E18 'Période 3'.H18:'Période 3'.H18 'Période 3'.K18:'Période 3'.K18 'Période 3'.N18:'Période 3'.N18 'Période 3'.B20:'Période 3'.B20 'Période 3'.E20:'Période 3'.E20 'Période 3'.H20:'Période 3'.H20 'Période 3'.K20:'Période 3'.K20 'Période 3'.N20:'Période 3'.N20 'Période 3'.B22:'Période 3'.B22 'Période 3'.E22:'Période 3'.E22 'Période 3'.H22:'Période 3'.H22 'Période 3'.K22:'Période 3'.K22 'Période 3'.N22:'Période 3'.N22 'Période 3'.B24:'Période 3'.B24 'Période 3'.E24:'Période 3'.E24 'Période 3'.H24:'Période 3'.H24 'Période 3'.K24:'Période 3'.K24 'Période 3'.N24:'Période 3'.N24 'Période 3'.B26:'Période 3'.B26 'Période 3'.E26:'Période 3'.E26 'Période 3'.H26:'Période 3'.H26 'Période 3'.K26:'Période 3'.K26 'Période 3'.N26:'Période 3'.N26 'Période 3'.B28:'Période 3'.B28 'Période 3'.E28:'Période 3'.E28 'Période 3'.H28:'Période 3'.H28 'Période 3'.K28:'Période 3'.K28 'Période 3'.N28:'Période 3'.N28 'Période 3'.B30:'Période 3'.B30 'Période 3'.E30:'Période 3'.E30 'Période 3'.H30:'Période 3'.H30 'Période 3'.K30:'Période 3'.K30 'Période 3'.N30:'Période 3'.N30">
            <calcext:condition calcext:apply-style-name="Grisé" calcext:value="formula-is(IF(AND(ISNUMBER([.A8]);[.B8]=&quot;école&quot;)))" calcext:base-cell-address="'Période 3'.B8"/>
            <calcext:condition calcext:apply-style-name="Police 8" calcext:value="formula-is(IF(AND(ISNUMBER([.A8]);[.B8]&lt;&gt;&quot;école&quot;)))" calcext:base-cell-address="'Période 3'.B8"/>
            <calcext:condition calcext:apply-style-name="Invisible" calcext:value="formula-is(IF(COUNT([.A8])=0))" calcext:base-cell-address="'Période 3'.B8"/>
          </calcext:conditional-format>
          <calcext:conditional-format calcext:target-range-address="'Période 3'.B9:'Période 3'.B9 'Période 3'.E9:'Période 3'.E9 'Période 3'.H9:'Période 3'.H9 'Période 3'.K9:'Période 3'.K9 'Période 3'.N9:'Période 3'.N9 'Période 3'.B11:'Période 3'.B11 'Période 3'.E11:'Période 3'.E11 'Période 3'.H11:'Période 3'.H11 'Période 3'.K11:'Période 3'.K11 'Période 3'.N11:'Période 3'.N11 'Période 3'.B13:'Période 3'.B13 'Période 3'.E13:'Période 3'.E13 'Période 3'.H13:'Période 3'.H13 'Période 3'.K13:'Période 3'.K13 'Période 3'.N13:'Période 3'.N13 'Période 3'.B15:'Période 3'.B15 'Période 3'.E15:'Période 3'.E15 'Période 3'.H15:'Période 3'.H15 'Période 3'.K15:'Période 3'.K15 'Période 3'.N15:'Période 3'.N15 'Période 3'.B17:'Période 3'.B17 'Période 3'.E17:'Période 3'.E17 'Période 3'.H17:'Période 3'.H17 'Période 3'.K17:'Période 3'.K17 'Période 3'.N17:'Période 3'.N17 'Période 3'.B19:'Période 3'.B19 'Période 3'.E19:'Période 3'.E19 'Période 3'.H19:'Période 3'.H19 'Période 3'.K19:'Période 3'.K19 'Période 3'.N19:'Période 3'.N19 'Période 3'.B21:'Période 3'.B21 'Période 3'.E21:'Période 3'.E21 'Période 3'.H21:'Période 3'.H21 'Période 3'.K21:'Période 3'.K21 'Période 3'.N21:'Période 3'.N21 'Période 3'.B23:'Période 3'.B23 'Période 3'.E23:'Période 3'.E23 'Période 3'.H23:'Période 3'.H23 'Période 3'.K23:'Période 3'.K23 'Période 3'.N23:'Période 3'.N23 'Période 3'.B25:'Période 3'.B25 'Période 3'.E25:'Période 3'.E25 'Période 3'.H25:'Période 3'.H25 'Période 3'.K25:'Période 3'.K25 'Période 3'.N25:'Période 3'.N25 'Période 3'.B27:'Période 3'.B27 'Période 3'.E27:'Période 3'.E27 'Période 3'.H27:'Période 3'.H27 'Période 3'.K27:'Période 3'.K27 'Période 3'.N27:'Période 3'.N27 'Période 3'.B29:'Période 3'.B29 'Période 3'.E29:'Période 3'.E29 'Période 3'.H29:'Période 3'.H29 'Période 3'.K29:'Période 3'.K29 'Période 3'.N29:'Période 3'.N29 'Période 3'.B31:'Période 3'.B31 'Période 3'.E31:'Période 3'.E31 'Période 3'.H31:'Période 3'.H31 'Période 3'.K31:'Période 3'.K31 'Période 3'.N31:'Période 3'.N31">
            <calcext:condition calcext:apply-style-name="Invisible" calcext:value="formula-is(IF(COUNT([.A8])=0))" calcext:base-cell-address="'Période 3'.B9"/>
            <calcext:condition calcext:apply-style-name="Saisie Heures" calcext:value="formula-is(IF(COUNT([.A8])&gt;0))" calcext:base-cell-address="'Période 3'.B9"/>
          </calcext:conditional-format>
          <calcext:conditional-format calcext:target-range-address="'Période 3'.A8:'Période 3'.A30 'Période 3'.D8:'Période 3'.D30 'Période 3'.G8:'Période 3'.G30 'Période 3'.J8:'Période 3'.J30 'Période 3'.M8:'Période 3'.M30 'Période 3'.Q8:'Période 3'.Q31">
            <calcext:condition calcext:apply-style-name="Encadré" calcext:value="&gt;=0" calcext:base-cell-address="'Période 3'.A8"/>
          </calcext:conditional-format>
          <calcext:conditional-format calcext:target-range-address="'Période 3'.A18:'Période 3'.A18 'Période 3'.S31:'Période 3'.S31">
            <calcext:condition calcext:apply-style-name="Invisible" calcext:value="formula-is(IF([.$M1]+3&gt;[.$K$6]))" calcext:base-cell-address="'Période 3'.A18"/>
          </calcext:conditional-format>
          <calcext:conditional-format calcext:target-range-address="'Période 3'.U2:'Période 3'.U2">
            <calcext:condition calcext:apply-style-name="Semaine incomplète" calcext:value="formula-is(IF(SUM([.T8:.T30])&gt;0))" calcext:base-cell-address="'Période 3'.U2"/>
          </calcext:conditional-format>
        </calcext:conditional-formats>
      </table:table>
      <table:table table:name="Période 4" table:style-name="ta4" table:protected="true" table:protection-key="zVpiMPYfaGG2aPhmmsXyMRMu4Pk=" table:protection-key-digest-algorithm="http://www.w3.org/2000/09/xmldsig#sha1" table:print-ranges="'Période 4'.A1:'Période 4'.S43">
        <loext:table-protection loext:select-unprotected-cells="true"/>
        <office:forms form:automatic-focus="false" form:apply-design-mode="false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3" table:default-cell-style-name="ce129"/>
        <table:table-column table:style-name="co4" table:default-cell-style-name="ce129"/>
        <table:table-column table:style-name="co10" table:visibility="collapse" table:default-cell-style-name="ce129"/>
        <table:table-column table:style-name="co6" table:default-cell-style-name="ce129"/>
        <table:table-column table:style-name="co11" table:default-cell-style-name="Default"/>
        <table:table-column table:style-name="co8" table:number-columns-repeated="44" table:default-cell-style-name="Default"/>
        <table:table-row table:style-name="ro1">
          <table:table-cell table:style-name="ce440" office:value-type="string" calcext:value-type="string" table:number-columns-spanned="3" table:number-rows-spanned="1">
            <text:p>Nom :</text:p>
          </table:table-cell>
          <table:covered-table-cell table:number-columns-repeated="2" table:style-name="ce440"/>
          <table:table-cell table:style-name="ce460" table:formula="of:=IF(ISBLANK([$'Période 1'.D1:$'Période 1'.K1]);&quot;&quot;;[$'Période 1'.D1:$'Période 1'.K1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2" table:formula="of:=[$Gestion.AC2]" office:value-type="string" office:string-value="FSU-SNUipp 47" calcext:value-type="string" table:number-columns-spanned="3" table:number-rows-spanned="1">
            <text:p>FSU-SNUipp 47</text:p>
          </table:table-cell>
          <table:covered-table-cell table:style-name="Default"/>
          <table:covered-table-cell/>
          <table:table-cell>
            <draw:frame draw:z-index="0" draw:name="Image 1" draw:style-name="gr1" draw:text-style-name="P1" svg:width="4.71cm" svg:height="2.5cm" svg:x="0.325cm" svg:y="0cm">
              <draw:image xlink:href="Pictures/10000001000000BC000000644B09442A.png" xlink:type="simple" xlink:show="embed" xlink:actuate="onLoad" draw:mime-type="image/png">
                <text:p/>
              </draw:image>
            </draw:frame>
          </table:table-cell>
          <table:table-cell table:style-name="ce15" table:number-columns-repeated="2"/>
          <table:table-cell table:number-columns-repeated="46"/>
        </table:table-row>
        <table:table-row table:style-name="ro1">
          <table:table-cell table:style-name="ce440" office:value-type="string" calcext:value-type="string" table:number-columns-spanned="3" table:number-rows-spanned="1">
            <text:p>Prénom :</text:p>
          </table:table-cell>
          <table:covered-table-cell table:number-columns-repeated="2" table:style-name="ce440"/>
          <table:table-cell table:style-name="ce460" table:formula="of:=IF(ISBLANK([$'Période 1'.D2:$'Période 1'.K2]);&quot;&quot;;[$'Période 1'.D2:$'Période 1'.K2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3" table:formula="of:=HYPERLINK(&quot;mailto:&quot;&amp;[$Gestion.AC3];[$Gestion.AC3])" office:value-type="string" office:string-value="snu47@snuipp.fr" calcext:value-type="string" table:number-columns-spanned="3" table:number-rows-spanned="1">
            <text:p>snu47@snuipp.fr</text:p>
          </table:table-cell>
          <table:covered-table-cell table:style-name="Default"/>
          <table:covered-table-cell/>
          <table:table-cell/>
          <table:table-cell table:style-name="ce156" table:number-columns-repeated="2"/>
          <table:table-cell table:number-columns-repeated="2"/>
          <table:table-cell table:style-name="ce589" table:formula="of:=IF(SUM([.T8:.T32])&gt;0;[Gestion.A40];&quot;&quot;)" table:number-columns-spanned="3" table:number-rows-spanned="5">
            <text:p/>
          </table:table-cell>
          <table:covered-table-cell table:number-columns-repeated="2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École de rattachement :</text:p>
          </table:table-cell>
          <table:covered-table-cell table:number-columns-repeated="2" table:style-name="ce440"/>
          <table:table-cell table:style-name="ce460" table:formula="of:=IF(ISBLANK([$'Période 1'.D3:$'Période 1'.K3]);&quot;&quot;;[$'Période 1'.D3:$'Période 1'.K3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[$Gestion.AC4]" office:value-type="float" office:value="553680192" calcext:value-type="float" table:number-columns-spanned="3" table:number-rows-spanned="1">
            <text:p>05 53 68 01 92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Circonscription : </text:p>
          </table:table-cell>
          <table:covered-table-cell table:number-columns-repeated="2" table:style-name="ce440"/>
          <table:table-cell table:style-name="ce460" table:formula="of:=IF(ISBLANK([$'Période 1'.D4:$'Période 1'.K4]);&quot;&quot;;[$'Période 1'.D4:$'Période 1'.K4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IF(ISBLANK([$Gestion.AC5]);&quot;&quot;;[$Gestion.AC5])" office:value-type="float" office:value="681647750" calcext:value-type="float" table:number-columns-spanned="3" table:number-rows-spanned="1">
            <text:p>06 81 64 77 50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2">
          <table:table-cell table:style-name="ce452" table:formula="of:=['Période 2'.A5]" office:value-type="string" office:string-value="Les choix de l'année scolaire, de la zone académique et de la quotité travaillée se font dans l'onglet Période 1" calcext:value-type="string">
            <text:p>Les choix de l'année scolaire, de la zone académique et de la quotité travaillée se font dans l'onglet Période 1</text:p>
          </table:table-cell>
          <table:table-cell table:style-name="ce21" table:number-columns-repeated="2"/>
          <table:table-cell table:style-name="ce41" table:number-columns-repeated="8"/>
          <table:table-cell table:style-name="ce197" table:formula="of:=['Période 2'.L5]" office:value-type="string" office:string-value="Quotité travaillée :" calcext:value-type="string">
            <text:p>Quotité travaillée :</text:p>
          </table:table-cell>
          <table:table-cell table:style-name="ce15" table:formula="of:=['Période 2'.M5]" office:value-type="string" office:string-value="100 %. Soit : " calcext:value-type="string">
            <text:p>100 %. Soit : </text:p>
          </table:table-cell>
          <table:table-cell table:style-name="ce66"/>
          <table:table-cell table:style-name="ce480" table:formula="of:=['Période 2'.O5]" office:value-type="time" office:time-value="PT24H00M00S" calcext:value-type="time">
            <text:p>24 h 00</text:p>
          </table:table-cell>
          <table:table-cell table:style-name="ce66" table:number-columns-repeated="2"/>
          <table:table-cell table:style-name="ce164"/>
          <table:table-cell table:style-name="ce66" table:number-columns-repeated="2"/>
          <table:covered-table-cell table:number-columns-repeated="3" table:style-name="ce66"/>
          <table:table-cell table:style-name="ce66" table:number-columns-repeated="41"/>
        </table:table-row>
        <table:table-row table:style-name="ro3">
          <table:table-cell table:style-name="ce130" table:formula="of:=['Période 1'.A6]" office:value-type="string" office:string-value="2026-2027" calcext:value-type="string" table:number-columns-spanned="3" table:number-rows-spanned="1">
            <text:p>2026-2027</text:p>
          </table:table-cell>
          <table:covered-table-cell table:number-columns-repeated="2" table:style-name="ce152"/>
          <table:table-cell table:style-name="ce195" table:formula="of:=['Période 1'.D6]" office:value-type="string" office:string-value="Zone A" calcext:value-type="string" table:number-columns-spanned="3" table:number-rows-spanned="1">
            <text:p>Zone A</text:p>
          </table:table-cell>
          <table:covered-table-cell table:number-columns-repeated="2" table:style-name="Default"/>
          <table:table-cell table:style-name="ce369" table:formula="of:=['Période 1'.G6]" office:value-type="string" office:string-value="du " calcext:value-type="string">
            <text:p>du </text:p>
          </table:table-cell>
          <table:table-cell table:style-name="ce372" table:formula="of:=[Gestion.B12]" office:value-type="date" office:date-value="2027-03-01" calcext:value-type="date" table:number-columns-spanned="2" table:number-rows-spanned="1">
            <text:p>lundi 1 mars</text:p>
          </table:table-cell>
          <table:covered-table-cell table:style-name="ce374"/>
          <table:table-cell table:style-name="ce375" table:formula="of:=['Période 1'.J6]" office:value-type="string" office:string-value="au " calcext:value-type="string">
            <text:p>au </text:p>
          </table:table-cell>
          <table:table-cell table:style-name="ce372" table:formula="of:=IF(WEEKDAY([Gestion.B13])=7;[Gestion.B13]-1;[Gestion.B13])" office:value-type="date" office:date-value="2027-04-09" calcext:value-type="date" table:number-columns-spanned="2" table:number-rows-spanned="1">
            <text:p>vendredi 9 avril</text:p>
          </table:table-cell>
          <table:covered-table-cell table:style-name="ce374"/>
          <table:table-cell table:style-name="ce477" table:formula="of:=INT(COM.MICROSOFT.NETWORKDAYS.INTL([.H6];[.K6]; )/5)&amp;&quot; semaines&quot;&amp;IF(COM.MICROSOFT.NETWORKDAYS.INTL([.H6];[.K6]; )/5&gt;INT(COM.MICROSOFT.NETWORKDAYS.INTL([.H6];[.K6]; )/5);&quot; et &quot;&amp;(COM.MICROSOFT.NETWORKDAYS.INTL([.H6];[.K6]; )/5-INT(COM.MICROSOFT.NETWORKDAYS.INTL([.H6];[.K6]; )/5))/0.2&amp;&quot; &quot;&amp;[.U7];&quot;&quot;)" office:value-type="string" office:string-value="6 semaines" calcext:value-type="string" table:number-columns-spanned="3" table:number-rows-spanned="1">
            <text:p>6 semaines</text:p>
          </table:table-cell>
          <table:covered-table-cell table:style-name="ce385"/>
          <table:covered-table-cell table:style-name="ce387"/>
          <table:table-cell table:style-name="ce573"/>
          <table:table-cell table:style-name="ce157"/>
          <table:table-cell table:style-name="ce92" table:formula="of:=['Période 1'.R6]" office:value-type="time" office:time-value="PT24H00M00S" calcext:value-type="time">
            <text:p>24:00:00</text:p>
          </table:table-cell>
          <table:table-cell table:style-name="ce157"/>
          <table:table-cell/>
          <table:covered-table-cell table:number-columns-repeated="3"/>
          <table:table-cell table:number-columns-repeated="41"/>
        </table:table-row>
        <table:table-row table:style-name="ro4">
          <table:table-cell table:style-name="ce14" office:value-type="string" calcext:value-type="string" table:number-columns-spanned="3" table:number-rows-spanned="1">
            <text:p>lun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ar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ercre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jeu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vendredi</text:p>
          </table:table-cell>
          <table:covered-table-cell table:number-columns-repeated="2" table:style-name="ce14"/>
          <table:table-cell table:style-name="ce240"/>
          <table:table-cell table:style-name="ce83" office:value-type="string" calcext:value-type="string">
            <text:p>Service </text:p>
            <text:p>effectué</text:p>
            <text:p>dans la </text:p>
            <text:p>semaine</text:p>
          </table:table-cell>
          <table:table-cell table:style-name="ce83"/>
          <table:table-cell table:style-name="ce83" office:value-type="string" calcext:value-type="string">
            <text:p>Solde</text:p>
            <text:p>de la</text:p>
            <text:p>semaine</text:p>
          </table:table-cell>
          <table:table-cell table:style-name="ce15"/>
          <table:table-cell table:style-name="ce437" table:formula="of:=IF((COM.MICROSOFT.NETWORKDAYS.INTL([.H6];[.K6]; )/5-INT(COM.MICROSOFT.NETWORKDAYS.INTL([.H6];[.K6]; )/5))/0.2=1;&quot;jour&quot;;&quot;jours&quot;)" office:value-type="string" office:string-value="jours" calcext:value-type="string">
            <text:p>jours</text:p>
          </table:table-cell>
          <table:table-cell table:style-name="ce15" table:number-columns-repeated="43"/>
        </table:table-row>
        <table:table-row table:style-name="ro5">
          <table:table-cell table:style-name="ce227" table:formula="of:=IF(WEEKDAY([Gestion.B12])=2;[Gestion.B12];&quot;&quot;)" office:value-type="date" office:date-value="2027-03-01" calcext:value-type="date" table:number-columns-spanned="1" table:number-rows-spanned="2">
            <text:p>01/03</text:p>
          </table:table-cell>
          <table:table-cell table:style-name="ce561" table:formula="of:=IF(ISERROR(VLOOKUP([.A8];[$Gestion.$AF$25:$Gestion.$AG$38];2;0));&quot;école&quot;;VLOOKUP([.A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IF(AND(COUNT([.A8])=0;WEEKDAY([Gestion.$B12])&lt;&gt;3);&quot;&quot;;IF(WEEKDAY([Gestion.$B12])=3;[Gestion.$B12];[.A8]+1))" office:value-type="date" office:date-value="2027-03-02" calcext:value-type="date" table:number-columns-spanned="1" table:number-rows-spanned="2">
            <text:p>02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IF(AND(COUNT([.D8])=0;WEEKDAY([Gestion.$B12])&lt;&gt;4);&quot;&quot;;IF(WEEKDAY([Gestion.$B12])=4;[Gestion.$B12];[.D8]+1))" office:value-type="date" office:date-value="2027-03-03" calcext:value-type="date" table:number-columns-spanned="1" table:number-rows-spanned="2">
            <text:p>03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IF(AND(COUNT([.G8])=0;WEEKDAY([Gestion.$B12])&lt;&gt;5);&quot;&quot;;IF(WEEKDAY([Gestion.$B12])=5;[Gestion.$B12];[.G8]+1))" office:value-type="date" office:date-value="2027-03-04" calcext:value-type="date" table:number-columns-spanned="1" table:number-rows-spanned="2">
            <text:p>04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IF(AND(COUNT([.J8])=0;WEEKDAY([Gestion.$B12])&lt;&gt;6);&quot;&quot;;IF(WEEKDAY([Gestion.$B12])=6;[Gestion.$B12];[.J8]+1))" office:value-type="date" office:date-value="2027-03-05" calcext:value-type="date" table:number-columns-spanned="1" table:number-rows-spanned="2">
            <text:p>05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41"/>
          <table:table-cell table:style-name="ce243" table:formula="of:=(IF(ISNUMBER([.B9]);[.B9];0)+IF(ISNUMBER([.E9]);[.E9];0)+IF(ISNUMBER([.J9]);[.J9];0)+IF(ISNUMBER([.H9]);[.H9];0)+IF(ISNUMBER([.K9]);[.K9];0)+IF(ISNUMBER([.N9]);[.N9];0))" office:value-type="time" office:time-value="PT00H00M00S" calcext:value-type="time" table:number-columns-spanned="1" table:number-rows-spanned="2">
            <text:p>00:00</text:p>
          </table:table-cell>
          <table:table-cell table:style-name="ce94"/>
          <table:table-cell table:style-name="ce248" table:formula="of:=IF([.R9]=0;0;IF([.R9]&gt;0;&quot;+ &quot;&amp;TEXT([.R9];&quot;[hh]:mm&quot;);&quot;- &quot;&amp;TEXT(ABS([.R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8];[.D8];[.G8];[.J8];[.M8])&lt;5;[.Q8]&gt;0;[.R9]=0);1;0)" office:value-type="float" office:value="0" calcext:value-type="float" table:number-columns-spanned="1" table:number-rows-spanned="2">
            <text:p>0</text:p>
          </table:table-cell>
          <table:table-cell table:style-name="ce182" table:formula="of:=['Période 1'.U8]" office:value-type="string" office:string-value="En cas de : congé maladie, grève, jour férié, journée vaquée…&#10;&#10;Il faut compter :&#10;&#10;- soit le nombre d’heures de l’école de rattachement &#10;&#10;- soit celui de l’école où est effectué le remplacement si celui-ci dure toute la semaine ou bien si le jour en question est encadré par 2 jours de remplacement dans la même école. " calcext:value-type="string" table:number-columns-spanned="3" table:number-rows-spanned="14">
            <text:p>En cas de : congé maladie, grève, jour férié, journée vaquée…</text:p>
            <text:p/>
            <text:p>Il faut compter :</text:p>
            <text:p/>
            <text:p>- soit le nombre d’heures de l’école de rattachement </text:p>
            <text:p/>
            <text:p>- soit celui de l’école où est effectué le remplacement si celui-ci dure toute la semaine ou bien si le jour en question est encadré par 2 jours de remplacement dans la même école. </text:p>
          </table:table-cell>
          <table:covered-table-cell table:number-columns-repeated="2"/>
          <table:table-cell table:number-columns-repeated="41"/>
        </table:table-row>
        <table:table-row table:style-name="ro5"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table-cell table:style-name="ce242"/>
          <table:covered-table-cell table:style-name="ce244"/>
          <table:table-cell table:style-name="ce98" table:formula="of:=IF(AND([.Q8]&gt;0;COUNT([.A8];[.D8];[.G8];[.J8];[.M8])&lt;5);0;IF(AND(ISNUMBER([.Q8]);[.Q8]&gt;0);[.Q8]-[.R$6];0))" office:value-type="time" office:time-value="PT00H00M00S" calcext:value-type="time">
            <text:p>+00:00</text:p>
          </table:table-cell>
          <table:covered-table-cell table:style-name="ce249"/>
          <table:covered-table-cell table:style-name="ce124"/>
          <table:covered-table-cell table:number-columns-repeated="3"/>
          <table:table-cell table:number-columns-repeated="41"/>
        </table:table-row>
        <table:table-row table:style-name="ro5">
          <table:table-cell table:style-name="ce227" table:formula="of:=[.M8]+3" office:value-type="date" office:date-value="2027-03-08" calcext:value-type="date" table:number-columns-spanned="1" table:number-rows-spanned="2">
            <text:p>08/03</text:p>
          </table:table-cell>
          <table:table-cell table:style-name="ce561" table:formula="of:=IF(ISERROR(VLOOKUP([.A10];[$Gestion.$AF$25:$Gestion.$AG$38];2;0));&quot;école&quot;;VLOOKUP([.A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A10]+1" office:value-type="date" office:date-value="2027-03-09" calcext:value-type="date" table:number-columns-spanned="1" table:number-rows-spanned="2">
            <text:p>09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D10]+1" office:value-type="date" office:date-value="2027-03-10" calcext:value-type="date" table:number-columns-spanned="1" table:number-rows-spanned="2">
            <text:p>10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G10]+1" office:value-type="date" office:date-value="2027-03-11" calcext:value-type="date" table:number-columns-spanned="1" table:number-rows-spanned="2">
            <text:p>11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J10]+1" office:value-type="date" office:date-value="2027-03-12" calcext:value-type="date" table:number-columns-spanned="1" table:number-rows-spanned="2">
            <text:p>12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41"/>
          <table:table-cell table:style-name="ce243" table:formula="of:=(IF(ISNUMBER([.B11]);[.B11];0)+IF(ISNUMBER([.E11]);[.E11];0)+IF(ISNUMBER([.J11]);[.J11];0)+IF(ISNUMBER([.H11]);[.H11];0)+IF(ISNUMBER([.K11]);[.K11];0)+IF(ISNUMBER([.N11]);[.N11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48" table:formula="of:=IF([.R11]=0;0;IF([.R11]&gt;0;&quot;+ &quot;&amp;TEXT([.R11];&quot;[hh]:mm&quot;);&quot;- &quot;&amp;TEXT(ABS([.R11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0];[.D10];[.G10];[.J10];[.M10])&lt;5;[.Q10]&gt;0;[.R1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table-cell table:style-name="ce242"/>
          <table:covered-table-cell table:style-name="ce244"/>
          <table:table-cell table:style-name="ce97" table:formula="of:=IF([.Q10]&gt;0;[.Q10]-[.R$6];0)" office:value-type="time" office:time-value="PT00H00M00S" calcext:value-type="time">
            <text:p>+00:00</text:p>
          </table:table-cell>
          <table:covered-table-cell table:style-name="ce249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27" table:formula="of:=[.M10]+3" office:value-type="date" office:date-value="2027-03-15" calcext:value-type="date" table:number-columns-spanned="1" table:number-rows-spanned="2">
            <text:p>15/03</text:p>
          </table:table-cell>
          <table:table-cell table:style-name="ce561" table:formula="of:=IF(ISERROR(VLOOKUP([.A12];[$Gestion.$AF$25:$Gestion.$AG$38];2;0));&quot;école&quot;;VLOOKUP([.A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A12]+1" office:value-type="date" office:date-value="2027-03-16" calcext:value-type="date" table:number-columns-spanned="1" table:number-rows-spanned="2">
            <text:p>16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D12]+1" office:value-type="date" office:date-value="2027-03-17" calcext:value-type="date" table:number-columns-spanned="1" table:number-rows-spanned="2">
            <text:p>17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G12]+1" office:value-type="date" office:date-value="2027-03-18" calcext:value-type="date" table:number-columns-spanned="1" table:number-rows-spanned="2">
            <text:p>18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J12]+1" office:value-type="date" office:date-value="2027-03-19" calcext:value-type="date" table:number-columns-spanned="1" table:number-rows-spanned="2">
            <text:p>19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41"/>
          <table:table-cell table:style-name="ce243" table:formula="of:=(IF(ISNUMBER([.B13]);[.B13];0)+IF(ISNUMBER([.E13]);[.E13];0)+IF(ISNUMBER([.J13]);[.J13];0)+IF(ISNUMBER([.H13]);[.H13];0)+IF(ISNUMBER([.K13]);[.K13];0)+IF(ISNUMBER([.N13]);[.N13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48" table:formula="of:=IF([.R13]=0;0;IF([.R13]&gt;0;&quot;+ &quot;&amp;TEXT([.R13];&quot;[hh]:mm&quot;);&quot;- &quot;&amp;TEXT(ABS([.R13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2];[.D12];[.G12];[.J12];[.M12])&lt;5;[.Q12]&gt;0;[.R13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table-cell table:style-name="ce242"/>
          <table:covered-table-cell table:style-name="ce244"/>
          <table:table-cell table:style-name="ce97" table:formula="of:=IF([.Q12]&gt;0;[.Q12]-[.R$6];0)" office:value-type="time" office:time-value="PT00H00M00S" calcext:value-type="time">
            <text:p>+00:00</text:p>
          </table:table-cell>
          <table:covered-table-cell table:style-name="ce249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27" table:formula="of:=[.M12]+3" office:value-type="date" office:date-value="2027-03-22" calcext:value-type="date" table:number-columns-spanned="1" table:number-rows-spanned="2">
            <text:p>22/03</text:p>
          </table:table-cell>
          <table:table-cell table:style-name="ce561" table:formula="of:=IF(ISERROR(VLOOKUP([.A14];[$Gestion.$AF$25:$Gestion.$AG$38];2;0));&quot;école&quot;;VLOOKUP([.A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A14]+1" office:value-type="date" office:date-value="2027-03-23" calcext:value-type="date" table:number-columns-spanned="1" table:number-rows-spanned="2">
            <text:p>23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D14]+1" office:value-type="date" office:date-value="2027-03-24" calcext:value-type="date" table:number-columns-spanned="1" table:number-rows-spanned="2">
            <text:p>24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G14]+1" office:value-type="date" office:date-value="2027-03-25" calcext:value-type="date" table:number-columns-spanned="1" table:number-rows-spanned="2">
            <text:p>25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J14]+1" office:value-type="date" office:date-value="2027-03-26" calcext:value-type="date" table:number-columns-spanned="1" table:number-rows-spanned="2">
            <text:p>26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41"/>
          <table:table-cell table:style-name="ce243" table:formula="of:=(IF(ISNUMBER([.B15]);[.B15];0)+IF(ISNUMBER([.E15]);[.E15];0)+IF(ISNUMBER([.J15]);[.J15];0)+IF(ISNUMBER([.H15]);[.H15];0)+IF(ISNUMBER([.K15]);[.K15];0)+IF(ISNUMBER([.N15]);[.N15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48" table:formula="of:=IF([.R15]=0;0;IF([.R15]&gt;0;&quot;+ &quot;&amp;TEXT([.R15];&quot;[hh]:mm&quot;);&quot;- &quot;&amp;TEXT(ABS([.R15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4];[.D14];[.G14];[.J14];[.M14])&lt;5;[.Q14]&gt;0;[.R15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table-cell table:style-name="ce242"/>
          <table:covered-table-cell table:style-name="ce244"/>
          <table:table-cell table:style-name="ce97" table:formula="of:=IF([.Q14]&gt;0;[.Q14]-[.R$6];0)" office:value-type="time" office:time-value="PT00H00M00S" calcext:value-type="time">
            <text:p>+00:00</text:p>
          </table:table-cell>
          <table:covered-table-cell table:style-name="ce249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27" table:formula="of:=[.M14]+3" office:value-type="date" office:date-value="2027-03-29" calcext:value-type="date" table:number-columns-spanned="1" table:number-rows-spanned="2">
            <text:p>29/03</text:p>
          </table:table-cell>
          <table:table-cell table:style-name="ce561" table:formula="of:=IF(ISERROR(VLOOKUP([.A16];[$Gestion.$AF$25:$Gestion.$AG$38];2;0));&quot;école&quot;;VLOOKUP([.A16];[$Gestion.$AF$25:$Gestion.$AG$38];2;0))" office:value-type="string" office:string-value="Pâques (lundi de)" calcext:value-type="string" table:number-columns-spanned="2" table:number-rows-spanned="1">
            <text:p>Pâques (lundi de)</text:p>
          </table:table-cell>
          <table:covered-table-cell table:style-name="ce237"/>
          <table:table-cell table:style-name="ce227" table:formula="of:=[.A16]+1" office:value-type="date" office:date-value="2027-03-30" calcext:value-type="date" table:number-columns-spanned="1" table:number-rows-spanned="2">
            <text:p>30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D16]+1" office:value-type="date" office:date-value="2027-03-31" calcext:value-type="date" table:number-columns-spanned="1" table:number-rows-spanned="2">
            <text:p>31/03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G16]+1" office:value-type="date" office:date-value="2027-04-01" calcext:value-type="date" table:number-columns-spanned="1" table:number-rows-spanned="2">
            <text:p>01/04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27" table:formula="of:=[.J16]+1" office:value-type="date" office:date-value="2027-04-02" calcext:value-type="date" table:number-columns-spanned="1" table:number-rows-spanned="2">
            <text:p>02/04</text:p>
          </table:table-cell>
          <table:table-cell table:style-name="ce561" office:value-type="string" calcext:value-type="string" table:number-columns-spanned="2" table:number-rows-spanned="1">
            <text:p>école</text:p>
          </table:table-cell>
          <table:covered-table-cell table:style-name="ce237"/>
          <table:table-cell table:style-name="ce241"/>
          <table:table-cell table:style-name="ce243" table:formula="of:=(IF(ISNUMBER([.B17]);[.B17];0)+IF(ISNUMBER([.E17]);[.E17];0)+IF(ISNUMBER([.J17]);[.J17];0)+IF(ISNUMBER([.H17]);[.H17];0)+IF(ISNUMBER([.K17]);[.K17];0)+IF(ISNUMBER([.N17]);[.N17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48" table:formula="of:=IF([.R17]=0;0;IF([.R17]&gt;0;&quot;+ &quot;&amp;TEXT([.R17];&quot;[hh]:mm&quot;);&quot;- &quot;&amp;TEXT(ABS([.R17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6];[.D16];[.G16];[.J16];[.M16])&lt;5;[.Q16]&gt;0;[.R17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covered-table-cell table:style-name="ce228"/>
          <table:table-cell table:style-name="ce233" table:content-validation-name="val4" table:number-columns-spanned="2" table:number-rows-spanned="1"/>
          <table:covered-table-cell table:style-name="ce238" table:content-validation-name="val4"/>
          <table:table-cell table:style-name="ce242"/>
          <table:covered-table-cell table:style-name="ce244"/>
          <table:table-cell table:style-name="ce97" table:formula="of:=IF([.Q16]&gt;0;[.Q16]-[.R$6];0)" office:value-type="time" office:time-value="PT00H00M00S" calcext:value-type="time">
            <text:p>+00:00</text:p>
          </table:table-cell>
          <table:covered-table-cell table:style-name="ce249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29" table:formula="of:=IF(ISNUMBER([.M16]);IF([.M16]+3&gt;[.$K$6];&quot;&quot;;[.M16]+3);&quot;&quot;)" office:value-type="date" office:date-value="2027-04-05" calcext:value-type="date" table:number-columns-spanned="1" table:number-rows-spanned="2">
            <text:p>05/04</text:p>
          </table:table-cell>
          <table:table-cell table:style-name="ce563" table:formula="of:=IF(ISERROR(VLOOKUP([.A18];[$Gestion.$AF$25:$Gestion.$AG$38];2;0));&quot;école&quot;;VLOOKUP([.A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4"/>
          <table:table-cell table:style-name="ce231" table:formula="of:=IF(ISNUMBER([.A18]);IF([.A18]+1&lt;=[.$K$6];[.A18]+1;&quot;&quot;);&quot;&quot;)" office:value-type="date" office:date-value="2027-04-06" calcext:value-type="date" table:number-columns-spanned="1" table:number-rows-spanned="2">
            <text:p>06/04</text:p>
          </table:table-cell>
          <table:table-cell table:style-name="ce56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18]);IF([.D18]+1&lt;=[.$K$6];[.D18]+1;&quot;&quot;);&quot;&quot;)" office:value-type="date" office:date-value="2027-04-07" calcext:value-type="date" table:number-columns-spanned="1" table:number-rows-spanned="2">
            <text:p>07/04</text:p>
          </table:table-cell>
          <table:table-cell table:style-name="ce56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18]);IF([.G18]+1&lt;=[.$K$6];[.G18]+1;&quot;&quot;);&quot;&quot;)" office:value-type="date" office:date-value="2027-04-08" calcext:value-type="date" table:number-columns-spanned="1" table:number-rows-spanned="2">
            <text:p>08/04</text:p>
          </table:table-cell>
          <table:table-cell table:style-name="ce56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18]);IF([.J18]+1&lt;=[.$K$6];[.J18]+1;&quot;&quot;);&quot;&quot;)" office:value-type="date" office:date-value="2027-04-09" calcext:value-type="date" table:number-columns-spanned="1" table:number-rows-spanned="2">
            <text:p>09/04</text:p>
          </table:table-cell>
          <table:table-cell table:style-name="ce568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18];[.D18];[.G18];[.J18];[.M18])=0;COUNT([.B19];[.E19];[.H19];[.K19];[.N19])=0);&quot;&quot;;IF(COUNT([.B19];[.E19];[.H19];[.K19];[.N19])=0;0;IF(ISNUMBER([.A18]);[.B19];0)+IF(ISNUMBER([.D18]);[.E19];0)+IF(ISNUMBER([.G18]);[.H19];0)+IF(ISNUMBER([.J18]);[.K19];0)+IF(ISNUMBER([.M18]);[.N19];0)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50" table:formula="of:=IF(ISNUMBER([.Q18]);IF([.R19]=0;0;IF([.R19]&gt;0;&quot;+ &quot;&amp;TEXT([.R19];&quot;[hh]:mm&quot;);&quot;- &quot;&amp;TEXT(ABS([.R19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8];[.D18];[.G18];[.J18];[.M18])&lt;5;[.Q18]&gt;0;[.R19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19];[.D19];[.G19];[.J19];[.M19])=0;COUNT([.B20];[.E20];[.H20];[.K20];[.N20])=0);&quot;&quot;;IF(COUNT([.B20];[.E20];[.H20];[.K20];[.N20])=0;0;IF(ISNUMBER([.A19]);[.B20];0)+IF(ISNUMBER([.D19]);[.E20];0)+IF(ISNUMBER([.G19]);[.H20];0)+IF(ISNUMBER([.J19]);[.K20];0)+IF(ISNUMBER([.M19]);[.N20];0)))">
            <text:p/>
          </table:covered-table-cell>
          <table:table-cell table:style-name="ce98" table:formula="of:=IF(AND(COUNT([.A18];[.D18];[.G18];[.J18];[.M18])=0;COUNT([.B19];[.E19];[.H19];[.K19];[.N19])=0);&quot;&quot;;IF(AND([.Q18]&gt;0;COUNT([.A18];[.D18];[.G18];[.J18];[.M18])&lt;5);0;IF(AND(ISNUMBER([.Q18]);[.Q18]&gt;0);[.Q18]-[.R$6];0)))" office:value-type="time" office:time-value="PT00H00M00S" calcext:value-type="time">
            <text:p>+00:00</text:p>
          </table:table-cell>
          <table:covered-table-cell table:style-name="ce251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31" table:formula="of:=IF(ISNUMBER([.M18]);IF([.M18]+3&gt;[.$K$6];&quot;&quot;;[.M18]+3);&quot;&quot;)" table:number-columns-spanned="1" table:number-rows-spanned="2">
            <text:p/>
          </table:table-cell>
          <table:table-cell table:style-name="ce565" table:formula="of:=IF(ISERROR(VLOOKUP([.A20];[$Gestion.$AF$25:$Gestion.$AG$38];2;0));&quot;école&quot;;VLOOKUP([.A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20]);IF([.A20]+1&lt;=[.$K$6];[.A2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20]);IF([.D20]+1&lt;=[.$K$6];[.D2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20]);IF([.G20]+1&lt;=[.$K$6];[.G2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20]);IF([.J20]+1&lt;=[.$K$6];[.J2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20];[.D20];[.G20];[.J20];[.M20])=0;COUNT([.B21];[.E21];[.H21];[.K21];[.N21])=0);&quot;&quot;;IF(COUNT([.B21];[.E21];[.H21];[.K21];[.N21])=0;0;IF(ISNUMBER([.A20]);[.B21];0)+IF(ISNUMBER([.D20]);[.E21];0)+IF(ISNUMBER([.G20]);[.H21];0)+IF(ISNUMBER([.J20]);[.K21];0)+IF(ISNUMBER([.M20]);[.N21];0)))" table:number-columns-spanned="1" table:number-rows-spanned="2">
            <text:p/>
          </table:table-cell>
          <table:table-cell table:style-name="ce99"/>
          <table:table-cell table:style-name="ce252" table:formula="of:=IF(ISNUMBER([.Q20]);IF([.R21]=0;0;IF([.R21]&gt;0;&quot;+ &quot;&amp;TEXT([.R21];&quot;[hh]:mm&quot;);&quot;- &quot;&amp;TEXT(ABS([.R21]);&quot;[hh]:mm&quot;)));&quot;&quot;)" table:number-columns-spanned="1" table:number-rows-spanned="2">
            <text:p/>
          </table:table-cell>
          <table:table-cell table:style-name="ce123" table:formula="of:=IF(AND(COUNT([.A20];[.D20];[.G20];[.J20];[.M20])&lt;5;[.Q20]&gt;0;[.R2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A21]);IF([.A21]+1&lt;=[.$K$6];[.A2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D21]);IF([.D21]+1&lt;=[.$K$6];[.D2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G21]);IF([.G21]+1&lt;=[.$K$6];[.G2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J21]);IF([.J21]+1&lt;=[.$K$6];[.J2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21];[.D21];[.G21];[.J21];[.M21])=0;COUNT([.B22];[.E22];[.H22];[.K22];[.N22])=0);&quot;&quot;;IF(COUNT([.B22];[.E22];[.H22];[.K22];[.N22])=0;0;IF(ISNUMBER([.A21]);[.B22];0)+IF(ISNUMBER([.D21]);[.E22];0)+IF(ISNUMBER([.G21]);[.H22];0)+IF(ISNUMBER([.J21]);[.K22];0)+IF(ISNUMBER([.M21]);[.N22];0)))">
            <text:p/>
          </table:covered-table-cell>
          <table:table-cell table:style-name="ce98" table:formula="of:=IF(AND(COUNT([.A20];[.D20];[.G20];[.J20];[.M20])=0;COUNT([.B21];[.E21];[.H21];[.K21];[.N21])=0);&quot;&quot;;IF(AND([.Q20]&gt;0;COUNT([.A20];[.D20];[.G20];[.J20];[.M20])&lt;5);0;IF(AND(ISNUMBER([.Q20]);[.Q20]&gt;0);[.Q20]-[.R$6];0)))">
            <text:p/>
          </table:table-cell>
          <table:covered-table-cell table:style-name="ce253" table:formula="of:=IF(ISNUMBER([.A21]);IF([.R22]=0;0;IF([.R22]&gt;0;&quot;+ &quot;&amp;TEXT([.R22];&quot;[hh]:mm&quot;);&quot;- &quot;&amp;TEXT(ABS([.R22]);&quot;[hh]:mm&quot;)));&quot;&quot;)">
            <text:p/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231" table:formula="of:=IF(ISNUMBER([.M20]);IF([.M20]+3&gt;[.$K$6];&quot;&quot;;[.M20]+3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22]);IF([.A22]+1&lt;=[.$K$6];[.A22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22]);IF([.D22]+1&lt;=[.$K$6];[.D22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22]);IF([.G22]+1&lt;=[.$K$6];[.G22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22]);IF([.J22]+1&lt;=[.$K$6];[.J22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22];[.D22];[.G22];[.J22];[.M22])=0;COUNT([.B23];[.E23];[.H23];[.K23];[.N23])=0);&quot;&quot;;IF(COUNT([.B23];[.E23];[.H23];[.K23];[.N23])=0;0;IF(ISNUMBER([.A22]);[.B23];0)+IF(ISNUMBER([.D22]);[.E23];0)+IF(ISNUMBER([.G22]);[.H23];0)+IF(ISNUMBER([.J22]);[.K23];0)+IF(ISNUMBER([.M22]);[.N23];0)))" table:number-columns-spanned="1" table:number-rows-spanned="2">
            <text:p/>
          </table:table-cell>
          <table:table-cell table:style-name="ce99"/>
          <table:table-cell table:style-name="ce252" table:formula="of:=IF(ISNUMBER([.Q22]);IF([.R23]=0;0;IF([.R23]&gt;0;&quot;+ &quot;&amp;TEXT([.R23];&quot;[hh]:mm&quot;);&quot;- &quot;&amp;TEXT(ABS([.R23]);&quot;[hh]:mm&quot;)));&quot;&quot;)" table:number-columns-spanned="1" table:number-rows-spanned="2">
            <text:p/>
          </table:table-cell>
          <table:table-cell table:style-name="ce123" table:formula="of:=IF(AND(COUNT([.A22];[.D22];[.G22];[.J22];[.M22])&lt;5;[.Q22]&gt;0;[.R23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A23]);IF([.A23]+1&lt;=[.$K$6];[.A23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D23]);IF([.D23]+1&lt;=[.$K$6];[.D23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G23]);IF([.G23]+1&lt;=[.$K$6];[.G23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J23]);IF([.J23]+1&lt;=[.$K$6];[.J23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23];[.D23];[.G23];[.J23];[.M23])=0;COUNT([.B24];[.E24];[.H24];[.K24];[.N24])=0);&quot;&quot;;IF(COUNT([.B24];[.E24];[.H24];[.K24];[.N24])=0;0;IF(ISNUMBER([.A23]);[.B24];0)+IF(ISNUMBER([.D23]);[.E24];0)+IF(ISNUMBER([.G23]);[.H24];0)+IF(ISNUMBER([.J23]);[.K24];0)+IF(ISNUMBER([.M23]);[.N24];0)))">
            <text:p/>
          </table:covered-table-cell>
          <table:table-cell table:style-name="ce98" table:formula="of:=IF(AND(COUNT([.A22];[.D22];[.G22];[.J22];[.M22])=0;COUNT([.B23];[.E23];[.H23];[.K23];[.N23])=0);&quot;&quot;;IF(AND([.Q22]&gt;0;COUNT([.A22];[.D22];[.G22];[.J22];[.M22])&lt;5);0;IF(AND(ISNUMBER([.Q22]);[.Q22]&gt;0);[.Q22]-[.R$6];0)))">
            <text:p/>
          </table:table-cell>
          <table:covered-table-cell table:style-name="ce253" table:formula="of:=IF(ISNUMBER([.A23]);IF([.R24]=0;0;IF([.R24]&gt;0;&quot;+ &quot;&amp;TEXT([.R24];&quot;[hh]:mm&quot;);&quot;- &quot;&amp;TEXT(ABS([.R24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231" table:formula="of:=IF(ISNUMBER([.M22]);IF([.M22]+3&gt;[.$K$6];&quot;&quot;;[.M22]+3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24]);IF([.A24]+1&lt;=[.$K$6];[.A24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24]);IF([.D24]+1&lt;=[.$K$6];[.D24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24]);IF([.G24]+1&lt;=[.$K$6];[.G24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24]);IF([.J24]+1&lt;=[.$K$6];[.J24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24];[.D24];[.G24];[.J24];[.M24])=0;COUNT([.B25];[.E25];[.H25];[.K25];[.N25])=0);&quot;&quot;;IF(COUNT([.B25];[.E25];[.H25];[.K25];[.N25])=0;0;IF(ISNUMBER([.A24]);[.B25];0)+IF(ISNUMBER([.D24]);[.E25];0)+IF(ISNUMBER([.G24]);[.H25];0)+IF(ISNUMBER([.J24]);[.K25];0)+IF(ISNUMBER([.M24]);[.N25];0)))" table:number-columns-spanned="1" table:number-rows-spanned="2">
            <text:p/>
          </table:table-cell>
          <table:table-cell table:style-name="ce99"/>
          <table:table-cell table:style-name="ce252" table:formula="of:=IF(ISNUMBER([.Q24]);IF([.R25]=0;0;IF([.R25]&gt;0;&quot;+ &quot;&amp;TEXT([.R25];&quot;[hh]:mm&quot;);&quot;- &quot;&amp;TEXT(ABS([.R25]);&quot;[hh]:mm&quot;)));&quot;&quot;)" table:number-columns-spanned="1" table:number-rows-spanned="2">
            <text:p/>
          </table:table-cell>
          <table:table-cell table:style-name="ce123" table:formula="of:=IF(AND(COUNT([.A24];[.D24];[.G24];[.J24];[.M24])&lt;5;[.Q24]&gt;0;[.R25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A25]);IF([.A25]+1&lt;=[.$K$6];[.A25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D25]);IF([.D25]+1&lt;=[.$K$6];[.D25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G25]);IF([.G25]+1&lt;=[.$K$6];[.G25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J25]);IF([.J25]+1&lt;=[.$K$6];[.J25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25];[.D25];[.G25];[.J25];[.M25])=0;COUNT([.B26];[.E26];[.H26];[.K26];[.N26])=0);&quot;&quot;;IF(COUNT([.B26];[.E26];[.H26];[.K26];[.N26])=0;0;IF(ISNUMBER([.A25]);[.B26];0)+IF(ISNUMBER([.D25]);[.E26];0)+IF(ISNUMBER([.G25]);[.H26];0)+IF(ISNUMBER([.J25]);[.K26];0)+IF(ISNUMBER([.M25]);[.N26];0)))">
            <text:p/>
          </table:covered-table-cell>
          <table:table-cell table:style-name="ce98" table:formula="of:=IF(AND(COUNT([.A24];[.D24];[.G24];[.J24];[.M24])=0;COUNT([.B25];[.E25];[.H25];[.K25];[.N25])=0);&quot;&quot;;IF(AND([.Q24]&gt;0;COUNT([.A24];[.D24];[.G24];[.J24];[.M24])&lt;5);0;IF(AND(ISNUMBER([.Q24]);[.Q24]&gt;0);[.Q24]-[.R$6];0)))">
            <text:p/>
          </table:table-cell>
          <table:covered-table-cell table:style-name="ce253" table:formula="of:=IF(ISNUMBER([.A25]);IF([.R26]=0;0;IF([.R26]&gt;0;&quot;+ &quot;&amp;TEXT([.R26];&quot;[hh]:mm&quot;);&quot;- &quot;&amp;TEXT(ABS([.R26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231" table:formula="of:=IF(ISNUMBER([.M24]);IF([.M24]+3&gt;[.$K$6];&quot;&quot;;[.M24]+3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26]);IF([.A26]+1&lt;=[.$K$6];[.A26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26]);IF([.D26]+1&lt;=[.$K$6];[.D26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26]);IF([.G26]+1&lt;=[.$K$6];[.G26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26]);IF([.J26]+1&lt;=[.$K$6];[.J26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26];[.D26];[.G26];[.J26];[.M26])=0;COUNT([.B27];[.E27];[.H27];[.K27];[.N27])=0);&quot;&quot;;IF(COUNT([.B27];[.E27];[.H27];[.K27];[.N27])=0;0;IF(ISNUMBER([.A26]);[.B27];0)+IF(ISNUMBER([.D26]);[.E27];0)+IF(ISNUMBER([.G26]);[.H27];0)+IF(ISNUMBER([.J26]);[.K27];0)+IF(ISNUMBER([.M26]);[.N27];0)))" table:number-columns-spanned="1" table:number-rows-spanned="2">
            <text:p/>
          </table:table-cell>
          <table:table-cell table:style-name="ce100"/>
          <table:table-cell table:style-name="ce252" table:formula="of:=IF(ISNUMBER([.A26]);IF([.R27]=0;0;IF([.R27]&gt;0;&quot;+ &quot;&amp;TEXT([.R27];&quot;[hh]:mm&quot;);&quot;- &quot;&amp;TEXT(ABS([.R27]);&quot;[hh]:mm&quot;)));&quot;&quot;)" table:number-columns-spanned="1" table:number-rows-spanned="2">
            <text:p/>
          </table:table-cell>
          <table:table-cell table:style-name="ce123" table:formula="of:=IF(AND(COUNT([.A26];[.D26];[.G26];[.J26];[.M26])&lt;5;[.Q26]&gt;0;[.R27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A27]);IF([.A27]+1&lt;=[.$K$6];[.A27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D27]);IF([.D27]+1&lt;=[.$K$6];[.D27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G27]);IF([.G27]+1&lt;=[.$K$6];[.G27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J27]);IF([.J27]+1&lt;=[.$K$6];[.J27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27];[.D27];[.G27];[.J27];[.M27])=0;COUNT([.B28];[.E28];[.H28];[.K28];[.N28])=0);&quot;&quot;;IF(COUNT([.B28];[.E28];[.H28];[.K28];[.N28])=0;0;IF(ISNUMBER([.A27]);[.B28];0)+IF(ISNUMBER([.D27]);[.E28];0)+IF(ISNUMBER([.G27]);[.H28];0)+IF(ISNUMBER([.J27]);[.K28];0)+IF(ISNUMBER([.M27]);[.N28];0)))">
            <text:p/>
          </table:covered-table-cell>
          <table:table-cell table:style-name="ce98" table:formula="of:=IF(AND(COUNT([.A26];[.D26];[.G26];[.J26];[.M26])=0;COUNT([.B27];[.E27];[.H27];[.K27];[.N27])=0);&quot;&quot;;IF(AND([.Q26]&gt;0;COUNT([.A26];[.D26];[.G26];[.J26];[.M26])&lt;5);0;IF(AND(ISNUMBER([.Q26]);[.Q26]&gt;0);[.Q26]-[.R$6];0)))">
            <text:p/>
          </table:table-cell>
          <table:covered-table-cell table:style-name="ce253" table:formula="of:=IF(ISNUMBER([.A27]);IF([.R28]=0;0;IF([.R28]&gt;0;&quot;+ &quot;&amp;TEXT([.R28];&quot;[hh]:mm&quot;);&quot;- &quot;&amp;TEXT(ABS([.R28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231" table:formula="of:=IF(ISNUMBER([.M26]);IF([.M26]+3&gt;[.$K$6];&quot;&quot;;[.M26]+3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28]);IF([.A28]+1&lt;=[.$K$6];[.A28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28]);IF([.D28]+1&lt;=[.$K$6];[.D28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28]);IF([.G28]+1&lt;=[.$K$6];[.G28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28]);IF([.J28]+1&lt;=[.$K$6];[.J28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6" table:formula="of:=IF(AND(COUNT([.A28];[.D28];[.G28];[.J28];[.M28])=0;COUNT([.B29];[.E29];[.H29];[.K29];[.N29])=0);&quot;&quot;;IF(COUNT([.B29];[.E29];[.H29];[.K29];[.N29])=0;0;IF(ISNUMBER([.A28]);[.B29];0)+IF(ISNUMBER([.D28]);[.E29];0)+IF(ISNUMBER([.G28]);[.H29];0)+IF(ISNUMBER([.J28]);[.K29];0)+IF(ISNUMBER([.M28]);[.N29];0)))" table:number-columns-spanned="1" table:number-rows-spanned="2">
            <text:p/>
          </table:table-cell>
          <table:table-cell table:style-name="ce100"/>
          <table:table-cell table:style-name="ce252" table:formula="of:=IF(ISNUMBER([.A28]);IF([.R29]=0;0;IF([.R29]&gt;0;&quot;+ &quot;&amp;TEXT([.R29];&quot;[hh]:mm&quot;);&quot;- &quot;&amp;TEXT(ABS([.R29]);&quot;[hh]:mm&quot;)));&quot;&quot;)" table:number-columns-spanned="1" table:number-rows-spanned="2">
            <text:p/>
          </table:table-cell>
          <table:table-cell table:style-name="ce123" table:formula="of:=IF(AND(COUNT([.A28];[.D28];[.G28];[.J28];[.M28])&lt;5;[.Q28]&gt;0;[.R29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230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A29]);IF([.A29]+1&lt;=[.$K$6];[.A29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D29]);IF([.D29]+1&lt;=[.$K$6];[.D29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G29]);IF([.G29]+1&lt;=[.$K$6];[.G29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230" table:formula="of:=IF(ISNUMBER([.J29]);IF([.J29]+1&lt;=[.$K$6];[.J29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29];[.D29];[.G29];[.J29];[.M29])=0;COUNT([.B30];[.E30];[.H30];[.K30];[.N30])=0);&quot;&quot;;IF(COUNT([.B30];[.E30];[.H30];[.K30];[.N30])=0;0;IF(ISNUMBER([.A29]);[.B30];0)+IF(ISNUMBER([.D29]);[.E30];0)+IF(ISNUMBER([.G29]);[.H30];0)+IF(ISNUMBER([.J29]);[.K30];0)+IF(ISNUMBER([.M29]);[.N30];0)))">
            <text:p/>
          </table:covered-table-cell>
          <table:table-cell table:style-name="ce98" table:formula="of:=IF(AND(COUNT([.A28];[.D28];[.G28];[.J28];[.M28])=0;COUNT([.B29];[.E29];[.H29];[.K29];[.N29])=0);&quot;&quot;;IF(AND([.Q28]&gt;0;COUNT([.A28];[.D28];[.G28];[.J28];[.M28])&lt;5);0;IF(AND(ISNUMBER([.Q28]);[.Q28]&gt;0);[.Q28]-[.R$6];0)))">
            <text:p/>
          </table:table-cell>
          <table:covered-table-cell table:style-name="ce253" table:formula="of:=IF(ISNUMBER([.A29]);IF([.R30]=0;0;IF([.R30]&gt;0;&quot;+ &quot;&amp;TEXT([.R30];&quot;[hh]:mm&quot;);&quot;- &quot;&amp;TEXT(ABS([.R30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231" table:formula="of:=IF(ISNUMBER([.M28]);IF([.M28]+3&gt;[.$K$6];&quot;&quot;;[.M28]+3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A30]);IF([.A30]+1&lt;=[.$K$6];[.A3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D30]);IF([.D30]+1&lt;=[.$K$6];[.D3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G30]);IF([.G30]+1&lt;=[.$K$6];[.G3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231" table:formula="of:=IF(ISNUMBER([.J30]);IF([.J30]+1&lt;=[.$K$6];[.J30]+1;&quot;&quot;);&quot;&quot;)" table:number-columns-spanned="1" table:number-rows-spanned="2">
            <text:p/>
          </table:table-cell>
          <table:table-cell table:style-name="ce565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574" table:formula="of:=IF(AND(COUNT([.A30];[.D30];[.G30];[.J30];[.M30])=0;COUNT([.B31];[.E31];[.H31];[.K31];[.N31])=0);&quot;&quot;;IF(COUNT([.B31];[.E31];[.H31];[.K31];[.N31])=0;0;IF(ISNUMBER([.A30]);[.B31];0)+IF(ISNUMBER([.D30]);[.E31];0)+IF(ISNUMBER([.G30]);[.H31];0)+IF(ISNUMBER([.J30]);[.K31];0)+IF(ISNUMBER([.M30]);[.N31];0)))" table:number-columns-spanned="1" table:number-rows-spanned="2">
            <text:p/>
          </table:table-cell>
          <table:table-cell table:style-name="ce100"/>
          <table:table-cell table:style-name="ce252" table:formula="of:=IF(ISNUMBER([.A30]);IF([.R31]=0;0;IF([.R31]&gt;0;&quot;+ &quot;&amp;TEXT([.R31];&quot;[hh]:mm&quot;);&quot;- &quot;&amp;TEXT(ABS([.R31]);&quot;[hh]:mm&quot;)));&quot;&quot;)" table:number-columns-spanned="1" table:number-rows-spanned="2">
            <text:p/>
          </table:table-cell>
          <table:table-cell table:style-name="ce123" table:formula="of:=IF(AND(COUNT([.A30];[.D30];[.G30];[.J30];[.M30])&lt;5;[.Q30]&gt;0;[.R31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7"/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A31]);IF([.A31]+1&lt;=[.$K$6];[.A3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D31]);IF([.D31]+1&lt;=[.$K$6];[.D3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G31]);IF([.G31]+1&lt;=[.$K$6];[.G3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J31]);IF([.J31]+1&lt;=[.$K$6];[.J31]+1;&quot;&quot;);&quot;&quot;)">
            <text:p/>
          </table:covered-table-cell>
          <table:table-cell table:style-name="ce235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575" table:formula="of:=IF(AND(COUNT([.A31];[.D31];[.G31];[.J31];[.M31])=0;COUNT([.B32];[.E32];[.H32];[.K32];[.N32])=0);&quot;&quot;;IF(COUNT([.B32];[.E32];[.H32];[.K32];[.N32])=0;0;IF(ISNUMBER([.A31]);[.B32];0)+IF(ISNUMBER([.D31]);[.E32];0)+IF(ISNUMBER([.G31]);[.H32];0)+IF(ISNUMBER([.J31]);[.K32];0)+IF(ISNUMBER([.M31]);[.N32];0)))">
            <text:p/>
          </table:covered-table-cell>
          <table:table-cell table:style-name="ce98" table:formula="of:=IF(AND(COUNT([.A30];[.D30];[.G30];[.J30];[.M30])=0;COUNT([.B31];[.E31];[.H31];[.K31];[.N31])=0);&quot;&quot;;IF(AND([.Q30]&gt;0;COUNT([.A30];[.D30];[.G30];[.J30];[.M30])&lt;5);0;IF(AND(ISNUMBER([.Q30]);[.Q30]&gt;0);[.Q30]-[.R$6];0)))">
            <text:p/>
          </table:table-cell>
          <table:covered-table-cell table:style-name="ce254" table:formula="of:=IF(ISNUMBER([.A31]);IF([.R32]=0;0;IF([.R32]&gt;0;&quot;+ &quot;&amp;TEXT([.R32];&quot;[hh]:mm&quot;);&quot;- &quot;&amp;TEXT(ABS([.R32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6">
          <table:table-cell table:style-name="ce66" table:number-columns-repeated="17"/>
          <table:table-cell table:style-name="ce207"/>
          <table:table-cell table:style-name="ce66" table:number-columns-repeated="46"/>
        </table:table-row>
        <table:table-row table:style-name="ro7">
          <table:table-cell table:style-name="ce135" table:formula="of:=['Période 1'.A33]" office:value-type="string" office:string-value="Dans les cellules &quot;école&quot;, inscrire pour mémoire, le nom de l'école d'exercice.&#10;Dans les cellules bleues, saisir la durée horaire effectuée : Pour 6 h de classe, saisir : 6:00 ; pour 5h30, saisir : 5:30 ; etc …" calcext:value-type="string" table:number-columns-spanned="15" table:number-rows-spanned="1">
            <text:p>Dans les cellules "école", inscrire pour mémoire, le nom de l'école d'exercice.</text:p>
            <text:p>Dans les cellules bleues, saisir la durée horaire effectuée : Pour 6 h de classe, saisir : 6:00 ; pour 5h30, saisir : 5:30 ; etc …</text:p>
          </table:table-cell>
          <table:covered-table-cell table:number-columns-repeated="12" table:style-name="ce143"/>
          <table:covered-table-cell table:style-name="ce153"/>
          <table:covered-table-cell/>
          <table:table-cell/>
          <table:table-cell table:style-name="ce401" table:formula="of:=[$'Période 1'.Q33]" office:value-type="string" office:string-value="Solde &#10;à récupérer*&#10;sur la&#10;période" calcext:value-type="string">
            <text:p>Solde </text:p>
            <text:p>à récupérer*</text:p>
            <text:p>sur la</text:p>
            <text:p>période</text:p>
          </table:table-cell>
          <table:table-cell table:style-name="ce101" table:formula="of:=IF(AND(ISNUMBER([.R9]);[.R9]&gt;0);[.R9];0)+IF(AND(ISNUMBER([.R11]);[.R11]&gt;0);[.R11];0)+IF(AND(ISNUMBER([.R13]);[.R13]&gt;0);[.R13];0)+IF(AND(ISNUMBER([.R15]);[.R15]&gt;0);[.R15];0)+IF(AND(ISNUMBER([.R17]);[.R17]&gt;0);[.R17];0)+IF(AND(ISNUMBER([.R19]);[.R19]&gt;0);[.R19];0)+IF(AND(ISNUMBER([.R21]);[.R21]&gt;0);[.R21];0)+IF(AND(ISNUMBER([.R23]);[.R23]&gt;0);[.R23];0)+IF(AND(ISNUMBER([.R25]);[.R25]&gt;0);[.R25];0)+IF(AND(ISNUMBER([.R27]);[.R27]&gt;0);[.R27];0)+IF(AND(ISNUMBER([.R29]);[.R29]&gt;0);[.R29];0)+IF(AND(ISNUMBER([.R31]);[.R31]&gt;0);[.R31];0)" office:value-type="time" office:time-value="PT00H00M00S" calcext:value-type="time">
            <text:p>00:00</text:p>
          </table:table-cell>
          <table:table-cell table:style-name="ce584" table:formula="of:=IF([.R33]&lt;=0;0;IF([.R33]&gt;0;TEXT([.R33];&quot;[hh]:mm&quot;);&quot;0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136"/>
          <table:table-cell table:style-name="ce60" table:number-columns-repeated="5"/>
          <table:table-cell table:number-columns-repeated="10"/>
          <table:table-cell table:style-name="ce163"/>
          <table:table-cell table:style-name="ce165"/>
          <table:table-cell table:style-name="ce176"/>
          <table:table-cell table:number-columns-repeated="45"/>
        </table:table-row>
        <table:table-row table:style-name="ro8">
          <table:table-cell table:style-name="ce449" table:number-columns-spanned="4" table:number-rows-spanned="1"/>
          <table:covered-table-cell table:number-columns-repeated="3" table:style-name="ce449"/>
          <table:table-cell table:style-name="ce58"/>
          <table:table-cell table:style-name="ce51" table:content-validation-name="val9"/>
          <table:table-cell table:number-columns-repeated="10"/>
          <table:table-cell table:style-name="ce401" table:formula="of:=[$'Période 2'.Q35]" office:value-type="string" office:string-value="Cumul à récupérer &#10;sur l'année" calcext:value-type="string">
            <text:p>Cumul à récupérer </text:p>
            <text:p>sur l'année</text:p>
          </table:table-cell>
          <table:table-cell table:style-name="ce209" table:formula="of:=IF([$'Période 3'.R40]&lt;0;[$'Période 3'.R40];[.R33]+[$'Période 3'.R40])" office:value-type="float" office:value="0" calcext:value-type="float">
            <text:p>+0,00 </text:p>
          </table:table-cell>
          <table:table-cell table:style-name="ce256" table:formula="of:=IF([.R35]=0;0;IF([.R35]&gt;0;&quot;+ &quot;&amp;TEXT([.R35];&quot;[hh]:mm&quot;);&quot;Erreur de récupération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15" table:formula="of:=['Période 1'.A36]" office:value-type="string" office:string-value="Récupération des heures" calcext:value-type="string">
            <text:p>Récupération des heures</text:p>
          </table:table-cell>
          <table:table-cell table:number-columns-repeated="16"/>
          <table:table-cell table:style-name="ce100"/>
          <table:table-cell table:number-columns-repeated="46"/>
        </table:table-row>
        <table:table-row table:style-name="ro2">
          <table:table-cell table:style-name="ce16" table:formula="of:=['Période 1'.A37]" office:value-type="string" office:string-value="Indiquer ci-contre les dates (pour mémoire) ainsi que les heures récupérées sur la période." calcext:value-type="string" table:number-columns-spanned="3" table:number-rows-spanned="2">
            <text:p>Indiquer ci-contre les dates (pour mémoire) ainsi que les heures récupérées sur la période.</text:p>
          </table:table-cell>
          <table:covered-table-cell table:style-name="ce30"/>
          <table:covered-table-cell table:style-name="ce37"/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01" table:formula="of:=[$'Période 1'.Q37:$'Période 1'.Q38]" office:value-type="string" office:string-value="Total &#10;récupéré sur la période" calcext:value-type="string" table:number-columns-spanned="1" table:number-rows-spanned="2">
            <text:p>Total </text:p>
            <text:p>récupéré sur la période</text:p>
          </table:table-cell>
          <table:table-cell table:style-name="ce210" table:formula="of:=SUM([.F38];[.I38];[.L38];[.O38])" office:value-type="time" office:time-value="PT00H00M00S" calcext:value-type="time" table:number-columns-spanned="1" table:number-rows-spanned="2">
            <text:p>00:00:00</text:p>
          </table:table-cell>
          <table:table-cell table:style-name="ce257" table:formula="of:=IF([.R35]=0;&quot;Pas d'heures à récupérer&quot;;IF([.R37]&gt;[.R35];&quot;Vous tentez de récupérer trop d'heures...&quot;;TEXT([.R37];&quot;[hh]:mm&quot;)))" office:value-type="string" office:string-value="Pas d'heures à récupérer" calcext:value-type="string" table:number-columns-spanned="1" table:number-rows-spanned="2">
            <text:p>Pas d'heures à récupérer</text:p>
          </table:table-cell>
          <table:table-cell table:number-columns-repeated="45"/>
        </table:table-row>
        <table:table-row table:style-name="ro9">
          <table:covered-table-cell table:style-name="ce17"/>
          <table:covered-table-cell table:style-name="ce31"/>
          <table:covered-table-cell table:style-name="ce38"/>
          <table:table-cell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/>
          <table:covered-table-cell table:style-name="ce401"/>
          <table:covered-table-cell table:style-name="ce90"/>
          <table:covered-table-cell table:style-name="ce258"/>
          <table:table-cell table:number-columns-repeated="45"/>
        </table:table-row>
        <table:table-row table:style-name="ro6">
          <table:table-cell table:style-name="ce66" table:number-columns-repeated="2"/>
          <table:table-cell table:style-name="ce39"/>
          <table:table-cell table:style-name="ce66" table:number-columns-repeated="13"/>
          <table:table-cell table:style-name="ce91"/>
          <table:table-cell table:style-name="ce207"/>
          <table:table-cell table:style-name="ce39"/>
          <table:table-cell table:style-name="ce66" table:number-columns-repeated="45"/>
        </table:table-row>
        <table:table-row table:style-name="ro10">
          <table:table-cell table:style-name="ce138" table:formula="of:=[$'Période 1'.A40]" office:value-type="string" office:string-value="Solde à récupérer* : voir le Décret n° 2014-942 du 20 août 2014 relatif aux obligations de service des personnels enseignants du premier degré :" calcext:value-type="string" table:number-columns-spanned="15" table:number-rows-spanned="1">
            <text:p>Solde à récupérer* : voir le Décret n° 2014-942 du 20 août 2014 relatif aux obligations de service des personnels enseignants du premier degré :</text:p>
          </table:table-cell>
          <table:covered-table-cell/>
          <table:covered-table-cell table:style-name="Default"/>
          <table:covered-table-cell table:number-columns-repeated="12" table:style-name="ce44"/>
          <table:table-cell/>
          <table:table-cell table:style-name="ce401" table:formula="of:=[$'Période 1'.Q40]" office:value-type="string" office:string-value="Reste à &#10;récupérer sur l'année" calcext:value-type="string" table:number-columns-spanned="1" table:number-rows-spanned="2">
            <text:p>Reste à </text:p>
            <text:p>récupérer sur l'année</text:p>
          </table:table-cell>
          <table:table-cell table:style-name="ce211" table:formula="of:=[.R35]-[.R37]" office:value-type="time" office:time-value="PT00H00M00S" calcext:value-type="time">
            <text:p>00:00</text:p>
          </table:table-cell>
          <table:table-cell table:style-name="ce259" table:formula="of:=IF([.R40]&gt;=0;[.R35]-[.R37];&quot;Erreur de récupération&quot;)" office:value-type="time" office:time-value="PT00H00M00S" calcext:value-type="time" table:number-columns-spanned="1" table:number-rows-spanned="2">
            <text:p>00:00</text:p>
          </table:table-cell>
          <table:table-cell table:number-columns-repeated="45"/>
        </table:table-row>
        <table:table-row table:style-name="ro10">
          <table:table-cell table:style-name="ce19" table:formula="of:=HYPERLINK([$'Période 1'.A41];[$'Période 1'.A41])" office:value-type="string" office:string-value="https://www.legifrance.gouv.fr/loda/id/JORFTEXT000029390985/" calcext:value-type="string" table:number-columns-spanned="15" table:number-rows-spanned="1">
            <text:p>https://www.legifrance.gouv.fr/loda/id/JORFTEXT000029390985/</text:p>
          </table:table-cell>
          <table:covered-table-cell/>
          <table:covered-table-cell table:style-name="Default"/>
          <table:covered-table-cell table:number-columns-repeated="12" table:style-name="ce45"/>
          <table:table-cell table:style-name="ce66"/>
          <table:covered-table-cell table:style-name="ce66"/>
          <table:table-cell table:style-name="ce207"/>
          <table:covered-table-cell table:style-name="ce66"/>
          <table:table-cell table:style-name="ce66" table:number-columns-repeated="45"/>
        </table:table-row>
        <table:table-row table:style-name="ro11">
          <table:table-cell table:style-name="Default" table:number-columns-repeated="15"/>
          <table:table-cell table:number-columns-repeated="49"/>
        </table:table-row>
        <table:table-row table:style-name="ro5">
          <table:table-cell table:style-name="Default" table:number-columns-repeated="15"/>
          <table:table-cell table:number-columns-repeated="49"/>
        </table:table-row>
        <table:table-row table:style-name="ro5" table:number-rows-repeated="1048532">
          <table:table-cell table:number-columns-repeated="64"/>
        </table:table-row>
        <table:table-row table:style-name="ro12">
          <table:table-cell table:number-columns-repeated="64"/>
        </table:table-row>
        <table:named-expressions>
          <table:named-range table:name="Excel_BuiltIn_Print_Area" table:base-cell-address="$'Période 1'.$A$1" table:cell-range-address="$'Période 4'.$A$1:.$S$43" table:range-usable-as="print-range"/>
        </table:named-expressions>
        <calcext:conditional-formats>
          <calcext:conditional-format calcext:target-range-address="'Période 4'.S40:'Période 4'.S40">
            <calcext:condition calcext:apply-style-name="Heures+" calcext:value="formula-is(IF([.R40]&lt;&gt;0))" calcext:base-cell-address="'Période 4'.S40"/>
            <calcext:condition calcext:apply-style-name="Heures OK" calcext:value="formula-is(IF([.R40]=0))" calcext:base-cell-address="'Période 4'.S40"/>
          </calcext:conditional-format>
          <calcext:conditional-format calcext:target-range-address="'Période 4'.S33:'Période 4'.S33">
            <calcext:condition calcext:apply-style-name="Heures+" calcext:value="formula-is(IF([.R33]&gt;0))" calcext:base-cell-address="'Période 4'.S33"/>
            <calcext:condition calcext:apply-style-name="Heures OK" calcext:value="formula-is(IF([.R33]&lt;=0))" calcext:base-cell-address="'Période 4'.S33"/>
          </calcext:conditional-format>
          <calcext:conditional-format calcext:target-range-address="'Période 4'.S37:'Période 4'.S38">
            <calcext:condition calcext:apply-style-name="Heures+" calcext:value="formula-is(IF([.R37]&gt;[.R35]))" calcext:base-cell-address="'Période 4'.S37"/>
            <calcext:condition calcext:apply-style-name="Heures OK" calcext:value="formula-is(IF([.R37]&lt;=[.R35]))" calcext:base-cell-address="'Période 4'.S37"/>
          </calcext:conditional-format>
          <calcext:conditional-format calcext:target-range-address="'Période 4'.S35:'Période 4'.S35">
            <calcext:condition calcext:apply-style-name="Heures+" calcext:value="formula-is(IF([.R35]&gt;0))" calcext:base-cell-address="'Période 4'.S35"/>
            <calcext:condition calcext:apply-style-name="Heures+" calcext:value="=&quot;Erreur de récupération&quot;" calcext:base-cell-address="'Période 4'.S35"/>
            <calcext:condition calcext:apply-style-name="Heures OK" calcext:value="formula-is(IF([.R35]&lt;=0))" calcext:base-cell-address="'Période 4'.S35"/>
          </calcext:conditional-format>
          <calcext:conditional-format calcext:target-range-address="'Période 4'.S8:'Période 4'.S30">
            <calcext:condition calcext:apply-style-name="Heures+" calcext:value="formula-is(IF(AND(ISNUMBER([.R9]);[.R9]&gt;0)))" calcext:base-cell-address="'Période 4'.S8"/>
            <calcext:condition calcext:apply-style-name="Heures OK" calcext:value="formula-is(IF(OR(AND([.Q8]=0;[.R9]&lt;=0);AND(COUNT([.A8];[.D8];[.G8];[.J8];[.M8])&gt;0;[.Q8]&gt;0;[.T8]=0))))" calcext:base-cell-address="'Période 4'.S8"/>
            <calcext:condition calcext:apply-style-name="Semaine incomplète" calcext:value="formula-is(IF(AND(COUNT([.A8];[.D8];[.G8];[.J8];[.M8])&lt;5;[.Q8]&gt;0;[.R9]=0)))" calcext:base-cell-address="'Période 4'.S8"/>
          </calcext:conditional-format>
          <calcext:conditional-format calcext:target-range-address="'Période 4'.B8:'Période 4'.B8 'Période 4'.E8:'Période 4'.E8 'Période 4'.H8:'Période 4'.H8 'Période 4'.K8:'Période 4'.K8 'Période 4'.N8:'Période 4'.N8 'Période 4'.B10:'Période 4'.B10 'Période 4'.E10:'Période 4'.E10 'Période 4'.H10:'Période 4'.H10 'Période 4'.K10:'Période 4'.K10 'Période 4'.N10:'Période 4'.N10 'Période 4'.B12:'Période 4'.B12 'Période 4'.E12:'Période 4'.E12 'Période 4'.H12:'Période 4'.H12 'Période 4'.K12:'Période 4'.K12 'Période 4'.N12:'Période 4'.N12 'Période 4'.B14:'Période 4'.B14 'Période 4'.E14:'Période 4'.E14 'Période 4'.H14:'Période 4'.H14 'Période 4'.K14:'Période 4'.K14 'Période 4'.N14:'Période 4'.N14 'Période 4'.B16:'Période 4'.B16 'Période 4'.E16:'Période 4'.E16 'Période 4'.H16:'Période 4'.H16 'Période 4'.K16:'Période 4'.K16 'Période 4'.N16:'Période 4'.N16 'Période 4'.B18:'Période 4'.B18 'Période 4'.E18:'Période 4'.E18 'Période 4'.H18:'Période 4'.H18 'Période 4'.K18:'Période 4'.K18 'Période 4'.N18:'Période 4'.N18 'Période 4'.B20:'Période 4'.B20 'Période 4'.E20:'Période 4'.E20 'Période 4'.H20:'Période 4'.H20 'Période 4'.K20:'Période 4'.K20 'Période 4'.N20:'Période 4'.N20 'Période 4'.B22:'Période 4'.B22 'Période 4'.E22:'Période 4'.E22 'Période 4'.H22:'Période 4'.H22 'Période 4'.K22:'Période 4'.K22 'Période 4'.N22:'Période 4'.N22 'Période 4'.B24:'Période 4'.B24 'Période 4'.E24:'Période 4'.E24 'Période 4'.H24:'Période 4'.H24 'Période 4'.K24:'Période 4'.K24 'Période 4'.N24:'Période 4'.N24 'Période 4'.B26:'Période 4'.B26 'Période 4'.E26:'Période 4'.E26 'Période 4'.H26:'Période 4'.H26 'Période 4'.K26:'Période 4'.K26 'Période 4'.N26:'Période 4'.N26 'Période 4'.B28:'Période 4'.B28 'Période 4'.E28:'Période 4'.E28 'Période 4'.H28:'Période 4'.H28 'Période 4'.K28:'Période 4'.K28 'Période 4'.N28:'Période 4'.N28 'Période 4'.B30:'Période 4'.B30 'Période 4'.E30:'Période 4'.E30 'Période 4'.H30:'Période 4'.H30 'Période 4'.K30:'Période 4'.K30 'Période 4'.N30:'Période 4'.N30">
            <calcext:condition calcext:apply-style-name="Grisé" calcext:value="formula-is(IF(AND(ISNUMBER([.A8]);[.B8]=&quot;école&quot;)))" calcext:base-cell-address="'Période 4'.B8"/>
            <calcext:condition calcext:apply-style-name="Férié-Jour" calcext:value="formula-is(IF(AND(ISNUMBER([.A8]);[.B8]=[$Gestion.$AG$34])))" calcext:base-cell-address="'Période 4'.B8"/>
            <calcext:condition calcext:apply-style-name="Police 8" calcext:value="formula-is(IF(AND(ISNUMBER([.A8]);[.B8]&lt;&gt;&quot;école&quot;)))" calcext:base-cell-address="'Période 4'.B8"/>
            <calcext:condition calcext:apply-style-name="Invisible" calcext:value="formula-is(IF(COUNT([.A8])=0))" calcext:base-cell-address="'Période 4'.B8"/>
          </calcext:conditional-format>
          <calcext:conditional-format calcext:target-range-address="'Période 4'.B9:'Période 4'.B9 'Période 4'.E9:'Période 4'.E9 'Période 4'.H9:'Période 4'.H9 'Période 4'.K9:'Période 4'.K9 'Période 4'.N9:'Période 4'.N9 'Période 4'.B11:'Période 4'.B11 'Période 4'.E11:'Période 4'.E11 'Période 4'.H11:'Période 4'.H11 'Période 4'.K11:'Période 4'.K11 'Période 4'.N11:'Période 4'.N11 'Période 4'.B13:'Période 4'.B13 'Période 4'.E13:'Période 4'.E13 'Période 4'.H13:'Période 4'.H13 'Période 4'.K13:'Période 4'.K13 'Période 4'.N13:'Période 4'.N13 'Période 4'.B15:'Période 4'.B15 'Période 4'.E15:'Période 4'.E15 'Période 4'.H15:'Période 4'.H15 'Période 4'.K15:'Période 4'.K15 'Période 4'.N15:'Période 4'.N15 'Période 4'.B17:'Période 4'.B17 'Période 4'.E17:'Période 4'.E17 'Période 4'.H17:'Période 4'.H17 'Période 4'.K17:'Période 4'.K17 'Période 4'.N17:'Période 4'.N17 'Période 4'.B19:'Période 4'.B19 'Période 4'.E19:'Période 4'.E19 'Période 4'.H19:'Période 4'.H19 'Période 4'.K19:'Période 4'.K19 'Période 4'.N19:'Période 4'.N19 'Période 4'.B21:'Période 4'.B21 'Période 4'.E21:'Période 4'.E21 'Période 4'.H21:'Période 4'.H21 'Période 4'.K21:'Période 4'.K21 'Période 4'.N21:'Période 4'.N21 'Période 4'.B23:'Période 4'.B23 'Période 4'.E23:'Période 4'.E23 'Période 4'.H23:'Période 4'.H23 'Période 4'.K23:'Période 4'.K23 'Période 4'.N23:'Période 4'.N23 'Période 4'.B25:'Période 4'.B25 'Période 4'.E25:'Période 4'.E25 'Période 4'.H25:'Période 4'.H25 'Période 4'.K25:'Période 4'.K25 'Période 4'.N25:'Période 4'.N25 'Période 4'.B27:'Période 4'.B27 'Période 4'.E27:'Période 4'.E27 'Période 4'.H27:'Période 4'.H27 'Période 4'.K27:'Période 4'.K27 'Période 4'.N27:'Période 4'.N27 'Période 4'.B29:'Période 4'.B29 'Période 4'.E29:'Période 4'.E29 'Période 4'.H29:'Période 4'.H29 'Période 4'.K29:'Période 4'.K29 'Période 4'.N29:'Période 4'.N29 'Période 4'.B31:'Période 4'.B31 'Période 4'.E31:'Période 4'.E31 'Période 4'.H31:'Période 4'.H31 'Période 4'.K31:'Période 4'.K31 'Période 4'.N31:'Période 4'.N31">
            <calcext:condition calcext:apply-style-name="Férié-Horaires" calcext:value="formula-is(IF([.A8]=EASTERSUNDAY(YEAR([.A8]))+1))" calcext:base-cell-address="'Période 4'.B9"/>
          </calcext:conditional-format>
          <calcext:conditional-format calcext:target-range-address="'Période 4'.B9:'Période 4'.B9 'Période 4'.E9:'Période 4'.E9 'Période 4'.H9:'Période 4'.H9 'Période 4'.K9:'Période 4'.K9 'Période 4'.N9:'Période 4'.N9 'Période 4'.B11:'Période 4'.B11 'Période 4'.E11:'Période 4'.E11 'Période 4'.H11:'Période 4'.H11 'Période 4'.K11:'Période 4'.K11 'Période 4'.N11:'Période 4'.N11 'Période 4'.B13:'Période 4'.B13 'Période 4'.E13:'Période 4'.E13 'Période 4'.H13:'Période 4'.H13 'Période 4'.K13:'Période 4'.K13 'Période 4'.N13:'Période 4'.N13 'Période 4'.B15:'Période 4'.B15 'Période 4'.E15:'Période 4'.E15 'Période 4'.H15:'Période 4'.H15 'Période 4'.K15:'Période 4'.K15 'Période 4'.N15:'Période 4'.N15 'Période 4'.B17:'Période 4'.B17 'Période 4'.E17:'Période 4'.E17 'Période 4'.H17:'Période 4'.H17 'Période 4'.K17:'Période 4'.K17 'Période 4'.N17:'Période 4'.N17 'Période 4'.B19:'Période 4'.B19 'Période 4'.E19:'Période 4'.E19 'Période 4'.H19:'Période 4'.H19 'Période 4'.K19:'Période 4'.K19 'Période 4'.N19:'Période 4'.N19 'Période 4'.B21:'Période 4'.B21 'Période 4'.E21:'Période 4'.E21 'Période 4'.H21:'Période 4'.H21 'Période 4'.K21:'Période 4'.K21 'Période 4'.N21:'Période 4'.N21 'Période 4'.B23:'Période 4'.B23 'Période 4'.E23:'Période 4'.E23 'Période 4'.H23:'Période 4'.H23 'Période 4'.K23:'Période 4'.K23 'Période 4'.N23:'Période 4'.N23 'Période 4'.B25:'Période 4'.B25 'Période 4'.E25:'Période 4'.E25 'Période 4'.H25:'Période 4'.H25 'Période 4'.K25:'Période 4'.K25 'Période 4'.N25:'Période 4'.N25 'Période 4'.B27:'Période 4'.B27 'Période 4'.E27:'Période 4'.E27 'Période 4'.H27:'Période 4'.H27 'Période 4'.K27:'Période 4'.K27 'Période 4'.N27:'Période 4'.N27 'Période 4'.B29:'Période 4'.B29 'Période 4'.E29:'Période 4'.E29 'Période 4'.H29:'Période 4'.H29 'Période 4'.K29:'Période 4'.K29 'Période 4'.N29:'Période 4'.N29 'Période 4'.B31:'Période 4'.B31 'Période 4'.E31:'Période 4'.E31 'Période 4'.H31:'Période 4'.H31 'Période 4'.K31:'Période 4'.K31 'Période 4'.N31:'Période 4'.N31">
            <calcext:condition calcext:apply-style-name="Invisible" calcext:value="formula-is(IF(COUNT([.A8])=0))" calcext:base-cell-address="'Période 4'.B9"/>
            <calcext:condition calcext:apply-style-name="Saisie Heures" calcext:value="formula-is(IF(COUNT([.A8])&gt;0))" calcext:base-cell-address="'Période 4'.B9"/>
          </calcext:conditional-format>
          <calcext:conditional-format calcext:target-range-address="'Période 4'.A8:'Période 4'.A30 'Période 4'.D8:'Période 4'.D30 'Période 4'.G8:'Période 4'.G30 'Période 4'.J8:'Période 4'.J30 'Période 4'.M8:'Période 4'.M30 'Période 4'.Q8:'Période 4'.Q31">
            <calcext:condition calcext:apply-style-name="Encadré" calcext:value="&gt;=0" calcext:base-cell-address="'Période 4'.A8"/>
          </calcext:conditional-format>
          <calcext:conditional-format calcext:target-range-address="'Période 4'.A18:'Période 4'.A18 'Période 4'.S31:'Période 4'.S31">
            <calcext:condition calcext:apply-style-name="Invisible" calcext:value="formula-is(IF([.$M1]+3&gt;[.$K$6]))" calcext:base-cell-address="'Période 4'.A18"/>
          </calcext:conditional-format>
          <calcext:conditional-format calcext:target-range-address="'Période 4'.U2:'Période 4'.U2">
            <calcext:condition calcext:apply-style-name="Semaine incomplète" calcext:value="formula-is(IF(SUM([.T8:.T30])&gt;0))" calcext:base-cell-address="'Période 4'.U2"/>
          </calcext:conditional-format>
        </calcext:conditional-formats>
      </table:table>
      <table:table table:name="Période 5" table:style-name="ta5" table:protected="true" table:protection-key="zVpiMPYfaGG2aPhmmsXyMRMu4Pk=" table:protection-key-digest-algorithm="http://www.w3.org/2000/09/xmldsig#sha1" table:print-ranges="'Période 5'.A1:'Période 5'.S43">
        <loext:table-protection loext:select-unprotected-cells="true"/>
        <office:forms form:automatic-focus="false" form:apply-design-mode="false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1" table:default-cell-style-name="ce129"/>
        <table:table-column table:style-name="co2" table:number-columns-repeated="2" table:default-cell-style-name="ce129"/>
        <table:table-column table:style-name="co3" table:default-cell-style-name="ce273"/>
        <table:table-column table:style-name="co4" table:default-cell-style-name="ce129"/>
        <table:table-column table:style-name="co10" table:visibility="collapse" table:default-cell-style-name="ce129"/>
        <table:table-column table:style-name="co6" table:default-cell-style-name="ce129"/>
        <table:table-column table:style-name="co11" table:default-cell-style-name="Default"/>
        <table:table-column table:style-name="co8" table:number-columns-repeated="44" table:default-cell-style-name="Default"/>
        <table:table-row table:style-name="ro1">
          <table:table-cell table:style-name="ce440" office:value-type="string" calcext:value-type="string" table:number-columns-spanned="3" table:number-rows-spanned="1">
            <text:p>Nom :</text:p>
          </table:table-cell>
          <table:covered-table-cell table:number-columns-repeated="2" table:style-name="ce440"/>
          <table:table-cell table:style-name="ce460" table:formula="of:=IF(ISBLANK([$'Période 1'.D1:$'Période 1'.K1]);&quot;&quot;;[$'Période 1'.D1:$'Période 1'.K1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2" table:formula="of:=[$Gestion.AC2]" office:value-type="string" office:string-value="FSU-SNUipp 47" calcext:value-type="string" table:number-columns-spanned="3" table:number-rows-spanned="1">
            <text:p>FSU-SNUipp 47</text:p>
          </table:table-cell>
          <table:covered-table-cell table:style-name="Default"/>
          <table:covered-table-cell/>
          <table:table-cell>
            <draw:frame draw:z-index="0" draw:name="Image 1" draw:style-name="gr1" draw:text-style-name="P1" svg:width="4.71cm" svg:height="2.5cm" svg:x="0.325cm" svg:y="0cm">
              <draw:image xlink:href="Pictures/10000001000000BC000000644B09442A.png" xlink:type="simple" xlink:show="embed" xlink:actuate="onLoad" draw:mime-type="image/png">
                <text:p/>
              </draw:image>
            </draw:frame>
          </table:table-cell>
          <table:table-cell table:style-name="ce15" table:number-columns-repeated="2"/>
          <table:table-cell table:number-columns-repeated="2"/>
          <table:table-cell table:style-name="ce437" table:formula="of:=[Gestion.B15]" office:value-type="string" office:string-value="vaqué" calcext:value-type="string">
            <text:p>vaqué</text:p>
          </table:table-cell>
          <table:table-cell table:number-columns-repeated="43"/>
        </table:table-row>
        <table:table-row table:style-name="ro1">
          <table:table-cell table:style-name="ce440" office:value-type="string" calcext:value-type="string" table:number-columns-spanned="3" table:number-rows-spanned="1">
            <text:p>Prénom :</text:p>
          </table:table-cell>
          <table:covered-table-cell table:number-columns-repeated="2" table:style-name="ce440"/>
          <table:table-cell table:style-name="ce460" table:formula="of:=IF(ISBLANK([$'Période 1'.D2:$'Période 1'.K2]);&quot;&quot;;[$'Période 1'.D2:$'Période 1'.K2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3" table:formula="of:=HYPERLINK(&quot;mailto:&quot;&amp;[$Gestion.AC3];[$Gestion.AC3])" office:value-type="string" office:string-value="snu47@snuipp.fr" calcext:value-type="string" table:number-columns-spanned="3" table:number-rows-spanned="1">
            <text:p>snu47@snuipp.fr</text:p>
          </table:table-cell>
          <table:covered-table-cell table:style-name="Default"/>
          <table:covered-table-cell/>
          <table:table-cell/>
          <table:table-cell table:style-name="ce156" table:number-columns-repeated="2"/>
          <table:table-cell table:number-columns-repeated="2"/>
          <table:table-cell table:style-name="ce628" table:formula="of:=IF(SUM([.T8:.T32])&gt;0;[Gestion.A40];&quot;&quot;)" table:number-columns-spanned="3" table:number-rows-spanned="5">
            <text:p/>
          </table:table-cell>
          <table:covered-table-cell table:number-columns-repeated="2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École de rattachement :</text:p>
          </table:table-cell>
          <table:covered-table-cell table:number-columns-repeated="2" table:style-name="ce440"/>
          <table:table-cell table:style-name="ce460" table:formula="of:=IF(ISBLANK([$'Période 1'.D3:$'Période 1'.K3]);&quot;&quot;;[$'Période 1'.D3:$'Période 1'.K3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[$Gestion.AC4]" office:value-type="float" office:value="553680192" calcext:value-type="float" table:number-columns-spanned="3" table:number-rows-spanned="1">
            <text:p>05 53 68 01 92</text:p>
          </table:table-cell>
          <table:covered-table-cell table:style-name="Default"/>
          <table:covered-table-cell/>
          <table:table-cell table:number-columns-repeated="5"/>
          <table:covered-table-cell table:number-columns-repeated="3"/>
          <table:table-cell table:number-columns-repeated="41"/>
        </table:table-row>
        <table:table-row table:style-name="ro1">
          <table:table-cell table:style-name="ce440" office:value-type="string" calcext:value-type="string" table:number-columns-spanned="3" table:number-rows-spanned="1">
            <text:p>Circonscription : </text:p>
          </table:table-cell>
          <table:covered-table-cell table:number-columns-repeated="2" table:style-name="ce440"/>
          <table:table-cell table:style-name="ce460" table:formula="of:=IF(ISBLANK([$'Période 1'.D4:$'Période 1'.K4]);&quot;&quot;;[$'Période 1'.D4:$'Période 1'.K4])" table:number-columns-spanned="8" table:number-rows-spanned="1">
            <text:p/>
          </table:table-cell>
          <table:covered-table-cell table:number-columns-repeated="7" table:style-name="ce460"/>
          <table:table-cell/>
          <table:table-cell table:style-name="ce64" table:formula="of:=IF(ISBLANK([$Gestion.AC5]);&quot;&quot;;[$Gestion.AC5])" office:value-type="float" office:value="681647750" calcext:value-type="float" table:number-columns-spanned="3" table:number-rows-spanned="1">
            <text:p>06 81 64 77 50</text:p>
          </table:table-cell>
          <table:covered-table-cell table:style-name="Default"/>
          <table:covered-table-cell/>
          <table:table-cell table:number-columns-repeated="5"/>
          <table:covered-table-cell table:style-name="ce226"/>
          <table:covered-table-cell table:number-columns-repeated="2"/>
          <table:table-cell table:number-columns-repeated="41"/>
        </table:table-row>
        <table:table-row table:style-name="ro2">
          <table:table-cell table:style-name="ce452" table:formula="of:=['Période 2'.A5]" office:value-type="string" office:string-value="Les choix de l'année scolaire, de la zone académique et de la quotité travaillée se font dans l'onglet Période 1" calcext:value-type="string">
            <text:p>Les choix de l'année scolaire, de la zone académique et de la quotité travaillée se font dans l'onglet Période 1</text:p>
          </table:table-cell>
          <table:table-cell table:style-name="ce39" table:number-columns-repeated="2"/>
          <table:table-cell table:style-name="ce41" table:number-columns-repeated="8"/>
          <table:table-cell table:style-name="ce197" table:formula="of:=['Période 2'.L5]" office:value-type="string" office:string-value="Quotité travaillée :" calcext:value-type="string">
            <text:p>Quotité travaillée :</text:p>
          </table:table-cell>
          <table:table-cell table:style-name="ce15" table:formula="of:=['Période 2'.M5]" office:value-type="string" office:string-value="100 %. Soit : " calcext:value-type="string">
            <text:p>100 %. Soit : </text:p>
          </table:table-cell>
          <table:table-cell table:style-name="ce66"/>
          <table:table-cell table:style-name="ce480" table:formula="of:=['Période 2'.O5]" office:value-type="time" office:time-value="PT24H00M00S" calcext:value-type="time">
            <text:p>24 h 00</text:p>
          </table:table-cell>
          <table:table-cell table:style-name="ce274"/>
          <table:table-cell table:style-name="ce66"/>
          <table:table-cell table:style-name="ce164"/>
          <table:table-cell table:style-name="ce66" table:number-columns-repeated="2"/>
          <table:covered-table-cell table:number-columns-repeated="3" table:style-name="ce66"/>
          <table:table-cell table:style-name="ce66" table:number-columns-repeated="41"/>
        </table:table-row>
        <table:table-row table:style-name="ro3">
          <table:table-cell table:style-name="ce130" table:formula="of:=['Période 1'.A6]" office:value-type="string" office:string-value="2026-2027" calcext:value-type="string" table:number-columns-spanned="3" table:number-rows-spanned="1">
            <text:p>2026-2027</text:p>
          </table:table-cell>
          <table:covered-table-cell table:number-columns-repeated="2" table:style-name="ce195"/>
          <table:table-cell table:style-name="ce195" table:formula="of:=['Période 1'.D6]" office:value-type="string" office:string-value="Zone A" calcext:value-type="string" table:number-columns-spanned="3" table:number-rows-spanned="1">
            <text:p>Zone A</text:p>
          </table:table-cell>
          <table:covered-table-cell table:number-columns-repeated="2" table:style-name="Default"/>
          <table:table-cell table:style-name="ce369" table:formula="of:=['Période 1'.G6]" office:value-type="string" office:string-value="du " calcext:value-type="string">
            <text:p>du </text:p>
          </table:table-cell>
          <table:table-cell table:style-name="ce372" table:formula="of:=[Gestion.B14]" office:value-type="date" office:date-value="2027-04-26" calcext:value-type="date" table:number-columns-spanned="2" table:number-rows-spanned="1">
            <text:p>lundi 26 avril</text:p>
          </table:table-cell>
          <table:covered-table-cell table:style-name="ce374"/>
          <table:table-cell table:style-name="ce375" table:formula="of:=['Période 1'.J6]" office:value-type="string" office:string-value="au " calcext:value-type="string">
            <text:p>au </text:p>
          </table:table-cell>
          <table:table-cell table:style-name="ce372" table:formula="of:=IF(WEEKDAY([Gestion.B16])=7;[Gestion.B16]-1;[Gestion.B16])" office:value-type="date" office:date-value="2027-07-02" calcext:value-type="date" table:number-columns-spanned="2" table:number-rows-spanned="1">
            <text:p>vendredi 2 juillet</text:p>
          </table:table-cell>
          <table:covered-table-cell table:style-name="ce374"/>
          <table:table-cell table:style-name="ce477" table:formula="of:=IF(MOD((DAYS([.S6];[.Q6]));7)&gt;3;ORG.OPENOFFICE.WEEKS([.Q6];[.S6];0)+1&amp;&quot; semaines&quot;;INT(DAYS([.S6];[.Q6])/7)&amp;&quot; semaines&quot;&amp;IF(DAYS([.S6];[.Q6])/7&gt;INT(DAYS([.S6];[.Q6])/7);&quot; et &quot;&amp;ROUND((DAYS([.S6];[.Q6])/7-INT(DAYS([.S6];[.Q6])/7))*7;1)&amp;IF(ROUND((DAYS([.S6];[.Q6])/7-INT(DAYS([.S6];[.Q6])/7))*7;1)=1;&quot; jour&quot;;&quot; jours&quot;);&quot;&quot;))" office:value-type="string" office:string-value="10 semaines" calcext:value-type="string" table:number-columns-spanned="3" table:number-rows-spanned="1">
            <text:p>10 semaines</text:p>
          </table:table-cell>
          <table:covered-table-cell table:style-name="ce385"/>
          <table:covered-table-cell table:style-name="ce387"/>
          <table:table-cell table:style-name="ce152"/>
          <table:table-cell table:style-name="ce610" table:formula="of:=IF(WEEKDAY([.H6];2)=2;[.H6]-1;[.H6])" office:value-type="date" office:date-value="2027-04-26" calcext:value-type="date">
            <text:p>26/04/27</text:p>
          </table:table-cell>
          <table:table-cell table:style-name="ce616" table:formula="of:=['Période 1'.R6]" office:value-type="time" office:time-value="PT24H00M00S" calcext:value-type="time">
            <text:p>24:00:00</text:p>
          </table:table-cell>
          <table:table-cell table:style-name="ce610" table:formula="of:=IF(WEEKDAY([.K6];2)&lt;5;[.K6]+1;[.K6])" office:value-type="date" office:date-value="2027-07-02" calcext:value-type="date">
            <text:p>02/07/27</text:p>
          </table:table-cell>
          <table:table-cell/>
          <table:covered-table-cell table:number-columns-repeated="3"/>
          <table:table-cell table:number-columns-repeated="41"/>
        </table:table-row>
        <table:table-row table:style-name="ro4">
          <table:table-cell table:style-name="ce14" office:value-type="string" calcext:value-type="string" table:number-columns-spanned="3" table:number-rows-spanned="1">
            <text:p>lun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ar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mercre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jeudi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vendredi</text:p>
          </table:table-cell>
          <table:covered-table-cell table:number-columns-repeated="2" table:style-name="ce14"/>
          <table:table-cell table:style-name="ce275"/>
          <table:table-cell table:style-name="ce83" office:value-type="string" calcext:value-type="string">
            <text:p>Service </text:p>
            <text:p>effectué</text:p>
            <text:p>dans la </text:p>
            <text:p>semaine</text:p>
          </table:table-cell>
          <table:table-cell table:style-name="ce283"/>
          <table:table-cell table:style-name="ce83" office:value-type="string" calcext:value-type="string">
            <text:p>Solde</text:p>
            <text:p>de la</text:p>
            <text:p>semaine</text:p>
          </table:table-cell>
          <table:table-cell table:style-name="ce15"/>
          <table:table-cell table:style-name="ce437" table:formula="of:=IF((COM.MICROSOFT.NETWORKDAYS.INTL([.H6];[.K6]; )/5-INT(COM.MICROSOFT.NETWORKDAYS.INTL([.H6];[.K6]; )/5))/0.2=1;&quot;jour&quot;;&quot;jours&quot;)" office:value-type="string" office:string-value="jours" calcext:value-type="string">
            <text:p>jours</text:p>
          </table:table-cell>
          <table:table-cell table:style-name="ce15" table:number-columns-repeated="43"/>
        </table:table-row>
        <table:table-row table:style-name="ro5">
          <table:table-cell table:style-name="ce590" table:formula="of:=IF(WEEKDAY([Gestion.B14])=2;[Gestion.B14];IF(ISNUMBER(VLOOKUP(([$Gestion.B14])-1;[$Gestion.B25:.B38];1));[$Gestion.B14]-1;))" office:value-type="date" office:date-value="2027-04-26" calcext:value-type="date" table:number-columns-spanned="1" table:number-rows-spanned="2">
            <text:p>26/04</text:p>
          </table:table-cell>
          <table:table-cell table:style-name="ce595" table:formula="of:=IF(ISERROR(VLOOKUP([.A8];[$Gestion.$AF$25:$Gestion.$AG$38];2;0));&quot;école&quot;;VLOOKUP([.A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AND(COUNT([.A8])=0;WEEKDAY([Gestion.$B14])&lt;&gt;3);&quot;&quot;;IF(WEEKDAY([Gestion.$B14])=3;[Gestion.$B14];[.A8]+1))" office:value-type="date" office:date-value="2027-04-27" calcext:value-type="date" table:number-columns-spanned="1" table:number-rows-spanned="2">
            <text:p>27/04</text:p>
          </table:table-cell>
          <table:table-cell table:style-name="ce595" table:formula="of:=IF(ISERROR(VLOOKUP([.D8];[$Gestion.$AF$25:$Gestion.$AG$38];2;0));&quot;école&quot;;VLOOKUP([.D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AND(COUNT([.D8])=0;WEEKDAY([Gestion.$B14])&lt;&gt;4);&quot;&quot;;IF(WEEKDAY([Gestion.$B14])=4;[Gestion.$B14];[.D8]+1))" office:value-type="date" office:date-value="2027-04-28" calcext:value-type="date" table:number-columns-spanned="1" table:number-rows-spanned="2">
            <text:p>28/04</text:p>
          </table:table-cell>
          <table:table-cell table:style-name="ce595" table:formula="of:=IF(ISERROR(VLOOKUP([.G8];[$Gestion.$AF$25:$Gestion.$AG$38];2;0));&quot;école&quot;;VLOOKUP([.G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AND(COUNT([.G8])=0;WEEKDAY([Gestion.$B14])&lt;&gt;5);&quot;&quot;;IF(WEEKDAY([Gestion.$B14])=5;[Gestion.$B14];[.G8]+1))" office:value-type="date" office:date-value="2027-04-29" calcext:value-type="date" table:number-columns-spanned="1" table:number-rows-spanned="2">
            <text:p>29/04</text:p>
          </table:table-cell>
          <table:table-cell table:style-name="ce595" table:formula="of:=IF(ISERROR(VLOOKUP([.J8];[$Gestion.$AF$25:$Gestion.$AG$38];2;0));&quot;école&quot;;VLOOKUP([.J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AND(COUNT([.J8])=0;WEEKDAY([Gestion.$B14])&lt;&gt;6);&quot;&quot;;IF(WEEKDAY([Gestion.$B14])=6;[Gestion.$B14];[.J8]+1))" office:value-type="date" office:date-value="2027-04-30" calcext:value-type="date" table:number-columns-spanned="1" table:number-rows-spanned="2">
            <text:p>30/04</text:p>
          </table:table-cell>
          <table:table-cell table:style-name="ce595" table:formula="of:=IF(ISERROR(VLOOKUP([.M8];[$Gestion.$AF$25:$Gestion.$AG$38];2;0));&quot;école&quot;;VLOOKUP([.M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32"/>
          <table:table-cell table:style-name="ce278" table:formula="of:=(IF(ISNUMBER([.B9]);[.B9];0)+IF(ISNUMBER([.E9]);[.E9];0)+IF(ISNUMBER([.J9]);[.J9];0)+IF(ISNUMBER([.H9]);[.H9];0)+IF(ISNUMBER([.K9]);[.K9];0)+IF(ISNUMBER([.N9]);[.N9];0))" office:value-type="time" office:time-value="PT00H00M00S" calcext:value-type="time" table:number-columns-spanned="1" table:number-rows-spanned="2">
            <text:p>00:00</text:p>
          </table:table-cell>
          <table:table-cell table:style-name="ce94"/>
          <table:table-cell table:style-name="ce284" table:formula="of:=IF([.R9]=0;0;IF([.R9]&gt;0;&quot;+ &quot;&amp;TEXT([.R9];&quot;[hh]:mm&quot;);&quot;- &quot;&amp;TEXT(ABS([.R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8];[.D8];[.G8];[.J8];[.M8])&lt;5;[.Q8]&gt;0;[.R9]=0);1;0)" office:value-type="float" office:value="0" calcext:value-type="float" table:number-columns-spanned="1" table:number-rows-spanned="2">
            <text:p>0</text:p>
          </table:table-cell>
          <table:table-cell table:style-name="ce127" table:formula="of:=['Période 1'.U8]" office:value-type="string" office:string-value="En cas de : congé maladie, grève, jour férié, journée vaquée…&#10;&#10;Il faut compter :&#10;&#10;- soit le nombre d’heures de l’école de rattachement &#10;&#10;- soit celui de l’école où est effectué le remplacement si celui-ci dure toute la semaine ou bien si le jour en question est encadré par 2 jours de remplacement dans la même école. " calcext:value-type="string" table:number-columns-spanned="3" table:number-rows-spanned="14">
            <text:p>En cas de : congé maladie, grève, jour férié, journée vaquée…</text:p>
            <text:p/>
            <text:p>Il faut compter :</text:p>
            <text:p/>
            <text:p>- soit le nombre d’heures de l’école de rattachement </text:p>
            <text:p/>
            <text:p>- soit celui de l’école où est effectué le remplacement si celui-ci dure toute la semaine ou bien si le jour en question est encadré par 2 jours de remplacement dans la même école. </text:p>
          </table:table-cell>
          <table:covered-table-cell table:number-columns-repeated="2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146" table:content-validation-name="val13"/>
          <table:table-cell table:style-name="ce276"/>
          <table:covered-table-cell table:style-name="ce279"/>
          <table:table-cell table:style-name="ce98" table:formula="of:=IF(AND([.Q8]&gt;0;COUNT([.A8];[.D8];[.G8];[.J8];[.M8])&lt;5);0;IF(AND(ISNUMBER([.Q8]);[.Q8]&gt;0);[.Q8]-[.R$6];0))" office:value-type="time" office:time-value="PT00H00M00S" calcext:value-type="time">
            <text:p>+00:00</text:p>
          </table:table-cell>
          <table:covered-table-cell table:style-name="ce285"/>
          <table:covered-table-cell table:style-name="ce124"/>
          <table:covered-table-cell table:number-columns-repeated="3"/>
          <table:table-cell table:number-columns-repeated="41"/>
        </table:table-row>
        <table:table-row table:style-name="ro5">
          <table:table-cell table:style-name="ce590" table:formula="of:=[.M8]+3" office:value-type="date" office:date-value="2027-05-03" calcext:value-type="date" table:number-columns-spanned="1" table:number-rows-spanned="2">
            <text:p>03/05</text:p>
          </table:table-cell>
          <table:table-cell table:style-name="ce595" table:formula="of:=IF(ISERROR(VLOOKUP([.A10];[$Gestion.$AF$25:$Gestion.$AG$38];2;0));&quot;école&quot;;VLOOKUP([.A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A10]+1" office:value-type="date" office:date-value="2027-05-04" calcext:value-type="date" table:number-columns-spanned="1" table:number-rows-spanned="2">
            <text:p>04/05</text:p>
          </table:table-cell>
          <table:table-cell table:style-name="ce595" table:formula="of:=IF(ISERROR(VLOOKUP([.D10];[$Gestion.$AF$25:$Gestion.$AG$38];2;0));&quot;école&quot;;VLOOKUP([.D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D10]+1" office:value-type="date" office:date-value="2027-05-05" calcext:value-type="date" table:number-columns-spanned="1" table:number-rows-spanned="2">
            <text:p>05/05</text:p>
          </table:table-cell>
          <table:table-cell table:style-name="ce595" table:formula="of:=IF(ISERROR(VLOOKUP([.G10];[$Gestion.$AF$25:$Gestion.$AG$38];2;0));&quot;école&quot;;VLOOKUP([.G1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G10]+1" office:value-type="date" office:date-value="2027-05-06" calcext:value-type="date" table:number-columns-spanned="1" table:number-rows-spanned="2">
            <text:p>06/05</text:p>
          </table:table-cell>
          <table:table-cell table:style-name="ce595" table:formula="of:=IF(ISERROR(VLOOKUP([.J10];[$Gestion.$AF$25:$Gestion.$AG$38];2;0));&quot;école&quot;;VLOOKUP([.J10];[$Gestion.$AF$25:$Gestion.$AG$38];2;0))" office:value-type="string" office:string-value="Ascension" calcext:value-type="string" table:number-columns-spanned="2" table:number-rows-spanned="1">
            <text:p>Ascension</text:p>
          </table:table-cell>
          <table:covered-table-cell table:style-name="ce32"/>
          <table:table-cell table:style-name="ce590" table:formula="of:=[.J10]+1" office:value-type="date" office:date-value="2027-05-07" calcext:value-type="date" table:number-columns-spanned="1" table:number-rows-spanned="2">
            <text:p>07/05</text:p>
          </table:table-cell>
          <table:table-cell table:style-name="ce595" table:formula="of:=IF(ISERROR(VLOOKUP([.M10];[$Gestion.$AF$25:$Gestion.$AG$38];2;0));&quot;école&quot;;VLOOKUP([.M10];[$Gestion.$AF$25:$Gestion.$AG$38];2;0))" office:value-type="string" office:string-value="Ascension (pont)" calcext:value-type="string" table:number-columns-spanned="2" table:number-rows-spanned="1">
            <text:p>Ascension (pont)</text:p>
          </table:table-cell>
          <table:covered-table-cell table:style-name="ce32"/>
          <table:table-cell table:style-name="ce32"/>
          <table:table-cell table:style-name="ce278" table:formula="of:=(IF(ISNUMBER([.B11]);[.B11];0)+IF(ISNUMBER([.E11]);[.E11];0)+IF(ISNUMBER([.J11]);[.J11];0)+IF(ISNUMBER([.H11]);[.H11];0)+IF(ISNUMBER([.K11]);[.K11];0)+IF(ISNUMBER([.N11]);[.N11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84" table:formula="of:=IF([.R11]=0;0;IF([.R11]&gt;0;&quot;+ &quot;&amp;TEXT([.R11];&quot;[hh]:mm&quot;);&quot;- &quot;&amp;TEXT(ABS([.R11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0];[.D10];[.G10];[.J10];[.M10])&lt;5;[.Q10]&gt;0;[.R1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146" table:content-validation-name="val13"/>
          <table:covered-table-cell table:style-name="ce262"/>
          <table:table-cell table:style-name="ce267" table:content-validation-name="val14" table:number-columns-spanned="2" table:number-rows-spanned="1"/>
          <table:covered-table-cell table:style-name="ce146" table:content-validation-name="val15"/>
          <table:table-cell table:style-name="ce276"/>
          <table:covered-table-cell table:style-name="ce279"/>
          <table:table-cell table:style-name="ce97" table:formula="of:=IF([.Q10]&gt;0;[.Q10]-[.R$6];0)" office:value-type="time" office:time-value="PT00H00M00S" calcext:value-type="time">
            <text:p>+00:00</text:p>
          </table:table-cell>
          <table:covered-table-cell table:style-name="ce285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0" table:formula="of:=[.M10]+3" office:value-type="date" office:date-value="2027-05-10" calcext:value-type="date" table:number-columns-spanned="1" table:number-rows-spanned="2">
            <text:p>10/05</text:p>
          </table:table-cell>
          <table:table-cell table:style-name="ce595" table:formula="of:=IF(ISERROR(VLOOKUP([.A12];[$Gestion.$AF$25:$Gestion.$AG$38];2;0));&quot;école&quot;;VLOOKUP([.A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A12]+1" office:value-type="date" office:date-value="2027-05-11" calcext:value-type="date" table:number-columns-spanned="1" table:number-rows-spanned="2">
            <text:p>11/05</text:p>
          </table:table-cell>
          <table:table-cell table:style-name="ce595" table:formula="of:=IF(ISERROR(VLOOKUP([.D12];[$Gestion.$AF$25:$Gestion.$AG$38];2;0));&quot;école&quot;;VLOOKUP([.D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D12]+1" office:value-type="date" office:date-value="2027-05-12" calcext:value-type="date" table:number-columns-spanned="1" table:number-rows-spanned="2">
            <text:p>12/05</text:p>
          </table:table-cell>
          <table:table-cell table:style-name="ce595" table:formula="of:=IF(ISERROR(VLOOKUP([.G12];[$Gestion.$AF$25:$Gestion.$AG$38];2;0));&quot;école&quot;;VLOOKUP([.G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G12]+1" office:value-type="date" office:date-value="2027-05-13" calcext:value-type="date" table:number-columns-spanned="1" table:number-rows-spanned="2">
            <text:p>13/05</text:p>
          </table:table-cell>
          <table:table-cell table:style-name="ce595" table:formula="of:=IF(ISERROR(VLOOKUP([.J12];[$Gestion.$AF$25:$Gestion.$AG$38];2;0));&quot;école&quot;;VLOOKUP([.J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J12]+1" office:value-type="date" office:date-value="2027-05-14" calcext:value-type="date" table:number-columns-spanned="1" table:number-rows-spanned="2">
            <text:p>14/05</text:p>
          </table:table-cell>
          <table:table-cell table:style-name="ce595" table:formula="of:=IF(ISERROR(VLOOKUP([.M12];[$Gestion.$AF$25:$Gestion.$AG$38];2;0));&quot;école&quot;;VLOOKUP([.M1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32"/>
          <table:table-cell table:style-name="ce278" table:formula="of:=(IF(ISNUMBER([.B13]);[.B13];0)+IF(ISNUMBER([.E13]);[.E13];0)+IF(ISNUMBER([.J13]);[.J13];0)+IF(ISNUMBER([.H13]);[.H13];0)+IF(ISNUMBER([.K13]);[.K13];0)+IF(ISNUMBER([.N13]);[.N13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84" table:formula="of:=IF([.R13]=0;0;IF([.R13]&gt;0;&quot;+ &quot;&amp;TEXT([.R13];&quot;[hh]:mm&quot;);&quot;- &quot;&amp;TEXT(ABS([.R13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2];[.D12];[.G12];[.J12];[.M12])&lt;5;[.Q12]&gt;0;[.R13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table-cell table:style-name="ce276"/>
          <table:covered-table-cell table:style-name="ce279"/>
          <table:table-cell table:style-name="ce97" table:formula="of:=IF([.Q12]&gt;0;[.Q12]-[.R$6];0)" office:value-type="time" office:time-value="PT00H00M00S" calcext:value-type="time">
            <text:p>+00:00</text:p>
          </table:table-cell>
          <table:covered-table-cell table:style-name="ce285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0" table:formula="of:=[.M12]+3" office:value-type="date" office:date-value="2027-05-17" calcext:value-type="date" table:number-columns-spanned="1" table:number-rows-spanned="2">
            <text:p>17/05</text:p>
          </table:table-cell>
          <table:table-cell table:style-name="ce595" table:formula="of:=IF(ISERROR(VLOOKUP([.A14];[$Gestion.$AF$25:$Gestion.$AG$38];2;0));&quot;école&quot;;VLOOKUP([.A14];[$Gestion.$AF$25:$Gestion.$AG$38];2;0))" office:value-type="string" office:string-value="Pentecôte (lundi de)" calcext:value-type="string" table:number-columns-spanned="2" table:number-rows-spanned="1">
            <text:p>Pentecôte (lundi de)</text:p>
          </table:table-cell>
          <table:covered-table-cell table:style-name="ce32"/>
          <table:table-cell table:style-name="ce590" table:formula="of:=[.A14]+1" office:value-type="date" office:date-value="2027-05-18" calcext:value-type="date" table:number-columns-spanned="1" table:number-rows-spanned="2">
            <text:p>18/05</text:p>
          </table:table-cell>
          <table:table-cell table:style-name="ce595" table:formula="of:=IF(ISERROR(VLOOKUP([.D14];[$Gestion.$AF$25:$Gestion.$AG$38];2;0));&quot;école&quot;;VLOOKUP([.D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D14]+1" office:value-type="date" office:date-value="2027-05-19" calcext:value-type="date" table:number-columns-spanned="1" table:number-rows-spanned="2">
            <text:p>19/05</text:p>
          </table:table-cell>
          <table:table-cell table:style-name="ce595" table:formula="of:=IF(ISERROR(VLOOKUP([.G14];[$Gestion.$AF$25:$Gestion.$AG$38];2;0));&quot;école&quot;;VLOOKUP([.G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G14]+1" office:value-type="date" office:date-value="2027-05-20" calcext:value-type="date" table:number-columns-spanned="1" table:number-rows-spanned="2">
            <text:p>20/05</text:p>
          </table:table-cell>
          <table:table-cell table:style-name="ce595" table:formula="of:=IF(ISERROR(VLOOKUP([.J14];[$Gestion.$AF$25:$Gestion.$AG$38];2;0));&quot;école&quot;;VLOOKUP([.J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J14]+1" office:value-type="date" office:date-value="2027-05-21" calcext:value-type="date" table:number-columns-spanned="1" table:number-rows-spanned="2">
            <text:p>21/05</text:p>
          </table:table-cell>
          <table:table-cell table:style-name="ce595" table:formula="of:=IF(ISERROR(VLOOKUP([.M14];[$Gestion.$AF$25:$Gestion.$AG$38];2;0));&quot;école&quot;;VLOOKUP([.M1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32"/>
          <table:table-cell table:style-name="ce278" table:formula="of:=(IF(ISNUMBER([.B15]);[.B15];0)+IF(ISNUMBER([.E15]);[.E15];0)+IF(ISNUMBER([.J15]);[.J15];0)+IF(ISNUMBER([.H15]);[.H15];0)+IF(ISNUMBER([.K15]);[.K15];0)+IF(ISNUMBER([.N15]);[.N15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84" table:formula="of:=IF([.R15]=0;0;IF([.R15]&gt;0;&quot;+ &quot;&amp;TEXT([.R15];&quot;[hh]:mm&quot;);&quot;- &quot;&amp;TEXT(ABS([.R15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4];[.D14];[.G14];[.J14];[.M14])&lt;5;[.Q14]&gt;0;[.R15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146" table:content-validation-name="val13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table-cell table:style-name="ce276"/>
          <table:covered-table-cell table:style-name="ce279"/>
          <table:table-cell table:style-name="ce97" table:formula="of:=IF([.Q14]&gt;0;[.Q14]-[.R$6];0)" office:value-type="time" office:time-value="PT00H00M00S" calcext:value-type="time">
            <text:p>+00:00</text:p>
          </table:table-cell>
          <table:covered-table-cell table:style-name="ce285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0" table:formula="of:=[.M14]+3" office:value-type="date" office:date-value="2027-05-24" calcext:value-type="date" table:number-columns-spanned="1" table:number-rows-spanned="2">
            <text:p>24/05</text:p>
          </table:table-cell>
          <table:table-cell table:style-name="ce595" table:formula="of:=IF(ISERROR(VLOOKUP([.A16];[$Gestion.$AF$25:$Gestion.$AG$38];2;0));&quot;école&quot;;VLOOKUP([.A1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A16]+1" office:value-type="date" office:date-value="2027-05-25" calcext:value-type="date" table:number-columns-spanned="1" table:number-rows-spanned="2">
            <text:p>25/05</text:p>
          </table:table-cell>
          <table:table-cell table:style-name="ce595" table:formula="of:=IF(ISERROR(VLOOKUP([.D16];[$Gestion.$AF$25:$Gestion.$AG$38];2;0));&quot;école&quot;;VLOOKUP([.D1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D16]+1" office:value-type="date" office:date-value="2027-05-26" calcext:value-type="date" table:number-columns-spanned="1" table:number-rows-spanned="2">
            <text:p>26/05</text:p>
          </table:table-cell>
          <table:table-cell table:style-name="ce595" table:formula="of:=IF(ISERROR(VLOOKUP([.G16];[$Gestion.$AF$25:$Gestion.$AG$38];2;0));&quot;école&quot;;VLOOKUP([.G1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G16]+1" office:value-type="date" office:date-value="2027-05-27" calcext:value-type="date" table:number-columns-spanned="1" table:number-rows-spanned="2">
            <text:p>27/05</text:p>
          </table:table-cell>
          <table:table-cell table:style-name="ce595" table:formula="of:=IF(ISERROR(VLOOKUP([.J16];[$Gestion.$AF$25:$Gestion.$AG$38];2;0));&quot;école&quot;;VLOOKUP([.J1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[.J16]+1" office:value-type="date" office:date-value="2027-05-28" calcext:value-type="date" table:number-columns-spanned="1" table:number-rows-spanned="2">
            <text:p>28/05</text:p>
          </table:table-cell>
          <table:table-cell table:style-name="ce595" table:formula="of:=IF(ISERROR(VLOOKUP([.M16];[$Gestion.$AF$25:$Gestion.$AG$38];2;0));&quot;école&quot;;VLOOKUP([.M1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32"/>
          <table:table-cell table:style-name="ce278" table:formula="of:=(IF(ISNUMBER([.B17]);[.B17];0)+IF(ISNUMBER([.E17]);[.E17];0)+IF(ISNUMBER([.J17]);[.J17];0)+IF(ISNUMBER([.H17]);[.H17];0)+IF(ISNUMBER([.K17]);[.K17];0)+IF(ISNUMBER([.N17]);[.N17];0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84" table:formula="of:=IF([.R17]=0;0;IF([.R17]&gt;0;&quot;+ &quot;&amp;TEXT([.R17];&quot;[hh]:mm&quot;);&quot;- &quot;&amp;TEXT(ABS([.R17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6];[.D16];[.G16];[.J16];[.M16])&lt;5;[.Q16]&gt;0;[.R17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table-cell table:style-name="ce276"/>
          <table:covered-table-cell table:style-name="ce279"/>
          <table:table-cell table:style-name="ce97" table:formula="of:=IF([.Q16]&gt;0;[.Q16]-[.R$6];0)" office:value-type="time" office:time-value="PT00H00M00S" calcext:value-type="time">
            <text:p>+00:00</text:p>
          </table:table-cell>
          <table:covered-table-cell table:style-name="ce285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2" table:formula="of:=IF(ISNUMBER([.M16]);IF([.M16]+3&gt;[.$K$6];&quot;&quot;;[.M16]+3);&quot;&quot;)" office:value-type="date" office:date-value="2027-05-31" calcext:value-type="date" table:number-columns-spanned="1" table:number-rows-spanned="2">
            <text:p>31/05</text:p>
          </table:table-cell>
          <table:table-cell table:style-name="ce595" table:formula="of:=IF(ISERROR(VLOOKUP([.A18];[$Gestion.$AF$25:$Gestion.$AG$38];2;0));&quot;école&quot;;VLOOKUP([.A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ISNUMBER([.A18]);IF([.A18]+1&lt;=[.$K$6];[.A18]+1;&quot;&quot;);&quot;&quot;)" office:value-type="date" office:date-value="2027-06-01" calcext:value-type="date" table:number-columns-spanned="1" table:number-rows-spanned="2">
            <text:p>01/06</text:p>
          </table:table-cell>
          <table:table-cell table:style-name="ce595" table:formula="of:=IF(ISERROR(VLOOKUP([.D18];[$Gestion.$AF$25:$Gestion.$AG$38];2;0));&quot;école&quot;;VLOOKUP([.D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ISNUMBER([.D18]);IF([.D18]+1&lt;=[.$K$6];[.D18]+1;&quot;&quot;);&quot;&quot;)" office:value-type="date" office:date-value="2027-06-02" calcext:value-type="date" table:number-columns-spanned="1" table:number-rows-spanned="2">
            <text:p>02/06</text:p>
          </table:table-cell>
          <table:table-cell table:style-name="ce595" table:formula="of:=IF(ISERROR(VLOOKUP([.G18];[$Gestion.$AF$25:$Gestion.$AG$38];2;0));&quot;école&quot;;VLOOKUP([.G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ISNUMBER([.G18]);IF([.G18]+1&lt;=[.$K$6];[.G18]+1;&quot;&quot;);&quot;&quot;)" office:value-type="date" office:date-value="2027-06-03" calcext:value-type="date" table:number-columns-spanned="1" table:number-rows-spanned="2">
            <text:p>03/06</text:p>
          </table:table-cell>
          <table:table-cell table:style-name="ce595" table:formula="of:=IF(ISERROR(VLOOKUP([.J18];[$Gestion.$AF$25:$Gestion.$AG$38];2;0));&quot;école&quot;;VLOOKUP([.J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590" table:formula="of:=IF(ISNUMBER([.J18]);IF([.J18]+1&lt;=[.$K$6];[.J18]+1;&quot;&quot;);&quot;&quot;)" office:value-type="date" office:date-value="2027-06-04" calcext:value-type="date" table:number-columns-spanned="1" table:number-rows-spanned="2">
            <text:p>04/06</text:p>
          </table:table-cell>
          <table:table-cell table:style-name="ce595" table:formula="of:=IF(ISERROR(VLOOKUP([.M18];[$Gestion.$AF$25:$Gestion.$AG$38];2;0));&quot;école&quot;;VLOOKUP([.M1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32"/>
          <table:table-cell table:style-name="ce32"/>
          <table:table-cell table:style-name="ce613" table:formula="of:=IF(AND(COUNT([.A18];[.D18];[.G18];[.J18];[.M18])=0;COUNT([.B19];[.E19];[.H19];[.K19];[.N19])=0);&quot;&quot;;IF(COUNT([.B19];[.E19];[.H19];[.K19];[.N19])=0;0;IF(ISNUMBER([.A18]);[.B19];0)+IF(ISNUMBER([.D18]);[.E19];0)+IF(ISNUMBER([.G18]);[.H19];0)+IF(ISNUMBER([.J18]);[.K19];0)+IF(ISNUMBER([.M18]);[.N19];0)))" office:value-type="time" office:time-value="PT00H00M00S" calcext:value-type="time" table:number-columns-spanned="1" table:number-rows-spanned="2">
            <text:p>00:00</text:p>
          </table:table-cell>
          <table:table-cell table:style-name="ce96"/>
          <table:table-cell table:style-name="ce284" table:formula="of:=IF([.R19]=0;0;IF([.R19]&gt;0;&quot;+ &quot;&amp;TEXT([.R19];&quot;[hh]:mm&quot;);&quot;- &quot;&amp;TEXT(ABS([.R19]);&quot;[hh]:mm&quot;))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18];[.D18];[.G18];[.J18];[.M18])&lt;5;[.Q18]&gt;0;[.R19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covered-table-cell table:style-name="ce262"/>
          <table:table-cell table:style-name="ce270" table:content-validation-name="val14" table:number-columns-spanned="2" table:number-rows-spanned="1"/>
          <table:covered-table-cell table:style-name="ce271" table:content-validation-name="val14"/>
          <table:covered-table-cell table:style-name="ce262"/>
          <table:table-cell table:style-name="ce267" table:content-validation-name="val14" table:number-columns-spanned="2" table:number-rows-spanned="1"/>
          <table:covered-table-cell table:style-name="ce280" table:content-validation-name="val14"/>
          <table:table-cell table:style-name="ce276"/>
          <table:covered-table-cell table:style-name="ce614" table:formula="of:=IF(AND(COUNT([.A19];[.D19];[.G19];[.J19];[.M19])=0;COUNT([.B20];[.E20];[.H20];[.K20];[.N20])=0);&quot;&quot;;IF(COUNT([.B20];[.E20];[.H20];[.K20];[.N20])=0;0;IF(ISNUMBER([.A19]);[.B20];0)+IF(ISNUMBER([.D19]);[.E20];0)+IF(ISNUMBER([.G19]);[.H20];0)+IF(ISNUMBER([.J19]);[.K20];0)+IF(ISNUMBER([.M19]);[.N20];0)))">
            <text:p/>
          </table:covered-table-cell>
          <table:table-cell table:style-name="ce98" table:formula="of:=IF(AND(COUNT([.A18];[.D18];[.G18];[.J18];[.M18])=0;COUNT([.B19];[.E19];[.H19];[.K19];[.N19])=0);&quot;&quot;;IF(AND([.Q18]&gt;0;COUNT([.A18];[.D18];[.G18];[.J18];[.M18])&lt;5);0;IF(AND(ISNUMBER([.Q18]);[.Q18]&gt;0);[.Q18]-[.R$6];0)))" office:value-type="time" office:time-value="PT00H00M00S" calcext:value-type="time">
            <text:p>+00:00</text:p>
          </table:table-cell>
          <table:covered-table-cell table:style-name="ce285"/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3" table:formula="of:=IF(ISNUMBER([.M18]);IF([.M18]+3&gt;[.$K$6];&quot;&quot;;[.M18]+3);&quot;&quot;)" office:value-type="date" office:date-value="2027-06-07" calcext:value-type="date" table:number-columns-spanned="1" table:number-rows-spanned="2">
            <text:p>07/06</text:p>
          </table:table-cell>
          <table:table-cell table:style-name="ce597" table:formula="of:=IF(ISERROR(VLOOKUP([.A20];[$Gestion.$AF$25:$Gestion.$AG$38];2;0));&quot;école&quot;;VLOOKUP([.A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20]);IF([.A20]+1&lt;=[.$K$6];[.A20]+1;&quot;&quot;);&quot;&quot;)" office:value-type="date" office:date-value="2027-06-08" calcext:value-type="date" table:number-columns-spanned="1" table:number-rows-spanned="2">
            <text:p>08/06</text:p>
          </table:table-cell>
          <table:table-cell table:style-name="ce597" table:formula="of:=IF(ISERROR(VLOOKUP([.D20];[$Gestion.$AF$25:$Gestion.$AG$38];2;0));&quot;école&quot;;VLOOKUP([.D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20]);IF([.D20]+1&lt;=[.$K$6];[.D20]+1;&quot;&quot;);&quot;&quot;)" office:value-type="date" office:date-value="2027-06-09" calcext:value-type="date" table:number-columns-spanned="1" table:number-rows-spanned="2">
            <text:p>09/06</text:p>
          </table:table-cell>
          <table:table-cell table:style-name="ce597" table:formula="of:=IF(ISERROR(VLOOKUP([.G20];[$Gestion.$AF$25:$Gestion.$AG$38];2;0));&quot;école&quot;;VLOOKUP([.G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20]);IF([.G20]+1&lt;=[.$K$6];[.G20]+1;&quot;&quot;);&quot;&quot;)" office:value-type="date" office:date-value="2027-06-10" calcext:value-type="date" table:number-columns-spanned="1" table:number-rows-spanned="2">
            <text:p>10/06</text:p>
          </table:table-cell>
          <table:table-cell table:style-name="ce597" table:formula="of:=IF(ISERROR(VLOOKUP([.J20];[$Gestion.$AF$25:$Gestion.$AG$38];2;0));&quot;école&quot;;VLOOKUP([.J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20]);IF([.J20]+1&lt;=[.$K$6];[.J20]+1;&quot;&quot;);&quot;&quot;)" office:value-type="date" office:date-value="2027-06-11" calcext:value-type="date" table:number-columns-spanned="1" table:number-rows-spanned="2">
            <text:p>11/06</text:p>
          </table:table-cell>
          <table:table-cell table:style-name="ce597" table:formula="of:=IF(ISERROR(VLOOKUP([.M20];[$Gestion.$AF$25:$Gestion.$AG$38];2;0));&quot;école&quot;;VLOOKUP([.M20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3" table:formula="of:=IF(AND(COUNT([.A20];[.D20];[.G20];[.J20];[.M20])=0;COUNT([.B21];[.E21];[.H21];[.K21];[.N21])=0);&quot;&quot;;IF(COUNT([.B21];[.E21];[.H21];[.K21];[.N21])=0;0;IF(ISNUMBER([.A20]);[.B21];0)+IF(ISNUMBER([.D20]);[.E21];0)+IF(ISNUMBER([.G20]);[.H21];0)+IF(ISNUMBER([.J20]);[.K21];0)+IF(ISNUMBER([.M20]);[.N21];0)))" office:value-type="time" office:time-value="PT00H00M00S" calcext:value-type="time" table:number-columns-spanned="1" table:number-rows-spanned="2">
            <text:p>00:00</text:p>
          </table:table-cell>
          <table:table-cell table:style-name="ce99"/>
          <table:table-cell table:style-name="ce286" table:formula="of:=IF(ISNUMBER([.Q20]);IF([.R21]=0;0;IF([.R21]&gt;0;&quot;+ &quot;&amp;TEXT([.R21];&quot;[hh]:mm&quot;);&quot;- &quot;&amp;TEXT(ABS([.R21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0];[.D20];[.G20];[.J20];[.M20])&lt;5;[.Q20]&gt;0;[.R21]=0);1;0)" office:value-type="float" office:value="0" calcext:value-type="float" table:number-columns-spanned="1" table:number-rows-spanned="2">
            <text:p>0</text:p>
          </table:table-cell>
          <table:covered-table-cell table:number-columns-repeated="3"/>
          <table:table-cell table:number-columns-repeated="41"/>
        </table:table-row>
        <table:table-row table:style-name="ro5">
          <table:covered-table-cell table:style-name="ce594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A21]);IF([.A21]+1&lt;=[.$K$6];[.A2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D21]);IF([.D21]+1&lt;=[.$K$6];[.D2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G21]);IF([.G21]+1&lt;=[.$K$6];[.G2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J21]);IF([.J21]+1&lt;=[.$K$6];[.J2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21];[.D21];[.G21];[.J21];[.M21])=0;COUNT([.B22];[.E22];[.H22];[.K22];[.N22])=0);&quot;&quot;;IF(COUNT([.B22];[.E22];[.H22];[.K22];[.N22])=0;0;IF(ISNUMBER([.A21]);[.B22];0)+IF(ISNUMBER([.D21]);[.E22];0)+IF(ISNUMBER([.G21]);[.H22];0)+IF(ISNUMBER([.J21]);[.K22];0)+IF(ISNUMBER([.M21]);[.N22];0)))">
            <text:p/>
          </table:covered-table-cell>
          <table:table-cell table:style-name="ce98" table:formula="of:=IF(AND(COUNT([.A20];[.D20];[.G20];[.J20];[.M20])=0;COUNT([.B21];[.E21];[.H21];[.K21];[.N21])=0);&quot;&quot;;IF(AND([.Q20]&gt;0;COUNT([.A20];[.D20];[.G20];[.J20];[.M20])&lt;5);0;IF(AND(ISNUMBER([.Q20]);[.Q20]&gt;0);[.Q20]-[.R$6];0)))" office:value-type="time" office:time-value="PT00H00M00S" calcext:value-type="time">
            <text:p>+00:00</text:p>
          </table:table-cell>
          <table:covered-table-cell table:style-name="ce287" table:formula="of:=IF(ISNUMBER([.A21]);IF([.R22]=0;0;IF([.R22]&gt;0;&quot;+ &quot;&amp;TEXT([.R22];&quot;[hh]:mm&quot;);&quot;- &quot;&amp;TEXT(ABS([.R22]);&quot;[hh]:mm&quot;)));&quot;&quot;)">
            <text:p/>
          </table:covered-table-cell>
          <table:covered-table-cell table:style-name="ce437"/>
          <table:covered-table-cell table:number-columns-repeated="3"/>
          <table:table-cell table:number-columns-repeated="41"/>
        </table:table-row>
        <table:table-row table:style-name="ro5">
          <table:table-cell table:style-name="ce593" table:formula="of:=IF(ISNUMBER([.M20]);IF([.M20]+3&gt;[.$K$6];&quot;&quot;;[.M20]+3);&quot;&quot;)" office:value-type="date" office:date-value="2027-06-14" calcext:value-type="date" table:number-columns-spanned="1" table:number-rows-spanned="2">
            <text:p>14/06</text:p>
          </table:table-cell>
          <table:table-cell table:style-name="ce597" table:formula="of:=IF(ISERROR(VLOOKUP([.A22];[$Gestion.$AF$25:$Gestion.$AG$38];2;0));&quot;école&quot;;VLOOKUP([.A2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22]);IF([.A22]+1&lt;=[.$K$6];[.A22]+1;&quot;&quot;);&quot;&quot;)" office:value-type="date" office:date-value="2027-06-15" calcext:value-type="date" table:number-columns-spanned="1" table:number-rows-spanned="2">
            <text:p>15/06</text:p>
          </table:table-cell>
          <table:table-cell table:style-name="ce597" table:formula="of:=IF(ISERROR(VLOOKUP([.D22];[$Gestion.$AF$25:$Gestion.$AG$38];2;0));&quot;école&quot;;VLOOKUP([.D2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22]);IF([.D22]+1&lt;=[.$K$6];[.D22]+1;&quot;&quot;);&quot;&quot;)" office:value-type="date" office:date-value="2027-06-16" calcext:value-type="date" table:number-columns-spanned="1" table:number-rows-spanned="2">
            <text:p>16/06</text:p>
          </table:table-cell>
          <table:table-cell table:style-name="ce597" table:formula="of:=IF(ISERROR(VLOOKUP([.G22];[$Gestion.$AF$25:$Gestion.$AG$38];2;0));&quot;école&quot;;VLOOKUP([.G2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22]);IF([.G22]+1&lt;=[.$K$6];[.G22]+1;&quot;&quot;);&quot;&quot;)" office:value-type="date" office:date-value="2027-06-17" calcext:value-type="date" table:number-columns-spanned="1" table:number-rows-spanned="2">
            <text:p>17/06</text:p>
          </table:table-cell>
          <table:table-cell table:style-name="ce597" table:formula="of:=IF(ISERROR(VLOOKUP([.J22];[$Gestion.$AF$25:$Gestion.$AG$38];2;0));&quot;école&quot;;VLOOKUP([.J2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22]);IF([.J22]+1&lt;=[.$K$6];[.J22]+1;&quot;&quot;);&quot;&quot;)" office:value-type="date" office:date-value="2027-06-18" calcext:value-type="date" table:number-columns-spanned="1" table:number-rows-spanned="2">
            <text:p>18/06</text:p>
          </table:table-cell>
          <table:table-cell table:style-name="ce597" table:formula="of:=IF(ISERROR(VLOOKUP([.M22];[$Gestion.$AF$25:$Gestion.$AG$38];2;0));&quot;école&quot;;VLOOKUP([.M22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3" table:formula="of:=IF(AND(COUNT([.A22];[.D22];[.G22];[.J22];[.M22])=0;COUNT([.B23];[.E23];[.H23];[.K23];[.N23])=0);&quot;&quot;;IF(COUNT([.B23];[.E23];[.H23];[.K23];[.N23])=0;0;IF(ISNUMBER([.A22]);[.B23];0)+IF(ISNUMBER([.D22]);[.E23];0)+IF(ISNUMBER([.G22]);[.H23];0)+IF(ISNUMBER([.J22]);[.K23];0)+IF(ISNUMBER([.M22]);[.N23];0)))" office:value-type="time" office:time-value="PT00H00M00S" calcext:value-type="time" table:number-columns-spanned="1" table:number-rows-spanned="2">
            <text:p>00:00</text:p>
          </table:table-cell>
          <table:table-cell table:style-name="ce99"/>
          <table:table-cell table:style-name="ce286" table:formula="of:=IF(ISNUMBER([.Q22]);IF([.R23]=0;0;IF([.R23]&gt;0;&quot;+ &quot;&amp;TEXT([.R23];&quot;[hh]:mm&quot;);&quot;- &quot;&amp;TEXT(ABS([.R23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2];[.D22];[.G22];[.J22];[.M22])&lt;5;[.Q22]&gt;0;[.R23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594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A23]);IF([.A23]+1&lt;=[.$K$6];[.A23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D23]);IF([.D23]+1&lt;=[.$K$6];[.D23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G23]);IF([.G23]+1&lt;=[.$K$6];[.G23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J23]);IF([.J23]+1&lt;=[.$K$6];[.J23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23];[.D23];[.G23];[.J23];[.M23])=0;COUNT([.B24];[.E24];[.H24];[.K24];[.N24])=0);&quot;&quot;;IF(COUNT([.B24];[.E24];[.H24];[.K24];[.N24])=0;0;IF(ISNUMBER([.A23]);[.B24];0)+IF(ISNUMBER([.D23]);[.E24];0)+IF(ISNUMBER([.G23]);[.H24];0)+IF(ISNUMBER([.J23]);[.K24];0)+IF(ISNUMBER([.M23]);[.N24];0)))">
            <text:p/>
          </table:covered-table-cell>
          <table:table-cell table:style-name="ce98" table:formula="of:=IF(AND(COUNT([.A22];[.D22];[.G22];[.J22];[.M22])=0;COUNT([.B23];[.E23];[.H23];[.K23];[.N23])=0);&quot;&quot;;IF(AND([.Q22]&gt;0;COUNT([.A22];[.D22];[.G22];[.J22];[.M22])&lt;5);0;IF(AND(ISNUMBER([.Q22]);[.Q22]&gt;0);[.Q22]-[.R$6];0)))" office:value-type="time" office:time-value="PT00H00M00S" calcext:value-type="time">
            <text:p>+00:00</text:p>
          </table:table-cell>
          <table:covered-table-cell table:style-name="ce287" table:formula="of:=IF(ISNUMBER([.A23]);IF([.R24]=0;0;IF([.R24]&gt;0;&quot;+ &quot;&amp;TEXT([.R24];&quot;[hh]:mm&quot;);&quot;- &quot;&amp;TEXT(ABS([.R24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593" table:formula="of:=IF(ISNUMBER([.M22]);IF([.M22]+3&gt;[.$K$6];&quot;&quot;;[.M22]+3);&quot;&quot;)" office:value-type="date" office:date-value="2027-06-21" calcext:value-type="date" table:number-columns-spanned="1" table:number-rows-spanned="2">
            <text:p>21/06</text:p>
          </table:table-cell>
          <table:table-cell table:style-name="ce597" table:formula="of:=IF(ISERROR(VLOOKUP([.A24];[$Gestion.$AF$25:$Gestion.$AG$38];2;0));&quot;école&quot;;VLOOKUP([.A2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24]);IF([.A24]+1&lt;=[.$K$6];[.A24]+1;&quot;&quot;);&quot;&quot;)" office:value-type="date" office:date-value="2027-06-22" calcext:value-type="date" table:number-columns-spanned="1" table:number-rows-spanned="2">
            <text:p>22/06</text:p>
          </table:table-cell>
          <table:table-cell table:style-name="ce597" table:formula="of:=IF(ISERROR(VLOOKUP([.D24];[$Gestion.$AF$25:$Gestion.$AG$38];2;0));&quot;école&quot;;VLOOKUP([.D2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24]);IF([.D24]+1&lt;=[.$K$6];[.D24]+1;&quot;&quot;);&quot;&quot;)" office:value-type="date" office:date-value="2027-06-23" calcext:value-type="date" table:number-columns-spanned="1" table:number-rows-spanned="2">
            <text:p>23/06</text:p>
          </table:table-cell>
          <table:table-cell table:style-name="ce597" table:formula="of:=IF(ISERROR(VLOOKUP([.G24];[$Gestion.$AF$25:$Gestion.$AG$38];2;0));&quot;école&quot;;VLOOKUP([.G2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24]);IF([.G24]+1&lt;=[.$K$6];[.G24]+1;&quot;&quot;);&quot;&quot;)" office:value-type="date" office:date-value="2027-06-24" calcext:value-type="date" table:number-columns-spanned="1" table:number-rows-spanned="2">
            <text:p>24/06</text:p>
          </table:table-cell>
          <table:table-cell table:style-name="ce597" table:formula="of:=IF(ISERROR(VLOOKUP([.J24];[$Gestion.$AF$25:$Gestion.$AG$38];2;0));&quot;école&quot;;VLOOKUP([.J2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24]);IF([.J24]+1&lt;=[.$K$6];[.J24]+1;&quot;&quot;);&quot;&quot;)" office:value-type="date" office:date-value="2027-06-25" calcext:value-type="date" table:number-columns-spanned="1" table:number-rows-spanned="2">
            <text:p>25/06</text:p>
          </table:table-cell>
          <table:table-cell table:style-name="ce597" table:formula="of:=IF(ISERROR(VLOOKUP([.M24];[$Gestion.$AF$25:$Gestion.$AG$38];2;0));&quot;école&quot;;VLOOKUP([.M24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3" table:formula="of:=IF(AND(COUNT([.A24];[.D24];[.G24];[.J24];[.M24])=0;COUNT([.B25];[.E25];[.H25];[.K25];[.N25])=0);&quot;&quot;;IF(COUNT([.B25];[.E25];[.H25];[.K25];[.N25])=0;0;IF(ISNUMBER([.A24]);[.B25];0)+IF(ISNUMBER([.D24]);[.E25];0)+IF(ISNUMBER([.G24]);[.H25];0)+IF(ISNUMBER([.J24]);[.K25];0)+IF(ISNUMBER([.M24]);[.N25];0)))" office:value-type="time" office:time-value="PT00H00M00S" calcext:value-type="time" table:number-columns-spanned="1" table:number-rows-spanned="2">
            <text:p>00:00</text:p>
          </table:table-cell>
          <table:table-cell table:style-name="ce99"/>
          <table:table-cell table:style-name="ce286" table:formula="of:=IF(ISNUMBER([.Q24]);IF([.R25]=0;0;IF([.R25]&gt;0;&quot;+ &quot;&amp;TEXT([.R25];&quot;[hh]:mm&quot;);&quot;- &quot;&amp;TEXT(ABS([.R25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4];[.D24];[.G24];[.J24];[.M24])&lt;5;[.Q24]&gt;0;[.R25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594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A25]);IF([.A25]+1&lt;=[.$K$6];[.A25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D25]);IF([.D25]+1&lt;=[.$K$6];[.D25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G25]);IF([.G25]+1&lt;=[.$K$6];[.G25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J25]);IF([.J25]+1&lt;=[.$K$6];[.J25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25];[.D25];[.G25];[.J25];[.M25])=0;COUNT([.B26];[.E26];[.H26];[.K26];[.N26])=0);&quot;&quot;;IF(COUNT([.B26];[.E26];[.H26];[.K26];[.N26])=0;0;IF(ISNUMBER([.A25]);[.B26];0)+IF(ISNUMBER([.D25]);[.E26];0)+IF(ISNUMBER([.G25]);[.H26];0)+IF(ISNUMBER([.J25]);[.K26];0)+IF(ISNUMBER([.M25]);[.N26];0)))">
            <text:p/>
          </table:covered-table-cell>
          <table:table-cell table:style-name="ce98" table:formula="of:=IF(AND(COUNT([.A24];[.D24];[.G24];[.J24];[.M24])=0;COUNT([.B25];[.E25];[.H25];[.K25];[.N25])=0);&quot;&quot;;IF(AND([.Q24]&gt;0;COUNT([.A24];[.D24];[.G24];[.J24];[.M24])&lt;5);0;IF(AND(ISNUMBER([.Q24]);[.Q24]&gt;0);[.Q24]-[.R$6];0)))" office:value-type="time" office:time-value="PT00H00M00S" calcext:value-type="time">
            <text:p>+00:00</text:p>
          </table:table-cell>
          <table:covered-table-cell table:style-name="ce287" table:formula="of:=IF(ISNUMBER([.A25]);IF([.R26]=0;0;IF([.R26]&gt;0;&quot;+ &quot;&amp;TEXT([.R26];&quot;[hh]:mm&quot;);&quot;- &quot;&amp;TEXT(ABS([.R26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593" table:formula="of:=IF(ISNUMBER([.M24]);IF([.M24]+3&gt;[.$K$6];&quot;&quot;;[.M24]+3);&quot;&quot;)" office:value-type="date" office:date-value="2027-06-28" calcext:value-type="date" table:number-columns-spanned="1" table:number-rows-spanned="2">
            <text:p>28/06</text:p>
          </table:table-cell>
          <table:table-cell table:style-name="ce597" table:formula="of:=IF(ISERROR(VLOOKUP([.A26];[$Gestion.$AF$25:$Gestion.$AG$38];2;0));&quot;école&quot;;VLOOKUP([.A2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26]);IF([.A26]+1&lt;=[.$K$6];[.A26]+1;&quot;&quot;);&quot;&quot;)" office:value-type="date" office:date-value="2027-06-29" calcext:value-type="date" table:number-columns-spanned="1" table:number-rows-spanned="2">
            <text:p>29/06</text:p>
          </table:table-cell>
          <table:table-cell table:style-name="ce597" table:formula="of:=IF(ISERROR(VLOOKUP([.D26];[$Gestion.$AF$25:$Gestion.$AG$38];2;0));&quot;école&quot;;VLOOKUP([.D2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26]);IF([.D26]+1&lt;=[.$K$6];[.D26]+1;&quot;&quot;);&quot;&quot;)" office:value-type="date" office:date-value="2027-06-30" calcext:value-type="date" table:number-columns-spanned="1" table:number-rows-spanned="2">
            <text:p>30/06</text:p>
          </table:table-cell>
          <table:table-cell table:style-name="ce597" table:formula="of:=IF(ISERROR(VLOOKUP([.G26];[$Gestion.$AF$25:$Gestion.$AG$38];2;0));&quot;école&quot;;VLOOKUP([.G2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26]);IF([.G26]+1&lt;=[.$K$6];[.G26]+1;&quot;&quot;);&quot;&quot;)" office:value-type="date" office:date-value="2027-07-01" calcext:value-type="date" table:number-columns-spanned="1" table:number-rows-spanned="2">
            <text:p>01/07</text:p>
          </table:table-cell>
          <table:table-cell table:style-name="ce597" table:formula="of:=IF(ISERROR(VLOOKUP([.J26];[$Gestion.$AF$25:$Gestion.$AG$38];2;0));&quot;école&quot;;VLOOKUP([.J2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26]);IF([.J26]+1&lt;=[.$K$6];[.J26]+1;&quot;&quot;);&quot;&quot;)" office:value-type="date" office:date-value="2027-07-02" calcext:value-type="date" table:number-columns-spanned="1" table:number-rows-spanned="2">
            <text:p>02/07</text:p>
          </table:table-cell>
          <table:table-cell table:style-name="ce597" table:formula="of:=IF(ISERROR(VLOOKUP([.M26];[$Gestion.$AF$25:$Gestion.$AG$38];2;0));&quot;école&quot;;VLOOKUP([.M26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3" table:formula="of:=IF(AND(COUNT([.A26];[.D26];[.G26];[.J26];[.M26])=0;COUNT([.B27];[.E27];[.H27];[.K27];[.N27])=0);&quot;&quot;;IF(COUNT([.B27];[.E27];[.H27];[.K27];[.N27])=0;0;IF(ISNUMBER([.A26]);[.B27];0)+IF(ISNUMBER([.D26]);[.E27];0)+IF(ISNUMBER([.G26]);[.H27];0)+IF(ISNUMBER([.J26]);[.K27];0)+IF(ISNUMBER([.M26]);[.N27];0)))" office:value-type="time" office:time-value="PT00H00M00S" calcext:value-type="time" table:number-columns-spanned="1" table:number-rows-spanned="2">
            <text:p>00:00</text:p>
          </table:table-cell>
          <table:table-cell table:style-name="ce100"/>
          <table:table-cell table:style-name="ce286" table:formula="of:=IF(ISNUMBER([.A26]);IF([.R27]=0;0;IF([.R27]&gt;0;&quot;+ &quot;&amp;TEXT([.R27];&quot;[hh]:mm&quot;);&quot;- &quot;&amp;TEXT(ABS([.R27]);&quot;[hh]:mm&quot;)));&quot;&quot;)" office:value-type="time" office:time-value="PT00H00M00S" calcext:value-type="time" table:number-columns-spanned="1" table:number-rows-spanned="2">
            <text:p>+00:00 </text:p>
          </table:table-cell>
          <table:table-cell table:style-name="ce123" table:formula="of:=IF(AND(COUNT([.A26];[.D26];[.G26];[.J26];[.M26])&lt;5;[.Q26]&gt;0;[.R27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594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A27]);IF([.A27]+1&lt;=[.$K$6];[.A27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D27]);IF([.D27]+1&lt;=[.$K$6];[.D27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G27]);IF([.G27]+1&lt;=[.$K$6];[.G27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J27]);IF([.J27]+1&lt;=[.$K$6];[.J27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27];[.D27];[.G27];[.J27];[.M27])=0;COUNT([.B28];[.E28];[.H28];[.K28];[.N28])=0);&quot;&quot;;IF(COUNT([.B28];[.E28];[.H28];[.K28];[.N28])=0;0;IF(ISNUMBER([.A27]);[.B28];0)+IF(ISNUMBER([.D27]);[.E28];0)+IF(ISNUMBER([.G27]);[.H28];0)+IF(ISNUMBER([.J27]);[.K28];0)+IF(ISNUMBER([.M27]);[.N28];0)))">
            <text:p/>
          </table:covered-table-cell>
          <table:table-cell table:style-name="ce98" table:formula="of:=IF(AND(COUNT([.A26];[.D26];[.G26];[.J26];[.M26])=0;COUNT([.B27];[.E27];[.H27];[.K27];[.N27])=0);&quot;&quot;;IF(AND([.Q26]&gt;0;COUNT([.A26];[.D26];[.G26];[.J26];[.M26])&lt;5);0;IF(AND(ISNUMBER([.Q26]);[.Q26]&gt;0);[.Q26]-[.R$6];0)))" office:value-type="time" office:time-value="PT00H00M00S" calcext:value-type="time">
            <text:p>+00:00</text:p>
          </table:table-cell>
          <table:covered-table-cell table:style-name="ce287" table:formula="of:=IF(ISNUMBER([.A27]);IF([.R28]=0;0;IF([.R28]&gt;0;&quot;+ &quot;&amp;TEXT([.R28];&quot;[hh]:mm&quot;);&quot;- &quot;&amp;TEXT(ABS([.R28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593" table:formula="of:=IF(ISNUMBER([.M26]);IF([.M26]+3&gt;[.$K$6];&quot;&quot;;[.M26]+3);&quot;&quot;)" table:number-columns-spanned="1" table:number-rows-spanned="2">
            <text:p/>
          </table:table-cell>
          <table:table-cell table:style-name="ce597" table:formula="of:=IF(ISERROR(VLOOKUP([.A28];[$Gestion.$AF$25:$Gestion.$AG$38];2;0));&quot;école&quot;;VLOOKUP([.A2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28]);IF([.A28]+1&lt;=[.$K$6];[.A28]+1;&quot;&quot;);&quot;&quot;)" table:number-columns-spanned="1" table:number-rows-spanned="2">
            <text:p/>
          </table:table-cell>
          <table:table-cell table:style-name="ce597" table:formula="of:=IF(ISERROR(VLOOKUP([.D28];[$Gestion.$AF$25:$Gestion.$AG$38];2;0));&quot;école&quot;;VLOOKUP([.D2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28]);IF([.D28]+1&lt;=[.$K$6];[.D28]+1;&quot;&quot;);&quot;&quot;)" table:number-columns-spanned="1" table:number-rows-spanned="2">
            <text:p/>
          </table:table-cell>
          <table:table-cell table:style-name="ce597" table:formula="of:=IF(ISERROR(VLOOKUP([.G28];[$Gestion.$AF$25:$Gestion.$AG$38];2;0));&quot;école&quot;;VLOOKUP([.G2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28]);IF([.G28]+1&lt;=[.$K$6];[.G28]+1;&quot;&quot;);&quot;&quot;)" table:number-columns-spanned="1" table:number-rows-spanned="2">
            <text:p/>
          </table:table-cell>
          <table:table-cell table:style-name="ce597" table:formula="of:=IF(ISERROR(VLOOKUP([.J28];[$Gestion.$AF$25:$Gestion.$AG$38];2;0));&quot;école&quot;;VLOOKUP([.J2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28]);IF([.J28]+1&lt;=[.$K$6];[.J28]+1;&quot;&quot;);&quot;&quot;)" table:number-columns-spanned="1" table:number-rows-spanned="2">
            <text:p/>
          </table:table-cell>
          <table:table-cell table:style-name="ce597" table:formula="of:=IF(ISERROR(VLOOKUP([.M28];[$Gestion.$AF$25:$Gestion.$AG$38];2;0));&quot;école&quot;;VLOOKUP([.M28];[$Gestion.$AF$25:$Gestion.$AG$38];2;0))" office:value-type="string" office:string-value="école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5" table:formula="of:=IF(AND(COUNT([.A28];[.D28];[.G28];[.J28];[.M28])=0;COUNT([.B29];[.E29];[.H29];[.K29];[.N29])=0);&quot;&quot;;IF(COUNT([.B29];[.E29];[.H29];[.K29];[.N29])=0;0;IF(ISNUMBER([.A28]);[.B29];0)+IF(ISNUMBER([.D28]);[.E29];0)+IF(ISNUMBER([.G28]);[.H29];0)+IF(ISNUMBER([.J28]);[.K29];0)+IF(ISNUMBER([.M28]);[.N29];0)))" table:number-columns-spanned="1" table:number-rows-spanned="2">
            <text:p/>
          </table:table-cell>
          <table:table-cell table:style-name="ce100"/>
          <table:table-cell table:style-name="ce286" table:formula="of:=IF(ISNUMBER([.A28]);IF([.R29]=0;0;IF([.R29]&gt;0;&quot;+ &quot;&amp;TEXT([.R29];&quot;[hh]:mm&quot;);&quot;- &quot;&amp;TEXT(ABS([.R29]);&quot;[hh]:mm&quot;)));&quot;&quot;)" table:number-columns-spanned="1" table:number-rows-spanned="2">
            <text:p/>
          </table:table-cell>
          <table:table-cell table:style-name="ce123" table:formula="of:=IF(AND(COUNT([.A28];[.D28];[.G28];[.J28];[.M28])&lt;5;[.Q28]&gt;0;[.R29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594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A29]);IF([.A29]+1&lt;=[.$K$6];[.A29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D29]);IF([.D29]+1&lt;=[.$K$6];[.D29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G29]);IF([.G29]+1&lt;=[.$K$6];[.G29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594" table:formula="of:=IF(ISNUMBER([.J29]);IF([.J29]+1&lt;=[.$K$6];[.J29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29];[.D29];[.G29];[.J29];[.M29])=0;COUNT([.B30];[.E30];[.H30];[.K30];[.N30])=0);&quot;&quot;;IF(COUNT([.B30];[.E30];[.H30];[.K30];[.N30])=0;0;IF(ISNUMBER([.A29]);[.B30];0)+IF(ISNUMBER([.D29]);[.E30];0)+IF(ISNUMBER([.G29]);[.H30];0)+IF(ISNUMBER([.J29]);[.K30];0)+IF(ISNUMBER([.M29]);[.N30];0)))">
            <text:p/>
          </table:covered-table-cell>
          <table:table-cell table:style-name="ce98" table:formula="of:=IF(AND(COUNT([.A28];[.D28];[.G28];[.J28];[.M28])=0;COUNT([.B29];[.E29];[.H29];[.K29];[.N29])=0);&quot;&quot;;IF(AND([.Q28]&gt;0;COUNT([.A28];[.D28];[.G28];[.J28];[.M28])&lt;5);0;IF(AND(ISNUMBER([.Q28]);[.Q28]&gt;0);[.Q28]-[.R$6];0)))">
            <text:p/>
          </table:table-cell>
          <table:covered-table-cell table:style-name="ce287" table:formula="of:=IF(ISNUMBER([.A29]);IF([.R30]=0;0;IF([.R30]&gt;0;&quot;+ &quot;&amp;TEXT([.R30];&quot;[hh]:mm&quot;);&quot;- &quot;&amp;TEXT(ABS([.R30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5">
          <table:table-cell table:style-name="ce593" table:formula="of:=IF(ISNUMBER([.M28]);IF([.M28]+3&gt;[.$K$6];&quot;&quot;;[.M28]+3);&quot;&quot;)" table:number-columns-spanned="1" table:number-rows-spanned="2">
            <text:p/>
          </table:table-cell>
          <table:table-cell table:style-name="ce597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A30]);IF([.A30]+1&lt;=[.$K$6];[.A30]+1;&quot;&quot;);&quot;&quot;)" table:number-columns-spanned="1" table:number-rows-spanned="2">
            <text:p/>
          </table:table-cell>
          <table:table-cell table:style-name="ce597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D30]);IF([.D30]+1&lt;=[.$K$6];[.D30]+1;&quot;&quot;);&quot;&quot;)" table:number-columns-spanned="1" table:number-rows-spanned="2">
            <text:p/>
          </table:table-cell>
          <table:table-cell table:style-name="ce597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G30]);IF([.G30]+1&lt;=[.$K$6];[.G30]+1;&quot;&quot;);&quot;&quot;)" table:number-columns-spanned="1" table:number-rows-spanned="2">
            <text:p/>
          </table:table-cell>
          <table:table-cell table:style-name="ce597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593" table:formula="of:=IF(ISNUMBER([.J30]);IF([.J30]+1&lt;=[.$K$6];[.J30]+1;&quot;&quot;);&quot;&quot;)" table:number-columns-spanned="1" table:number-rows-spanned="2">
            <text:p/>
          </table:table-cell>
          <table:table-cell table:style-name="ce597" office:value-type="string" calcext:value-type="string" table:number-columns-spanned="2" table:number-rows-spanned="1">
            <text:p>école</text:p>
          </table:table-cell>
          <table:covered-table-cell table:style-name="ce192"/>
          <table:table-cell table:style-name="ce198"/>
          <table:table-cell table:style-name="ce613" table:formula="of:=IF(AND(COUNT([.A30];[.D30];[.G30];[.J30];[.M30])=0;COUNT([.B31];[.E31];[.H31];[.K31];[.N31])=0);&quot;&quot;;IF(COUNT([.B31];[.E31];[.H31];[.K31];[.N31])=0;0;IF(ISNUMBER([.A30]);[.B31];0)+IF(ISNUMBER([.D30]);[.E31];0)+IF(ISNUMBER([.G30]);[.H31];0)+IF(ISNUMBER([.J30]);[.K31];0)+IF(ISNUMBER([.M30]);[.N31];0)))" table:number-columns-spanned="1" table:number-rows-spanned="2">
            <text:p/>
          </table:table-cell>
          <table:table-cell table:style-name="ce100"/>
          <table:table-cell table:style-name="ce286" table:formula="of:=IF(ISNUMBER([.A30]);IF([.R31]=0;0;IF([.R31]&gt;0;&quot;+ &quot;&amp;TEXT([.R31];&quot;[hh]:mm&quot;);&quot;- &quot;&amp;TEXT(ABS([.R31]);&quot;[hh]:mm&quot;)));&quot;&quot;)" table:number-columns-spanned="1" table:number-rows-spanned="2">
            <text:p/>
          </table:table-cell>
          <table:table-cell table:style-name="ce123" table:formula="of:=IF(AND(COUNT([.A30];[.D30];[.G30];[.J30];[.M30])&lt;5;[.Q30]&gt;0;[.R31]=0);1;0)" office:value-type="float" office:value="0" calcext:value-type="float" table:number-columns-spanned="1" table:number-rows-spanned="2">
            <text:p>0</text:p>
          </table:table-cell>
          <table:table-cell table:number-columns-repeated="44"/>
        </table:table-row>
        <table:table-row table:style-name="ro5">
          <table:covered-table-cell table:style-name="ce187"/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A31]);IF([.A31]+1&lt;=[.$K$6];[.A3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D31]);IF([.D31]+1&lt;=[.$K$6];[.D3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G31]);IF([.G31]+1&lt;=[.$K$6];[.G3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covered-table-cell table:style-name="ce187" table:formula="of:=IF(ISNUMBER([.J31]);IF([.J31]+1&lt;=[.$K$6];[.J31]+1;&quot;&quot;);&quot;&quot;)">
            <text:p/>
          </table:covered-table-cell>
          <table:table-cell table:style-name="ce269" table:content-validation-name="val4" table:number-columns-spanned="2" table:number-rows-spanned="1"/>
          <table:covered-table-cell table:style-name="ce193" table:content-validation-name="val4"/>
          <table:table-cell table:style-name="ce199" table:content-validation-name="val9"/>
          <table:covered-table-cell table:style-name="ce614" table:formula="of:=IF(AND(COUNT([.A31];[.D31];[.G31];[.J31];[.M31])=0;COUNT([.B32];[.E32];[.H32];[.K32];[.N32])=0);&quot;&quot;;IF(COUNT([.B32];[.E32];[.H32];[.K32];[.N32])=0;0;IF(ISNUMBER([.A31]);[.B32];0)+IF(ISNUMBER([.D31]);[.E32];0)+IF(ISNUMBER([.G31]);[.H32];0)+IF(ISNUMBER([.J31]);[.K32];0)+IF(ISNUMBER([.M31]);[.N32];0)))">
            <text:p/>
          </table:covered-table-cell>
          <table:table-cell table:style-name="ce98" table:formula="of:=IF(AND(COUNT([.A30];[.D30];[.G30];[.J30];[.M30])=0;COUNT([.B31];[.E31];[.H31];[.K31];[.N31])=0);&quot;&quot;;IF(AND([.Q30]&gt;0;COUNT([.A30];[.D30];[.G30];[.J30];[.M30])&lt;5);0;IF(AND(ISNUMBER([.Q30]);[.Q30]&gt;0);[.Q30]-[.R$6];0)))">
            <text:p/>
          </table:table-cell>
          <table:covered-table-cell table:style-name="ce622" table:formula="of:=IF(ISNUMBER([.A31]);IF([.R32]=0;0;IF([.R32]&gt;0;&quot;+ &quot;&amp;TEXT([.R32];&quot;[hh]:mm&quot;);&quot;- &quot;&amp;TEXT(ABS([.R32]);&quot;[hh]:mm&quot;)));&quot;&quot;)">
            <text:p/>
          </table:covered-table-cell>
          <table:covered-table-cell table:style-name="ce437"/>
          <table:table-cell table:number-columns-repeated="44"/>
        </table:table-row>
        <table:table-row table:style-name="ro6">
          <table:table-cell table:style-name="ce66" table:number-columns-repeated="15"/>
          <table:table-cell table:style-name="ce274"/>
          <table:table-cell table:style-name="ce66"/>
          <table:table-cell table:style-name="ce207"/>
          <table:table-cell table:style-name="ce66" table:number-columns-repeated="46"/>
        </table:table-row>
        <table:table-row table:style-name="ro7">
          <table:table-cell table:style-name="ce135" table:formula="of:=['Période 1'.A33]" office:value-type="string" office:string-value="Dans les cellules &quot;école&quot;, inscrire pour mémoire, le nom de l'école d'exercice.&#10;Dans les cellules bleues, saisir la durée horaire effectuée : Pour 6 h de classe, saisir : 6:00 ; pour 5h30, saisir : 5:30 ; etc …" calcext:value-type="string" table:number-columns-spanned="15" table:number-rows-spanned="1">
            <text:p>Dans les cellules "école", inscrire pour mémoire, le nom de l'école d'exercice.</text:p>
            <text:p>Dans les cellules bleues, saisir la durée horaire effectuée : Pour 6 h de classe, saisir : 6:00 ; pour 5h30, saisir : 5:30 ; etc …</text:p>
          </table:table-cell>
          <table:covered-table-cell table:number-columns-repeated="12" table:style-name="ce143"/>
          <table:covered-table-cell table:style-name="ce153"/>
          <table:covered-table-cell/>
          <table:table-cell/>
          <table:table-cell table:style-name="ce401" table:formula="of:=[$'Période 1'.Q33]" office:value-type="string" office:string-value="Solde &#10;à récupérer*&#10;sur la&#10;période" calcext:value-type="string">
            <text:p>Solde </text:p>
            <text:p>à récupérer*</text:p>
            <text:p>sur la</text:p>
            <text:p>période</text:p>
          </table:table-cell>
          <table:table-cell table:style-name="ce101" table:formula="of:=IF(AND(ISNUMBER([.R9]);[.R9]&gt;0);[.R9];0)+IF(AND(ISNUMBER([.R11]);[.R11]&gt;0);[.R11];0)+IF(AND(ISNUMBER([.R13]);[.R13]&gt;0);[.R13];0)+IF(AND(ISNUMBER([.R15]);[.R15]&gt;0);[.R15];0)+IF(AND(ISNUMBER([.R17]);[.R17]&gt;0);[.R17];0)+IF(AND(ISNUMBER([.R19]);[.R19]&gt;0);[.R19];0)+IF(AND(ISNUMBER([.R21]);[.R21]&gt;0);[.R21];0)+IF(AND(ISNUMBER([.R23]);[.R23]&gt;0);[.R23];0)+IF(AND(ISNUMBER([.R25]);[.R25]&gt;0);[.R25];0)+IF(AND(ISNUMBER([.R27]);[.R27]&gt;0);[.R27];0)+IF(AND(ISNUMBER([.R29]);[.R29]&gt;0);[.R29];0)+IF(AND(ISNUMBER([.R31]);[.R31]&gt;0);[.R31];0)" office:value-type="time" office:time-value="PT00H00M00S" calcext:value-type="time">
            <text:p>00:00</text:p>
          </table:table-cell>
          <table:table-cell table:style-name="ce289" table:formula="of:=IF([.R33]&lt;=0;0;IF([.R33]&gt;0;TEXT([.R33];&quot;[hh]:mm&quot;);&quot;0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6">
          <table:table-cell table:style-name="ce136"/>
          <table:table-cell table:style-name="ce60" table:number-columns-repeated="11"/>
          <table:table-cell table:number-columns-repeated="4"/>
          <table:table-cell table:style-name="ce163"/>
          <table:table-cell table:style-name="ce165"/>
          <table:table-cell table:style-name="ce176"/>
          <table:table-cell table:number-columns-repeated="45"/>
        </table:table-row>
        <table:table-row table:style-name="ro8">
          <table:table-cell table:style-name="ce449" table:number-columns-spanned="4" table:number-rows-spanned="1"/>
          <table:covered-table-cell table:number-columns-repeated="3" table:style-name="ce449"/>
          <table:table-cell table:style-name="ce58"/>
          <table:table-cell table:style-name="ce51" table:content-validation-name="val9"/>
          <table:table-cell table:style-name="ce55"/>
          <table:table-cell table:style-name="ce58"/>
          <table:table-cell table:style-name="ce51" table:content-validation-name="val9"/>
          <table:table-cell table:style-name="ce60"/>
          <table:table-cell table:style-name="ce61"/>
          <table:table-cell table:style-name="ce51" table:content-validation-name="val9"/>
          <table:table-cell/>
          <table:table-cell table:style-name="ce272"/>
          <table:table-cell/>
          <table:table-cell table:style-name="ce277"/>
          <table:table-cell table:style-name="ce401" table:formula="of:=[$'Période 2'.Q35]" office:value-type="string" office:string-value="Cumul à récupérer &#10;sur l'année" calcext:value-type="string">
            <text:p>Cumul à récupérer </text:p>
            <text:p>sur l'année</text:p>
          </table:table-cell>
          <table:table-cell table:style-name="ce209" table:formula="of:=IF([$'Période 4'.R40]&lt;0;[$'Période 4'.R40];[.R33]+[$'Période 4'.R40])" office:value-type="float" office:value="0" calcext:value-type="float">
            <text:p>+0,00 </text:p>
          </table:table-cell>
          <table:table-cell table:style-name="ce624" table:formula="of:=IF([.R35]=0;0;IF([.R35]&gt;0;&quot;+ &quot;&amp;TEXT([.R35];&quot;[hh]:mm&quot;);&quot;Erreur de récupération&quot;))" office:value-type="time" office:time-value="PT00H00M00S" calcext:value-type="time">
            <text:p>00:00</text:p>
          </table:table-cell>
          <table:table-cell table:number-columns-repeated="45"/>
        </table:table-row>
        <table:table-row table:style-name="ro5">
          <table:table-cell table:style-name="ce15" table:formula="of:=['Période 1'.A36]" office:value-type="string" office:string-value="Récupération des heures" calcext:value-type="string">
            <text:p>Récupération des heures</text:p>
          </table:table-cell>
          <table:table-cell table:number-columns-repeated="14"/>
          <table:table-cell table:style-name="ce129"/>
          <table:table-cell/>
          <table:table-cell table:style-name="ce100"/>
          <table:table-cell table:number-columns-repeated="46"/>
        </table:table-row>
        <table:table-row table:style-name="ro2">
          <table:table-cell table:style-name="ce16" table:formula="of:=['Période 1'.A37]" office:value-type="string" office:string-value="Indiquer ci-contre les dates (pour mémoire) ainsi que les heures récupérées sur la période." calcext:value-type="string" table:number-columns-spanned="3" table:number-rows-spanned="2">
            <text:p>Indiquer ci-contre les dates (pour mémoire) ainsi que les heures récupérées sur la période.</text:p>
          </table:table-cell>
          <table:covered-table-cell table:style-name="ce30"/>
          <table:covered-table-cell table:style-name="ce37"/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/>
          <table:table-cell table:style-name="ce49" office:value-type="string" calcext:value-type="string">
            <text:p>date</text:p>
          </table:table-cell>
          <table:table-cell table:style-name="ce49" office:value-type="string" calcext:value-type="string">
            <text:p>heures</text:p>
          </table:table-cell>
          <table:table-cell table:style-name="ce129"/>
          <table:table-cell table:style-name="ce401" table:formula="of:=[$'Période 1'.Q37]" office:value-type="string" office:string-value="Total &#10;récupéré sur la période" calcext:value-type="string" table:number-columns-spanned="1" table:number-rows-spanned="2">
            <text:p>Total </text:p>
            <text:p>récupéré sur la période</text:p>
          </table:table-cell>
          <table:table-cell table:style-name="ce210" table:formula="of:=SUM([.F38];[.I38];[.L38];[.O38])" office:value-type="time" office:time-value="PT00H00M00S" calcext:value-type="time" table:number-columns-spanned="1" table:number-rows-spanned="2">
            <text:p>00:00:00</text:p>
          </table:table-cell>
          <table:table-cell table:style-name="ce625" table:formula="of:=IF([.R35]=0;&quot;Pas d'heures à récupérer&quot;;IF([.R37]&gt;[.R35];&quot;Vous tentez de récupérer trop d'heures...&quot;;TEXT([.R37];&quot;[hh]:mm&quot;)))" office:value-type="string" office:string-value="Pas d'heures à récupérer" calcext:value-type="string" table:number-columns-spanned="1" table:number-rows-spanned="2">
            <text:p>Pas d'heures à récupérer</text:p>
          </table:table-cell>
          <table:table-cell table:number-columns-repeated="45"/>
        </table:table-row>
        <table:table-row table:style-name="ro9">
          <table:covered-table-cell table:style-name="ce17"/>
          <table:covered-table-cell table:style-name="ce31"/>
          <table:covered-table-cell table:style-name="ce38"/>
          <table:table-cell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56"/>
          <table:table-cell table:style-name="ce50" table:content-validation-name="val8"/>
          <table:table-cell table:style-name="ce52" table:content-validation-name="val10"/>
          <table:table-cell table:style-name="ce129"/>
          <table:covered-table-cell table:style-name="ce401"/>
          <table:covered-table-cell table:style-name="ce90"/>
          <table:covered-table-cell table:style-name="ce626"/>
          <table:table-cell table:number-columns-repeated="45"/>
        </table:table-row>
        <table:table-row table:style-name="ro6">
          <table:table-cell table:style-name="ce66" table:number-columns-repeated="2"/>
          <table:table-cell table:style-name="ce39"/>
          <table:table-cell table:style-name="ce66" table:number-columns-repeated="13"/>
          <table:table-cell table:style-name="ce91"/>
          <table:table-cell table:style-name="ce207"/>
          <table:table-cell table:style-name="ce39"/>
          <table:table-cell table:style-name="ce66" table:number-columns-repeated="45"/>
        </table:table-row>
        <table:table-row table:style-name="ro10">
          <table:table-cell table:style-name="ce138" table:formula="of:=[$'Période 1'.A40]" office:value-type="string" office:string-value="Solde à récupérer* : voir le Décret n° 2014-942 du 20 août 2014 relatif aux obligations de service des personnels enseignants du premier degré :" calcext:value-type="string" table:number-columns-spanned="15" table:number-rows-spanned="1">
            <text:p>Solde à récupérer* : voir le Décret n° 2014-942 du 20 août 2014 relatif aux obligations de service des personnels enseignants du premier degré :</text:p>
          </table:table-cell>
          <table:covered-table-cell/>
          <table:covered-table-cell table:style-name="Default"/>
          <table:covered-table-cell table:number-columns-repeated="12" table:style-name="ce44"/>
          <table:table-cell table:style-name="ce129"/>
          <table:table-cell table:style-name="ce401" table:formula="of:=[$'Période 1'.Q40]" office:value-type="string" office:string-value="Reste à &#10;récupérer sur l'année" calcext:value-type="string" table:number-columns-spanned="1" table:number-rows-spanned="2">
            <text:p>Reste à </text:p>
            <text:p>récupérer sur l'année</text:p>
          </table:table-cell>
          <table:table-cell table:style-name="ce211" table:formula="of:=[.R35]-[.R37]" office:value-type="time" office:time-value="PT00H00M00S" calcext:value-type="time">
            <text:p>00:00</text:p>
          </table:table-cell>
          <table:table-cell table:style-name="ce627" table:formula="of:=IF([.R40]&gt;=0;[.R35]-[.R37];&quot;Erreur de récupération&quot;)" office:value-type="time" office:time-value="PT00H00M00S" calcext:value-type="time" table:number-columns-spanned="1" table:number-rows-spanned="2">
            <text:p>00:00</text:p>
          </table:table-cell>
          <table:table-cell table:number-columns-repeated="45"/>
        </table:table-row>
        <table:table-row table:style-name="ro10">
          <table:table-cell table:style-name="ce19" table:formula="of:=HYPERLINK([$'Période 1'.A41];[$'Période 1'.A41])" office:value-type="string" office:string-value="https://www.legifrance.gouv.fr/loda/id/JORFTEXT000029390985/" calcext:value-type="string" table:number-columns-spanned="15" table:number-rows-spanned="1">
            <text:p>https://www.legifrance.gouv.fr/loda/id/JORFTEXT000029390985/</text:p>
          </table:table-cell>
          <table:covered-table-cell/>
          <table:covered-table-cell table:style-name="Default"/>
          <table:covered-table-cell table:number-columns-repeated="12" table:style-name="ce45"/>
          <table:table-cell/>
          <table:covered-table-cell/>
          <table:table-cell table:style-name="ce100"/>
          <table:covered-table-cell/>
          <table:table-cell table:number-columns-repeated="45"/>
        </table:table-row>
        <table:table-row table:style-name="ro11">
          <table:table-cell table:style-name="Default" table:number-columns-repeated="15"/>
          <table:table-cell table:style-name="ce129"/>
          <table:table-cell table:number-columns-repeated="48"/>
        </table:table-row>
        <table:table-row table:style-name="ro5">
          <table:table-cell table:style-name="Default" table:number-columns-repeated="15"/>
          <table:table-cell table:style-name="ce129"/>
          <table:table-cell table:number-columns-repeated="48"/>
        </table:table-row>
        <table:table-row table:style-name="ro5" table:number-rows-repeated="1048532">
          <table:table-cell table:number-columns-repeated="64"/>
        </table:table-row>
        <table:table-row table:style-name="ro12">
          <table:table-cell table:number-columns-repeated="64"/>
        </table:table-row>
        <table:named-expressions>
          <table:named-range table:name="Excel_BuiltIn_Print_Area" table:base-cell-address="$'Période 1'.$A$1" table:cell-range-address="$'Période 5'.$A$1:.$S$43" table:range-usable-as="print-range"/>
        </table:named-expressions>
        <calcext:conditional-formats>
          <calcext:conditional-format calcext:target-range-address="'Période 5'.S40:'Période 5'.S40">
            <calcext:condition calcext:apply-style-name="Heures+" calcext:value="formula-is(IF([.R40]&lt;&gt;0))" calcext:base-cell-address="'Période 5'.S40"/>
            <calcext:condition calcext:apply-style-name="Heures OK" calcext:value="formula-is(IF([.R40]=0))" calcext:base-cell-address="'Période 5'.S40"/>
          </calcext:conditional-format>
          <calcext:conditional-format calcext:target-range-address="'Période 5'.S37:'Période 5'.S38">
            <calcext:condition calcext:apply-style-name="Heures+" calcext:value="formula-is(IF([.R37]&gt;[.R35]))" calcext:base-cell-address="'Période 5'.S37"/>
            <calcext:condition calcext:apply-style-name="Heures OK" calcext:value="formula-is(IF([.R37]&lt;=[.R35]))" calcext:base-cell-address="'Période 5'.S37"/>
          </calcext:conditional-format>
          <calcext:conditional-format calcext:target-range-address="'Période 5'.S33:'Période 5'.S33">
            <calcext:condition calcext:apply-style-name="Heures+" calcext:value="formula-is(IF([.R33]&gt;0))" calcext:base-cell-address="'Période 5'.S33"/>
            <calcext:condition calcext:apply-style-name="Heures OK" calcext:value="formula-is(IF([.R33]&lt;=0))" calcext:base-cell-address="'Période 5'.S33"/>
          </calcext:conditional-format>
          <calcext:conditional-format calcext:target-range-address="'Période 5'.S35:'Période 5'.S35">
            <calcext:condition calcext:apply-style-name="Heures+" calcext:value="formula-is(IF([.R35]&gt;0))" calcext:base-cell-address="'Période 5'.S35"/>
            <calcext:condition calcext:apply-style-name="Heures+" calcext:value="=&quot;Erreur de récupération&quot;" calcext:base-cell-address="'Période 5'.S35"/>
            <calcext:condition calcext:apply-style-name="Heures OK" calcext:value="formula-is(IF([.R35]&lt;=0))" calcext:base-cell-address="'Période 5'.S35"/>
          </calcext:conditional-format>
          <calcext:conditional-format calcext:target-range-address="'Période 5'.B8:'Période 5'.B8 'Période 5'.E8:'Période 5'.E8 'Période 5'.H8:'Période 5'.H8 'Période 5'.K8:'Période 5'.K8 'Période 5'.N8:'Période 5'.N8 'Période 5'.B10:'Période 5'.B10 'Période 5'.E10:'Période 5'.E10 'Période 5'.H10:'Période 5'.H10 'Période 5'.K10:'Période 5'.K10 'Période 5'.N10:'Période 5'.N10 'Période 5'.B12:'Période 5'.B12 'Période 5'.E12:'Période 5'.E12 'Période 5'.H12:'Période 5'.H12 'Période 5'.K12:'Période 5'.K12 'Période 5'.N12:'Période 5'.N12 'Période 5'.B14:'Période 5'.B14 'Période 5'.E14:'Période 5'.E14 'Période 5'.H14:'Période 5'.H14 'Période 5'.K14:'Période 5'.K14 'Période 5'.N14:'Période 5'.N14 'Période 5'.B16:'Période 5'.B16 'Période 5'.E16:'Période 5'.E16 'Période 5'.H16:'Période 5'.H16 'Période 5'.K16:'Période 5'.K16 'Période 5'.N16:'Période 5'.N16 'Période 5'.B18:'Période 5'.B18 'Période 5'.E18:'Période 5'.E18 'Période 5'.H18:'Période 5'.H18 'Période 5'.K18:'Période 5'.K18 'Période 5'.N18:'Période 5'.N18 'Période 5'.B20:'Période 5'.B20 'Période 5'.E20:'Période 5'.E20 'Période 5'.H20:'Période 5'.H20 'Période 5'.K20:'Période 5'.K20 'Période 5'.N20:'Période 5'.N20 'Période 5'.B22:'Période 5'.B22 'Période 5'.E22:'Période 5'.E22 'Période 5'.H22:'Période 5'.H22 'Période 5'.K22:'Période 5'.K22 'Période 5'.N22:'Période 5'.N22 'Période 5'.B24:'Période 5'.B24 'Période 5'.E24:'Période 5'.E24 'Période 5'.H24:'Période 5'.H24 'Période 5'.K24:'Période 5'.K24 'Période 5'.N24:'Période 5'.N24 'Période 5'.B26:'Période 5'.B26 'Période 5'.E26:'Période 5'.E26 'Période 5'.H26:'Période 5'.H26 'Période 5'.K26:'Période 5'.K26 'Période 5'.N26:'Période 5'.N26 'Période 5'.B28:'Période 5'.B28 'Période 5'.E28:'Période 5'.E28 'Période 5'.H28:'Période 5'.H28 'Période 5'.K28:'Période 5'.K28 'Période 5'.N28:'Période 5'.N28 'Période 5'.B30:'Période 5'.B30 'Période 5'.E30:'Période 5'.E30 'Période 5'.H30:'Période 5'.H30 'Période 5'.K30:'Période 5'.K30 'Période 5'.N30:'Période 5'.N30">
            <calcext:condition calcext:apply-style-name="Grisé" calcext:value="formula-is(IF(AND(ISNUMBER([.A8]);[.B8]=&quot;école&quot;)))" calcext:base-cell-address="'Période 5'.B8"/>
            <calcext:condition calcext:apply-style-name="Férié-Jour" calcext:value="formula-is(IF(AND(ISNUMBER([.A8]);OR([.B8]=[$Gestion.$AG$26];[.B8]=[$Gestion.$AG$27];[.B8]=[$Gestion.$AG$29];[.B8]=[$Gestion.$AG$34];[.B8]=[$Gestion.$AG$36];[.B8]=[$Gestion.$AG$38]))))" calcext:base-cell-address="'Période 5'.B8"/>
            <calcext:condition calcext:apply-style-name="Police 8" calcext:value="formula-is(IF(AND(ISNUMBER([.A8]);[.B8]&lt;&gt;&quot;école&quot;)))" calcext:base-cell-address="'Période 5'.B8"/>
            <calcext:condition calcext:apply-style-name="Invisible" calcext:value="formula-is(IF(COUNT([.A8])=0))" calcext:base-cell-address="'Période 5'.B8"/>
          </calcext:conditional-format>
          <calcext:conditional-format calcext:target-range-address="'Période 5'.S8:'Période 5'.S30">
            <calcext:condition calcext:apply-style-name="Heures+" calcext:value="formula-is(IF(AND(ISNUMBER([.R9]);[.R9]&gt;0)))" calcext:base-cell-address="'Période 5'.S8"/>
            <calcext:condition calcext:apply-style-name="Heures OK" calcext:value="formula-is(IF(OR(AND([.Q8]=0;[.R9]&lt;=0);AND(COUNT([.A8];[.D8];[.G8];[.J8];[.M8])&gt;0;[.Q8]&gt;0;[.T8]=0))))" calcext:base-cell-address="'Période 5'.S8"/>
            <calcext:condition calcext:apply-style-name="Semaine incomplète" calcext:value="formula-is(IF(AND(COUNT([.A8];[.D8];[.G8];[.J8];[.M8])&lt;5;[.Q8]&gt;0;[.R9]=0)))" calcext:base-cell-address="'Période 5'.S8"/>
          </calcext:conditional-format>
          <calcext:conditional-format calcext:target-range-address="'Période 5'.B9:'Période 5'.B9 'Période 5'.E9:'Période 5'.E9 'Période 5'.H9:'Période 5'.H9 'Période 5'.K9:'Période 5'.K9 'Période 5'.N9:'Période 5'.N9 'Période 5'.B11:'Période 5'.B11 'Période 5'.E11:'Période 5'.E11 'Période 5'.H11:'Période 5'.H11 'Période 5'.K11:'Période 5'.K11 'Période 5'.N11:'Période 5'.N11 'Période 5'.B13:'Période 5'.B13 'Période 5'.E13:'Période 5'.E13 'Période 5'.H13:'Période 5'.H13 'Période 5'.K13:'Période 5'.K13 'Période 5'.N13:'Période 5'.N13 'Période 5'.B15:'Période 5'.B15 'Période 5'.E15:'Période 5'.E15 'Période 5'.H15:'Période 5'.H15 'Période 5'.K15:'Période 5'.K15 'Période 5'.N15:'Période 5'.N15 'Période 5'.B17:'Période 5'.B17 'Période 5'.E17:'Période 5'.E17 'Période 5'.H17:'Période 5'.H17 'Période 5'.K17:'Période 5'.K17 'Période 5'.N17:'Période 5'.N17 'Période 5'.B19:'Période 5'.B19 'Période 5'.E19:'Période 5'.E19 'Période 5'.H19:'Période 5'.H19 'Période 5'.K19:'Période 5'.K19 'Période 5'.N19:'Période 5'.N19 'Période 5'.B21:'Période 5'.B21 'Période 5'.E21:'Période 5'.E21 'Période 5'.H21:'Période 5'.H21 'Période 5'.K21:'Période 5'.K21 'Période 5'.N21:'Période 5'.N21 'Période 5'.B23:'Période 5'.B23 'Période 5'.E23:'Période 5'.E23 'Période 5'.H23:'Période 5'.H23 'Période 5'.K23:'Période 5'.K23 'Période 5'.N23:'Période 5'.N23 'Période 5'.B25:'Période 5'.B25 'Période 5'.E25:'Période 5'.E25 'Période 5'.H25:'Période 5'.H25 'Période 5'.K25:'Période 5'.K25 'Période 5'.N25:'Période 5'.N25 'Période 5'.B27:'Période 5'.B27 'Période 5'.E27:'Période 5'.E27 'Période 5'.H27:'Période 5'.H27 'Période 5'.K27:'Période 5'.K27 'Période 5'.N27:'Période 5'.N27 'Période 5'.B29:'Période 5'.B29 'Période 5'.E29:'Période 5'.E29 'Période 5'.H29:'Période 5'.H29 'Période 5'.K29:'Période 5'.K29 'Période 5'.N29:'Période 5'.N29 'Période 5'.B31:'Période 5'.B31 'Période 5'.E31:'Période 5'.E31 'Période 5'.H31:'Période 5'.H31 'Période 5'.K31:'Période 5'.K31 'Période 5'.N31:'Période 5'.N31">
            <calcext:condition calcext:apply-style-name="Férié-Horaires" calcext:value="formula-is(IF([.A8]=EASTERSUNDAY(YEAR([.A8]))+39))" calcext:base-cell-address="'Période 5'.B9"/>
            <calcext:condition calcext:apply-style-name="Férié-Horaires" calcext:value="formula-is(IF(AND([.A8]=EASTERSUNDAY(YEAR([.A8]))+40;[.$U$1]=&quot;vaqué&quot;)))" calcext:base-cell-address="'Période 5'.B9"/>
            <calcext:condition calcext:apply-style-name="Férié-Horaires" calcext:value="formula-is(IF([.A8]=EASTERSUNDAY(YEAR([.A8]))+50))" calcext:base-cell-address="'Période 5'.B9"/>
            <calcext:condition calcext:apply-style-name="Férié-Horaires" calcext:value="formula-is(IF([.A8]=EASTERSUNDAY(YEAR([.A8]))+1))" calcext:base-cell-address="'Période 5'.B9"/>
            <calcext:condition calcext:apply-style-name="Férié-Horaires" calcext:value="formula-is(IF([.A8]=DATE(YEAR([.A8]);5;1)))" calcext:base-cell-address="'Période 5'.B9"/>
            <calcext:condition calcext:apply-style-name="Férié-Horaires" calcext:value="formula-is(IF([.A8]=DATE(YEAR([.A8]);5;8)))" calcext:base-cell-address="'Période 5'.B9"/>
          </calcext:conditional-format>
          <calcext:conditional-format calcext:target-range-address="'Période 5'.A8:'Période 5'.A30 'Période 5'.D8:'Période 5'.D30 'Période 5'.G8:'Période 5'.G30 'Période 5'.J8:'Période 5'.J30 'Période 5'.M8:'Période 5'.M30 'Période 5'.Q8:'Période 5'.Q31">
            <calcext:condition calcext:apply-style-name="Encadré" calcext:value="&gt;=0" calcext:base-cell-address="'Période 5'.A8"/>
          </calcext:conditional-format>
          <calcext:conditional-format calcext:target-range-address="'Période 5'.A18:'Période 5'.A18 'Période 5'.S31:'Période 5'.S31">
            <calcext:condition calcext:apply-style-name="Invisible" calcext:value="formula-is(IF([.$M8]+3&gt;[.$K$6]))" calcext:base-cell-address="'Période 5'.A18"/>
          </calcext:conditional-format>
          <calcext:conditional-format calcext:target-range-address="'Période 5'.B9:'Période 5'.B9 'Période 5'.E9:'Période 5'.E9 'Période 5'.H9:'Période 5'.H9 'Période 5'.K9:'Période 5'.K9 'Période 5'.N9:'Période 5'.N9 'Période 5'.B11:'Période 5'.B11 'Période 5'.E11:'Période 5'.E11 'Période 5'.H11:'Période 5'.H11 'Période 5'.K11:'Période 5'.K11 'Période 5'.N11:'Période 5'.N11 'Période 5'.B13:'Période 5'.B13 'Période 5'.E13:'Période 5'.E13 'Période 5'.H13:'Période 5'.H13 'Période 5'.K13:'Période 5'.K13 'Période 5'.N13:'Période 5'.N13 'Période 5'.B15:'Période 5'.B15 'Période 5'.E15:'Période 5'.E15 'Période 5'.H15:'Période 5'.H15 'Période 5'.K15:'Période 5'.K15 'Période 5'.N15:'Période 5'.N15 'Période 5'.B17:'Période 5'.B17 'Période 5'.E17:'Période 5'.E17 'Période 5'.H17:'Période 5'.H17 'Période 5'.K17:'Période 5'.K17 'Période 5'.N17:'Période 5'.N17 'Période 5'.B19:'Période 5'.B19 'Période 5'.E19:'Période 5'.E19 'Période 5'.H19:'Période 5'.H19 'Période 5'.K19:'Période 5'.K19 'Période 5'.N19:'Période 5'.N19 'Période 5'.B21:'Période 5'.B21 'Période 5'.E21:'Période 5'.E21 'Période 5'.H21:'Période 5'.H21 'Période 5'.K21:'Période 5'.K21 'Période 5'.N21:'Période 5'.N21 'Période 5'.B23:'Période 5'.B23 'Période 5'.E23:'Période 5'.E23 'Période 5'.H23:'Période 5'.H23 'Période 5'.K23:'Période 5'.K23 'Période 5'.N23:'Période 5'.N23 'Période 5'.B25:'Période 5'.B25 'Période 5'.E25:'Période 5'.E25 'Période 5'.H25:'Période 5'.H25 'Période 5'.K25:'Période 5'.K25 'Période 5'.N25:'Période 5'.N25 'Période 5'.B27:'Période 5'.B27 'Période 5'.E27:'Période 5'.E27 'Période 5'.H27:'Période 5'.H27 'Période 5'.K27:'Période 5'.K27 'Période 5'.N27:'Période 5'.N27 'Période 5'.B29:'Période 5'.B29 'Période 5'.E29:'Période 5'.E29 'Période 5'.H29:'Période 5'.H29 'Période 5'.K29:'Période 5'.K29 'Période 5'.N29:'Période 5'.N29 'Période 5'.B31:'Période 5'.B31 'Période 5'.E31:'Période 5'.E31 'Période 5'.H31:'Période 5'.H31 'Période 5'.K31:'Période 5'.K31 'Période 5'.N31:'Période 5'.N31">
            <calcext:condition calcext:apply-style-name="Invisible" calcext:value="formula-is(IF(COUNT([.A8])=0))" calcext:base-cell-address="'Période 5'.B9"/>
            <calcext:condition calcext:apply-style-name="Saisie Heures" calcext:value="formula-is(IF(COUNT([.A8])&gt;0))" calcext:base-cell-address="'Période 5'.B9"/>
          </calcext:conditional-format>
          <calcext:conditional-format calcext:target-range-address="'Période 5'.U2:'Période 5'.U2">
            <calcext:condition calcext:apply-style-name="Semaine incomplète" calcext:value="formula-is(IF(SUM([.T8:.T30])&gt;0))" calcext:base-cell-address="'Période 5'.U2"/>
          </calcext:conditional-format>
        </calcext:conditional-formats>
      </table:table>
      <table:table table:name="Gestion" table:style-name="ta6" table:protected="true" table:protection-key="xT81qcP6TY3rxwWDWLZWMrMVd/k=" table:protection-key-digest-algorithm="http://www.w3.org/2000/09/xmldsig#sha1">
        <loext:table-protection/>
        <office:forms form:automatic-focus="false" form:apply-design-mode="false"/>
        <table:table-column table:style-name="co12" table:default-cell-style-name="Default"/>
        <table:table-column table:style-name="co13" table:default-cell-style-name="Default"/>
        <table:table-column table:style-name="co11" table:number-columns-repeated="2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5" table:number-columns-repeated="3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number-columns-repeated="3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default-cell-style-name="Default"/>
        <table:table-column table:style-name="co14" table:default-cell-style-name="Default"/>
        <table:table-column table:style-name="co11" table:number-columns-repeated="3" table:default-cell-style-name="Default"/>
        <table:table-column table:style-name="co16" table:default-cell-style-name="Default"/>
        <table:table-column table:style-name="co11" table:default-cell-style-name="Default"/>
        <table:table-column table:style-name="co9" table:number-columns-repeated="2" table:default-cell-style-name="ce696"/>
        <table:table-column table:style-name="co17" table:default-cell-style-name="ce696"/>
        <table:table-row table:style-name="ro13">
          <table:table-cell table:style-name="ce295" table:content-validation-name="val16" office:value-type="string" calcext:value-type="string">
            <text:p>Zone acad. choisie :</text:p>
          </table:table-cell>
          <table:table-cell table:style-name="ce634" table:content-validation-name="val18" table:formula="of:=['Période 1'.D6]" office:value-type="string" office:string-value="Zone A" calcext:value-type="string">
            <text:p>Zone A</text:p>
          </table:table-cell>
          <table:table-cell/>
          <table:table-cell table:style-name="ce325" office:value-type="string" calcext:value-type="string" table:number-columns-spanned="23" table:number-rows-spanned="2">
            <text:p>Dans les calendriers ci-dessous, la « vacance » du vendredi de l'ascension est modifiable indépendamment pour chaque zone. </text:p>
            <text:p>Il se peut en effet que certains recteurs décident d'ajustements locaux : en particulier en cas de « non vacance ».</text:p>
          </table:table-cell>
          <table:covered-table-cell table:number-columns-repeated="22"/>
          <table:table-cell/>
          <table:table-cell table:style-name="ce357"/>
          <table:table-cell table:style-name="ce358" office:value-type="string" calcext:value-type="string">
            <text:p>Identifiants de la Section :</text:p>
          </table:table-cell>
          <table:table-cell table:style-name="ce345"/>
          <table:table-cell table:number-columns-repeated="3"/>
        </table:table-row>
        <table:table-row table:style-name="ro13">
          <table:table-cell table:style-name="ce296" office:value-type="string" calcext:value-type="string">
            <text:p>Année scolaire choisie :</text:p>
          </table:table-cell>
          <table:table-cell table:style-name="ce309" table:content-validation-name="val19" table:formula="of:=['Période 1'.A6]" office:value-type="string" office:string-value="2026-2027" calcext:value-type="string">
            <text:p>2026-2027</text:p>
          </table:table-cell>
          <table:table-cell/>
          <table:covered-table-cell table:number-columns-repeated="23"/>
          <table:table-cell/>
          <table:table-cell table:style-name="ce327"/>
          <table:table-cell table:style-name="ce359" office:value-type="string" calcext:value-type="string">
            <text:p>FSU-SNUipp 47</text:p>
          </table:table-cell>
          <table:table-cell table:style-name="ce365"/>
          <table:table-cell table:number-columns-repeated="3"/>
        </table:table-row>
        <table:table-row table:style-name="ro13">
          <table:table-cell table:number-columns-repeated="3"/>
          <table:table-cell table:style-name="ce326"/>
          <table:table-cell table:style-name="ce333" office:value-type="string" calcext:value-type="string" table:number-columns-spanned="5" table:number-rows-spanned="1">
            <text:p>2026-2027</text:p>
          </table:table-cell>
          <table:covered-table-cell table:number-columns-repeated="4" table:style-name="ce340"/>
          <table:table-cell table:style-name="ce345"/>
          <table:table-cell/>
          <table:table-cell table:style-name="ce326"/>
          <table:table-cell table:style-name="ce333" office:value-type="string" calcext:value-type="string" table:number-columns-spanned="5" table:number-rows-spanned="1">
            <text:p>2027-2028</text:p>
          </table:table-cell>
          <table:covered-table-cell table:number-columns-repeated="4" table:style-name="ce340"/>
          <table:table-cell table:style-name="ce345"/>
          <table:table-cell/>
          <table:table-cell table:style-name="ce326"/>
          <table:table-cell table:style-name="ce333" table:number-columns-spanned="5" table:number-rows-spanned="1"/>
          <table:covered-table-cell table:number-columns-repeated="4" table:style-name="ce340"/>
          <table:table-cell table:style-name="ce345"/>
          <table:table-cell/>
          <table:table-cell table:style-name="ce327"/>
          <table:table-cell table:style-name="ce360" office:value-type="string" calcext:value-type="string">
            <text:p><text:a xlink:href="mailto:snu47@snuipp.fr" xlink:type="simple">snu47@snuipp.fr</text:a></text:p>
          </table:table-cell>
          <table:table-cell table:style-name="ce365"/>
          <table:table-cell table:number-columns-repeated="3"/>
        </table:table-row>
        <table:table-row table:style-name="ro13">
          <table:table-cell table:style-name="ce297" table:content-validation-name="val17" office:value-type="string" calcext:value-type="string" table:number-columns-spanned="2" table:number-rows-spanned="1">
            <text:p>Congés</text:p>
          </table:table-cell>
          <table:covered-table-cell table:style-name="ce310"/>
          <table:table-cell table:style-name="ce323"/>
          <table:table-cell table:style-name="ce327"/>
          <table:table-cell table:style-name="ce667" office:value-type="string" calcext:value-type="string">
            <text:p>ZONE A</text:p>
          </table:table-cell>
          <table:table-cell table:style-name="ce681"/>
          <table:table-cell table:style-name="ce686" office:value-type="string" calcext:value-type="string">
            <text:p>ZONE B</text:p>
          </table:table-cell>
          <table:table-cell table:style-name="ce681"/>
          <table:table-cell table:style-name="ce691" office:value-type="string" calcext:value-type="string">
            <text:p>ZONE C</text:p>
          </table:table-cell>
          <table:table-cell table:style-name="ce346"/>
          <table:table-cell table:style-name="ce349"/>
          <table:table-cell table:style-name="ce351"/>
          <table:table-cell table:style-name="ce667" office:value-type="string" calcext:value-type="string">
            <text:p>ZONE A</text:p>
          </table:table-cell>
          <table:table-cell table:style-name="ce681"/>
          <table:table-cell table:style-name="ce686" office:value-type="string" calcext:value-type="string">
            <text:p>ZONE B</text:p>
          </table:table-cell>
          <table:table-cell table:style-name="ce681"/>
          <table:table-cell table:style-name="ce691" office:value-type="string" calcext:value-type="string">
            <text:p>ZONE C</text:p>
          </table:table-cell>
          <table:table-cell table:style-name="ce346"/>
          <table:table-cell table:style-name="ce354"/>
          <table:table-cell table:style-name="ce351"/>
          <table:table-cell table:style-name="ce667" office:value-type="string" calcext:value-type="string">
            <text:p>ZONE A</text:p>
          </table:table-cell>
          <table:table-cell table:style-name="ce681"/>
          <table:table-cell table:style-name="ce686" office:value-type="string" calcext:value-type="string">
            <text:p>ZONE B</text:p>
          </table:table-cell>
          <table:table-cell table:style-name="ce681"/>
          <table:table-cell table:style-name="ce691" office:value-type="string" calcext:value-type="string">
            <text:p>ZONE C</text:p>
          </table:table-cell>
          <table:table-cell table:style-name="ce346"/>
          <table:table-cell/>
          <table:table-cell table:style-name="ce327"/>
          <table:table-cell table:style-name="ce361" office:value-type="float" office:value="553680192" calcext:value-type="float">
            <text:p>05 53 68 01 92</text:p>
          </table:table-cell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Pré-rentrée</text:p>
          </table:table-cell>
          <table:table-cell table:style-name="ce311" table:formula="of:=HLOOKUP(AnnéeChoisie;[.D$3:.Z$16];3)" office:value-type="date" office:date-value="2026-08-31" calcext:value-type="date">
            <text:p>31/08/2026</text:p>
          </table:table-cell>
          <table:table-cell table:style-name="ce323"/>
          <table:table-cell table:style-name="ce328"/>
          <table:table-cell table:style-name="ce669" office:value-type="date" office:date-value="2026-08-31" calcext:value-type="date" table:number-columns-spanned="5" table:number-rows-spanned="1">
            <text:p>31/08/26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2"/>
          <table:table-cell table:style-name="ce669" office:value-type="date" office:date-value="2027-09-01" calcext:value-type="date" table:number-columns-spanned="5" table:number-rows-spanned="1">
            <text:p>01/09/27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2"/>
          <table:table-cell table:style-name="ce669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table-cell table:style-name="ce362" office:value-type="float" office:value="681647750" calcext:value-type="float">
            <text:p>06 81 64 77 50</text:p>
          </table:table-cell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Rentrée</text:p>
          </table:table-cell>
          <table:table-cell table:style-name="ce311" table:formula="of:=HLOOKUP(AnnéeChoisie;[.D$3:.Z$16];4)" office:value-type="date" office:date-value="2026-09-01" calcext:value-type="date">
            <text:p>01/09/2026</text:p>
          </table:table-cell>
          <table:table-cell table:style-name="ce324"/>
          <table:table-cell table:style-name="ce328"/>
          <table:table-cell table:style-name="ce676" office:value-type="date" office:date-value="2026-09-01" calcext:value-type="date" table:number-columns-spanned="5" table:number-rows-spanned="1">
            <text:p>01/09/26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2"/>
          <table:table-cell table:style-name="ce676" office:value-type="date" office:date-value="2027-09-02" calcext:value-type="date" table:number-columns-spanned="5" table:number-rows-spanned="1">
            <text:p>02/09/27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2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table-cell table:style-name="ce363"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Toussaint Début</text:p>
          </table:table-cell>
          <table:table-cell table:style-name="ce311" table:formula="of:=HLOOKUP(AnnéeChoisie;[.D$3:.Z$16];5)" office:value-type="date" office:date-value="2026-10-17" calcext:value-type="date">
            <text:p>17/10/2026</text:p>
          </table:table-cell>
          <table:table-cell table:style-name="ce324"/>
          <table:table-cell table:style-name="ce329"/>
          <table:table-cell table:style-name="ce676" office:value-type="date" office:date-value="2026-10-17" calcext:value-type="date" table:number-columns-spanned="5" table:number-rows-spanned="1">
            <text:p>17/10/26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3"/>
          <table:table-cell table:style-name="ce676" office:value-type="date" office:date-value="2027-10-23" calcext:value-type="date" table:number-columns-spanned="5" table:number-rows-spanned="1">
            <text:p>23/10/27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3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table-cell table:style-name="ce364" office:value-type="string" calcext:value-type="string" table:number-columns-spanned="1" table:number-rows-spanned="10">
            <text:p>Les cellules ci-dessus servent à renseigner le cartouche d'identification présent sur chaque feuille de période.</text:p>
            <text:p>AC2 : remplacer XX par n° du département de la section.</text:p>
            <text:p>AC3 : saisir entièrement le mél de la section.</text:p>
            <text:p>AC4  : saisir le tél de la section (le format N° de tél est automatique).</text:p>
            <text:p>AC5 : idem ou rien.</text:p>
          </table:table-cell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Toussaint Fin</text:p>
          </table:table-cell>
          <table:table-cell table:style-name="ce311" table:formula="of:=HLOOKUP(AnnéeChoisie;[.D$3:.Z$16];6)" office:value-type="date" office:date-value="2026-11-02" calcext:value-type="date">
            <text:p>02/11/2026</text:p>
          </table:table-cell>
          <table:table-cell table:style-name="ce324"/>
          <table:table-cell table:style-name="ce329"/>
          <table:table-cell table:style-name="ce676" office:value-type="date" office:date-value="2026-11-02" calcext:value-type="date" table:number-columns-spanned="5" table:number-rows-spanned="1">
            <text:p>02/11/26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3"/>
          <table:table-cell table:style-name="ce676" office:value-type="date" office:date-value="2027-11-08" calcext:value-type="date" table:number-columns-spanned="5" table:number-rows-spanned="1">
            <text:p>08/11/27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3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Noël Début</text:p>
          </table:table-cell>
          <table:table-cell table:style-name="ce311" table:formula="of:=HLOOKUP(AnnéeChoisie;[.D$3:.Z$16];7)" office:value-type="date" office:date-value="2026-12-19" calcext:value-type="date">
            <text:p>19/12/2026</text:p>
          </table:table-cell>
          <table:table-cell table:style-name="ce324"/>
          <table:table-cell table:style-name="ce329"/>
          <table:table-cell table:style-name="ce676" office:value-type="date" office:date-value="2026-12-19" calcext:value-type="date" table:number-columns-spanned="5" table:number-rows-spanned="1">
            <text:p>19/12/26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3"/>
          <table:table-cell table:style-name="ce676" office:value-type="date" office:date-value="2027-12-18" calcext:value-type="date" table:number-columns-spanned="5" table:number-rows-spanned="1">
            <text:p>18/12/27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3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Noël Fin</text:p>
          </table:table-cell>
          <table:table-cell table:style-name="ce311" table:formula="of:=HLOOKUP(AnnéeChoisie;[.D$3:.Z$16];8)" office:value-type="date" office:date-value="2027-01-04" calcext:value-type="date">
            <text:p>04/01/2027</text:p>
          </table:table-cell>
          <table:table-cell table:style-name="ce324"/>
          <table:table-cell table:style-name="ce329"/>
          <table:table-cell table:style-name="ce676" office:value-type="date" office:date-value="2027-01-04" calcext:value-type="date" table:number-columns-spanned="5" table:number-rows-spanned="1">
            <text:p>04/01/27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3"/>
          <table:table-cell table:style-name="ce676" office:value-type="date" office:date-value="2028-01-03" calcext:value-type="date" table:number-columns-spanned="5" table:number-rows-spanned="1">
            <text:p>03/01/28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3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Hiver Début</text:p>
          </table:table-cell>
          <table:table-cell table:style-name="ce312" table:formula="of:=IF(AND(AnnéeChoisie=[.E$3];ZoneChoisie=[.E$4]);[.E11];IF(AND(AnnéeChoisie=[.E$3];ZoneChoisie=[.G$4]);[.G11];IF(AND(AnnéeChoisie=[.E$3];ZoneChoisie=[.I$4]);[.I11];IF(AND(AnnéeChoisie=[.M$3];ZoneChoisie=[.M$4]);[.M11];IF(AND(AnnéeChoisie=[.M$3];ZoneChoisie=[.O$4]);[.O11];IF(AND(AnnéeChoisie=[.M$3];ZoneChoisie=[.Q$4]);[.Q11];IF(AND(AnnéeChoisie=[.U$3];ZoneChoisie=[.U$4]);[.U11];IF(AND(AnnéeChoisie=[.U$3];ZoneChoisie=[.W$4]);[.W11];IF(AND(AnnéeChoisie=[.U$3];ZoneChoisie=[.Y$4]);[.Y11])))))))))" office:value-type="date" office:date-value="2027-02-13" calcext:value-type="date">
            <text:p>13/02/2027</text:p>
          </table:table-cell>
          <table:table-cell table:style-name="ce324"/>
          <table:table-cell table:style-name="ce329"/>
          <table:table-cell table:style-name="ce714" office:value-type="date" office:date-value="2027-02-13" calcext:value-type="date">
            <text:p>13/02/27</text:p>
          </table:table-cell>
          <table:table-cell table:style-name="ce682"/>
          <table:table-cell table:style-name="ce715" office:value-type="date" office:date-value="2027-02-20" calcext:value-type="date">
            <text:p>20/02/27</text:p>
          </table:table-cell>
          <table:table-cell table:style-name="ce682"/>
          <table:table-cell table:style-name="ce716" office:value-type="date" office:date-value="2027-02-06" calcext:value-type="date">
            <text:p>06/02/27</text:p>
          </table:table-cell>
          <table:table-cell table:style-name="ce347"/>
          <table:table-cell table:style-name="ce350"/>
          <table:table-cell table:style-name="ce353"/>
          <table:table-cell table:style-name="ce714" office:value-type="date" office:date-value="2028-02-19" calcext:value-type="date">
            <text:p>19/02/28</text:p>
          </table:table-cell>
          <table:table-cell table:style-name="ce682"/>
          <table:table-cell table:style-name="ce715" office:value-type="date" office:date-value="2028-02-05" calcext:value-type="date">
            <text:p>05/02/28</text:p>
          </table:table-cell>
          <table:table-cell table:style-name="ce682"/>
          <table:table-cell table:style-name="ce716" office:value-type="date" office:date-value="2028-02-12" calcext:value-type="date">
            <text:p>12/02/28</text:p>
          </table:table-cell>
          <table:table-cell table:style-name="ce347"/>
          <table:table-cell table:style-name="ce355"/>
          <table:table-cell table:style-name="ce353"/>
          <table:table-cell table:style-name="ce714"/>
          <table:table-cell table:style-name="ce682"/>
          <table:table-cell table:style-name="ce715"/>
          <table:table-cell table:style-name="ce682"/>
          <table:table-cell table:style-name="ce71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Hiver Fin</text:p>
          </table:table-cell>
          <table:table-cell table:style-name="ce312" table:formula="of:=IF(AND(AnnéeChoisie=[.E$3];ZoneChoisie=[.E$4]);[.E12];IF(AND(AnnéeChoisie=[.E$3];ZoneChoisie=[.G$4]);[.G12];IF(AND(AnnéeChoisie=[.E$3];ZoneChoisie=[.I$4]);[.I12];IF(AND(AnnéeChoisie=[.M$3];ZoneChoisie=[.M$4]);[.M12];IF(AND(AnnéeChoisie=[.M$3];ZoneChoisie=[.O$4]);[.O12];IF(AND(AnnéeChoisie=[.M$3];ZoneChoisie=[.Q$4]);[.Q12];IF(AND(AnnéeChoisie=[.U$3];ZoneChoisie=[.U$4]);[.U12];IF(AND(AnnéeChoisie=[.U$3];ZoneChoisie=[.W$4]);[.W12];IF(AND(AnnéeChoisie=[.U$3];ZoneChoisie=[.Y$4]);[.Y12])))))))))" office:value-type="date" office:date-value="2027-03-01" calcext:value-type="date">
            <text:p>01/03/2027</text:p>
          </table:table-cell>
          <table:table-cell table:style-name="ce324"/>
          <table:table-cell table:style-name="ce329"/>
          <table:table-cell table:style-name="ce714" office:value-type="date" office:date-value="2027-03-01" calcext:value-type="date">
            <text:p>01/03/27</text:p>
          </table:table-cell>
          <table:table-cell table:style-name="ce682"/>
          <table:table-cell table:style-name="ce715" office:value-type="date" office:date-value="2027-03-08" calcext:value-type="date">
            <text:p>08/03/27</text:p>
          </table:table-cell>
          <table:table-cell table:style-name="ce682"/>
          <table:table-cell table:style-name="ce716" office:value-type="date" office:date-value="2027-02-22" calcext:value-type="date">
            <text:p>22/02/27</text:p>
          </table:table-cell>
          <table:table-cell table:style-name="ce347"/>
          <table:table-cell table:style-name="ce350"/>
          <table:table-cell table:style-name="ce353"/>
          <table:table-cell table:style-name="ce714" office:value-type="date" office:date-value="2028-03-06" calcext:value-type="date">
            <text:p>06/03/28</text:p>
          </table:table-cell>
          <table:table-cell table:style-name="ce682"/>
          <table:table-cell table:style-name="ce715" office:value-type="date" office:date-value="2028-02-21" calcext:value-type="date">
            <text:p>21/02/28</text:p>
          </table:table-cell>
          <table:table-cell table:style-name="ce682"/>
          <table:table-cell table:style-name="ce716" office:value-type="date" office:date-value="2028-02-28" calcext:value-type="date">
            <text:p>28/02/28</text:p>
          </table:table-cell>
          <table:table-cell table:style-name="ce347"/>
          <table:table-cell table:style-name="ce355"/>
          <table:table-cell table:style-name="ce353"/>
          <table:table-cell table:style-name="ce714"/>
          <table:table-cell table:style-name="ce682"/>
          <table:table-cell table:style-name="ce715"/>
          <table:table-cell table:style-name="ce682"/>
          <table:table-cell table:style-name="ce71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Printemps Début</text:p>
          </table:table-cell>
          <table:table-cell table:style-name="ce312" table:formula="of:=IF(AND(AnnéeChoisie=[.E$3];ZoneChoisie=[.E$4]);[.E13];IF(AND(AnnéeChoisie=[.E$3];ZoneChoisie=[.G$4]);[.G13];IF(AND(AnnéeChoisie=[.E$3];ZoneChoisie=[.I$4]);[.I13];IF(AND(AnnéeChoisie=[.M$3];ZoneChoisie=[.M$4]);[.M13];IF(AND(AnnéeChoisie=[.M$3];ZoneChoisie=[.O$4]);[.O13];IF(AND(AnnéeChoisie=[.M$3];ZoneChoisie=[.Q$4]);[.Q13];IF(AND(AnnéeChoisie=[.U$3];ZoneChoisie=[.U$4]);[.U13];IF(AND(AnnéeChoisie=[.U$3];ZoneChoisie=[.W$4]);[.W13];IF(AND(AnnéeChoisie=[.U$3];ZoneChoisie=[.Y$4]);[.Y13])))))))))" office:value-type="date" office:date-value="2027-04-10" calcext:value-type="date">
            <text:p>10/04/2027</text:p>
          </table:table-cell>
          <table:table-cell table:style-name="ce324"/>
          <table:table-cell table:style-name="ce329"/>
          <table:table-cell table:style-name="ce714" office:value-type="date" office:date-value="2027-04-10" calcext:value-type="date">
            <text:p>10/04/27</text:p>
          </table:table-cell>
          <table:table-cell table:style-name="ce682"/>
          <table:table-cell table:style-name="ce715" office:value-type="date" office:date-value="2027-04-17" calcext:value-type="date">
            <text:p>17/04/27</text:p>
          </table:table-cell>
          <table:table-cell table:style-name="ce682"/>
          <table:table-cell table:style-name="ce716" office:value-type="date" office:date-value="2027-04-03" calcext:value-type="date">
            <text:p>03/04/27</text:p>
          </table:table-cell>
          <table:table-cell table:style-name="ce347"/>
          <table:table-cell table:style-name="ce350"/>
          <table:table-cell table:style-name="ce353"/>
          <table:table-cell table:style-name="ce714" office:value-type="date" office:date-value="2028-04-22" calcext:value-type="date">
            <text:p>22/04/28</text:p>
          </table:table-cell>
          <table:table-cell table:style-name="ce682"/>
          <table:table-cell table:style-name="ce715" office:value-type="date" office:date-value="2028-04-08" calcext:value-type="date">
            <text:p>08/04/28</text:p>
          </table:table-cell>
          <table:table-cell table:style-name="ce682"/>
          <table:table-cell table:style-name="ce716" office:value-type="date" office:date-value="2028-04-15" calcext:value-type="date">
            <text:p>15/04/28</text:p>
          </table:table-cell>
          <table:table-cell table:style-name="ce347"/>
          <table:table-cell table:style-name="ce355"/>
          <table:table-cell table:style-name="ce353"/>
          <table:table-cell table:style-name="ce714"/>
          <table:table-cell table:style-name="ce682"/>
          <table:table-cell table:style-name="ce715"/>
          <table:table-cell table:style-name="ce682"/>
          <table:table-cell table:style-name="ce71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Printemps Fin</text:p>
          </table:table-cell>
          <table:table-cell table:style-name="ce312" table:formula="of:=IF(AND(AnnéeChoisie=[.E$3];ZoneChoisie=[.E$4]);[.E14];IF(AND(AnnéeChoisie=[.E$3];ZoneChoisie=[.G$4]);[.G14];IF(AND(AnnéeChoisie=[.E$3];ZoneChoisie=[.I$4]);[.I14];IF(AND(AnnéeChoisie=[.M$3];ZoneChoisie=[.M$4]);[.M14];IF(AND(AnnéeChoisie=[.M$3];ZoneChoisie=[.O$4]);[.O14];IF(AND(AnnéeChoisie=[.M$3];ZoneChoisie=[.Q$4]);[.Q14];IF(AND(AnnéeChoisie=[.U$3];ZoneChoisie=[.U$4]);[.U14];IF(AND(AnnéeChoisie=[.U$3];ZoneChoisie=[.W$4]);[.W14];IF(AND(AnnéeChoisie=[.U$3];ZoneChoisie=[.Y$4]);[.Y14])))))))))" office:value-type="date" office:date-value="2027-04-26" calcext:value-type="date">
            <text:p>26/04/2027</text:p>
          </table:table-cell>
          <table:table-cell table:style-name="ce323"/>
          <table:table-cell table:style-name="ce329"/>
          <table:table-cell table:style-name="ce714" office:value-type="date" office:date-value="2027-04-26" calcext:value-type="date">
            <text:p>26/04/27</text:p>
          </table:table-cell>
          <table:table-cell table:style-name="ce682"/>
          <table:table-cell table:style-name="ce715" office:value-type="date" office:date-value="2027-05-03" calcext:value-type="date">
            <text:p>03/05/27</text:p>
          </table:table-cell>
          <table:table-cell table:style-name="ce682"/>
          <table:table-cell table:style-name="ce716" office:value-type="date" office:date-value="2027-04-19" calcext:value-type="date">
            <text:p>19/04/27</text:p>
          </table:table-cell>
          <table:table-cell table:style-name="ce347"/>
          <table:table-cell table:style-name="ce350"/>
          <table:table-cell table:style-name="ce353"/>
          <table:table-cell table:style-name="ce714" office:value-type="date" office:date-value="2028-05-09" calcext:value-type="date">
            <text:p>09/05/28</text:p>
          </table:table-cell>
          <table:table-cell table:style-name="ce682"/>
          <table:table-cell table:style-name="ce715" office:value-type="date" office:date-value="2028-04-24" calcext:value-type="date">
            <text:p>24/04/28</text:p>
          </table:table-cell>
          <table:table-cell table:style-name="ce682"/>
          <table:table-cell table:style-name="ce716" office:value-type="date" office:date-value="2028-05-02" calcext:value-type="date">
            <text:p>02/05/28</text:p>
          </table:table-cell>
          <table:table-cell table:style-name="ce347"/>
          <table:table-cell table:style-name="ce355"/>
          <table:table-cell table:style-name="ce353"/>
          <table:table-cell table:style-name="ce714"/>
          <table:table-cell table:style-name="ce682"/>
          <table:table-cell table:style-name="ce715"/>
          <table:table-cell table:style-name="ce682"/>
          <table:table-cell table:style-name="ce71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8" office:value-type="string" calcext:value-type="string">
            <text:p>Vendredi Ascension</text:p>
          </table:table-cell>
          <table:table-cell table:style-name="ce313" table:formula="of:=IF(AND(AnnéeChoisie=[.E$3];ZoneChoisie=[.E$4]);[.E15];IF(AND(AnnéeChoisie=[.E$3];ZoneChoisie=[.G$4]);[.G15];IF(AND(AnnéeChoisie=[.E$3];ZoneChoisie=[.I$4]);[.I15];IF(AND(AnnéeChoisie=[.M$3];ZoneChoisie=[.M$4]);[.M15];IF(AND(AnnéeChoisie=[.M$3];ZoneChoisie=[.O$4]);[.O15];IF(AND(AnnéeChoisie=[.M$3];ZoneChoisie=[.Q$4]);[.Q15];IF(AND(AnnéeChoisie=[.U$3];ZoneChoisie=[.U$4]);[.U15];IF(AND(AnnéeChoisie=[.U$3];ZoneChoisie=[.W$4]);[.W15];IF(AND(AnnéeChoisie=[.U$3];ZoneChoisie=[.Y$4]);[.Y15])))))))))" office:value-type="string" office:string-value="vaqué" calcext:value-type="string">
            <text:p>vaqué</text:p>
          </table:table-cell>
          <table:table-cell table:style-name="ce323"/>
          <table:table-cell table:style-name="ce328"/>
          <table:table-cell table:style-name="ce667" office:value-type="string" calcext:value-type="string">
            <text:p>vaqué</text:p>
          </table:table-cell>
          <table:table-cell table:style-name="ce683"/>
          <table:table-cell table:style-name="ce686" office:value-type="string" calcext:value-type="string">
            <text:p>vaqué</text:p>
          </table:table-cell>
          <table:table-cell table:style-name="ce683"/>
          <table:table-cell table:style-name="ce691" office:value-type="string" calcext:value-type="string">
            <text:p>vaqué</text:p>
          </table:table-cell>
          <table:table-cell table:style-name="ce347"/>
          <table:table-cell table:style-name="ce350"/>
          <table:table-cell table:style-name="ce352"/>
          <table:table-cell table:style-name="ce667" office:value-type="string" calcext:value-type="string">
            <text:p>vaqué</text:p>
          </table:table-cell>
          <table:table-cell table:style-name="ce683"/>
          <table:table-cell table:style-name="ce686" office:value-type="string" calcext:value-type="string">
            <text:p>vaqué</text:p>
          </table:table-cell>
          <table:table-cell table:style-name="ce683"/>
          <table:table-cell table:style-name="ce691" office:value-type="string" calcext:value-type="string">
            <text:p>vaqué</text:p>
          </table:table-cell>
          <table:table-cell table:style-name="ce347"/>
          <table:table-cell table:style-name="ce355"/>
          <table:table-cell table:style-name="ce352"/>
          <table:table-cell table:style-name="ce667" office:value-type="string" calcext:value-type="string">
            <text:p>vaqué</text:p>
          </table:table-cell>
          <table:table-cell table:style-name="ce683"/>
          <table:table-cell table:style-name="ce686" office:value-type="string" calcext:value-type="string">
            <text:p>vaqué</text:p>
          </table:table-cell>
          <table:table-cell table:style-name="ce683"/>
          <table:table-cell table:style-name="ce691" office:value-type="string" calcext:value-type="string">
            <text:p>vaqué</text:p>
          </table:table-cell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 table:style-name="ce299" office:value-type="string" calcext:value-type="string">
            <text:p>Sortie</text:p>
          </table:table-cell>
          <table:table-cell table:style-name="ce314" table:formula="of:=HLOOKUP(AnnéeChoisie;[.D$3:.Z$16];14)" office:value-type="date" office:date-value="2027-07-03" calcext:value-type="date">
            <text:p>03/07/2027</text:p>
          </table:table-cell>
          <table:table-cell/>
          <table:table-cell table:style-name="ce328"/>
          <table:table-cell table:style-name="ce676" office:value-type="date" office:date-value="2027-07-03" calcext:value-type="date" table:number-columns-spanned="5" table:number-rows-spanned="1">
            <text:p>03/07/27</text:p>
          </table:table-cell>
          <table:covered-table-cell table:number-columns-repeated="4" table:style-name="ce676"/>
          <table:table-cell table:style-name="ce347"/>
          <table:table-cell table:style-name="ce350"/>
          <table:table-cell table:style-name="ce352"/>
          <table:table-cell table:style-name="ce676" office:value-type="date" office:date-value="2028-07-04" calcext:value-type="date" table:number-columns-spanned="5" table:number-rows-spanned="1">
            <text:p>04/07/28</text:p>
          </table:table-cell>
          <table:covered-table-cell table:number-columns-repeated="4" table:style-name="ce676"/>
          <table:table-cell table:style-name="ce347"/>
          <table:table-cell table:style-name="ce355"/>
          <table:table-cell table:style-name="ce352"/>
          <table:table-cell table:style-name="ce676" table:number-columns-spanned="5" table:number-rows-spanned="1"/>
          <table:covered-table-cell table:number-columns-repeated="4" table:style-name="ce676"/>
          <table:table-cell table:style-name="ce356"/>
          <table:table-cell/>
          <table:table-cell table:style-name="ce327"/>
          <table:covered-table-cell/>
          <table:table-cell table:style-name="ce365"/>
          <table:table-cell table:number-columns-repeated="3"/>
        </table:table-row>
        <table:table-row table:style-name="ro13">
          <table:table-cell/>
          <table:table-cell table:style-name="ce315"/>
          <table:table-cell/>
          <table:table-cell table:style-name="ce330"/>
          <table:table-cell table:style-name="ce339" table:number-columns-repeated="5"/>
          <table:table-cell table:style-name="ce348"/>
          <table:table-cell/>
          <table:table-cell table:style-name="ce330"/>
          <table:table-cell table:style-name="ce339" table:number-columns-repeated="5"/>
          <table:table-cell table:style-name="ce348"/>
          <table:table-cell/>
          <table:table-cell table:style-name="ce330"/>
          <table:table-cell table:style-name="ce339" table:number-columns-repeated="5"/>
          <table:table-cell table:style-name="ce348"/>
          <table:table-cell/>
          <table:table-cell table:style-name="ce330"/>
          <table:table-cell table:style-name="ce339"/>
          <table:table-cell table:style-name="ce348"/>
          <table:table-cell table:number-columns-repeated="3"/>
        </table:table-row>
        <table:table-row table:style-name="ro13">
          <table:table-cell table:style-name="ce300" office:value-type="string" calcext:value-type="string" table:number-columns-spanned="2" table:number-rows-spanned="2">
            <text:p>Index des choix à proposer </text:p>
            <text:p>sur le premier onglet</text:p>
          </table:table-cell>
          <table:covered-table-cell table:style-name="ce316"/>
          <table:table-cell table:number-columns-repeated="31"/>
        </table:table-row>
        <table:table-row table:style-name="ro13">
          <table:covered-table-cell table:style-name="ce301"/>
          <table:covered-table-cell table:style-name="ce317"/>
          <table:table-cell/>
          <table:table-cell table:style-name="ce666" office:value-type="string" calcext:value-type="string" table:number-columns-spanned="27" table:number-rows-spanned="18">
            <text:p><text:span text:style-name="T3">Cette feuille sert de références aux calculs des périodes 1 à 5.</text:span></text:p>
            <text:p><text:span text:style-name="T4">Colonnes A et B : </text:span><text:span text:style-name="T5">Aucune modification ne doit être opérée dans ces cellules.</text:span></text:p>
            <text:p>- Les cellules B1 et B2 reprennent les choix opérés par l'utilisateur dans le premier onglet (Période 1).</text:p>
            <text:p>- Les cellules B5 à B16 extraient les dates des vacances correspondant aux choix de l'année scolaire et de la zone académique.</text:p>
            <text:p>- Les cellules A20 à A22 construisent automatiquement la liste des choix proposés dans la cellule A6 de l'onglet Période 1 en fonction des années scolaires indiquées dans le calendrier ci-dessus.</text:p>
            <text:p>- Les cellules B25 à B38 indiquent - pour mémoire - les jours fériés de l'année scolaire choisie.</text:p>
            <text:p>- La cellule A40 contient un message d'avertissement qui s'affiche selon le contexte : il est en effet impossible de comptabiliser les « heures en trop » pour les semaines « incomplètes » qui existent pour certaines périodes selon les années scolaires.</text:p>
            <text:p/>
            <text:p><text:span text:style-name="T4">Plage de cellules de E3 à Y16 :</text:span></text:p>
            <text:p>Cette plage sert à saisir les dates de vacances pour chaque zone pour les trois années scolaires dont le calendrier est connu.</text:p>
            <text:p><text:span text:style-name="T6">Pour l'actualisation des calendriers :</text:span> </text:p>
            <text:p>- dans les cellules E3 ; M3 et U3 il faut respecter le format des années scolaires : « aaaa-aaaa ».</text:p>
            <text:p>- pour les dates de début et de fin de vacances, il faut respecter le format de date : jj/mm/aa ou jj/mm/aaaa</text:p>
            <text:p/>
            <text:p><text:span text:style-name="T4">Cellules AC2 à AC5 :</text:span></text:p>
            <text:p>Elles permettent de saisir les identifiants de la section SNU.</text:p>
            <text:p><text:span text:style-name="T6">Attention :</text:span> une adresse postale (donc contenu long) ne « tiendra » pas dans les cellules des périodes.</text:p>
          </table:table-cell>
          <table:covered-table-cell table:number-columns-repeated="26"/>
          <table:table-cell table:number-columns-repeated="3"/>
        </table:table-row>
        <table:table-row table:style-name="ro13">
          <table:table-cell table:style-name="ce302" table:formula="of:=IF(ISTEXT([.E3]);[.E3];&quot;&quot;)" office:value-type="string" office:string-value="2026-2027" calcext:value-type="string" table:number-columns-spanned="2" table:number-rows-spanned="1">
            <text:p>2026-2027</text:p>
          </table:table-cell>
          <table:covered-table-cell table:style-name="ce318"/>
          <table:table-cell/>
          <table:covered-table-cell table:number-columns-repeated="27"/>
          <table:table-cell table:number-columns-repeated="3"/>
        </table:table-row>
        <table:table-row table:style-name="ro13">
          <table:table-cell table:style-name="ce302" table:formula="of:=IF(ISTEXT([.M3]);[.M3];&quot;&quot;)" office:value-type="string" office:string-value="2027-2028" calcext:value-type="string" table:number-columns-spanned="2" table:number-rows-spanned="1">
            <text:p>2027-2028</text:p>
          </table:table-cell>
          <table:covered-table-cell table:style-name="ce318"/>
          <table:table-cell/>
          <table:covered-table-cell table:number-columns-repeated="27"/>
          <table:table-cell table:number-columns-repeated="3"/>
        </table:table-row>
        <table:table-row table:style-name="ro13">
          <table:table-cell table:style-name="ce303" table:formula="of:=IF(ISTEXT([.U3]);[.U3];&quot;&quot;)" table:number-columns-spanned="2" table:number-rows-spanned="1">
            <text:p/>
          </table:table-cell>
          <table:covered-table-cell table:style-name="ce319"/>
          <table:table-cell/>
          <table:covered-table-cell table:number-columns-repeated="27"/>
          <table:table-cell/>
          <table:table-cell table:style-name="ce697" office:value-type="string" calcext:value-type="string" table:number-columns-spanned="2" table:number-rows-spanned="3">
            <text:p>Pour affichage en clair des jours fériés dans les onglets des périodes.</text:p>
            <text:p>NE PAS MODIFIER !</text:p>
          </table:table-cell>
          <table:covered-table-cell table:style-name="ce702"/>
        </table:table-row>
        <table:table-row table:style-name="ro13">
          <table:table-cell table:number-columns-repeated="3"/>
          <table:covered-table-cell table:number-columns-repeated="27"/>
          <table:table-cell/>
          <table:covered-table-cell table:style-name="ce698"/>
          <table:covered-table-cell table:style-name="ce729"/>
        </table:table-row>
        <table:table-row table:style-name="ro13">
          <table:table-cell table:style-name="ce304" office:value-type="string" calcext:value-type="string" table:number-columns-spanned="2" table:number-rows-spanned="1">
            <text:p>Fériés</text:p>
          </table:table-cell>
          <table:covered-table-cell table:style-name="ce320"/>
          <table:table-cell/>
          <table:covered-table-cell table:number-columns-repeated="27"/>
          <table:table-cell/>
          <table:covered-table-cell table:style-name="ce699"/>
          <table:covered-table-cell table:style-name="ce729"/>
        </table:table-row>
        <table:table-row table:style-name="ro13">
          <table:table-cell table:style-name="ce305" office:value-type="string" calcext:value-type="string">
            <text:p>Armistice 1918</text:p>
          </table:table-cell>
          <table:table-cell table:style-name="ce321" table:formula="of:=DATE(YEAR([.$B$5]);11;11)" office:value-type="date" office:date-value="2026-11-11" calcext:value-type="date">
            <text:p>mer. 11 nov. 26</text:p>
          </table:table-cell>
          <table:table-cell/>
          <table:covered-table-cell table:number-columns-repeated="27"/>
          <table:table-cell/>
          <table:table-cell table:style-name="ce700" table:formula="of:=[.B25]" office:value-type="date" office:date-value="2026-11-11" calcext:value-type="date">
            <text:p>11/11/26</text:p>
          </table:table-cell>
          <table:table-cell table:style-name="ce729" table:formula="of:=[.A25]" office:value-type="string" office:string-value="Armistice 1918" calcext:value-type="string">
            <text:p>Armistice 1918</text:p>
          </table:table-cell>
        </table:table-row>
        <table:table-row table:style-name="ro13">
          <table:table-cell table:style-name="ce305" office:value-type="string" calcext:value-type="string">
            <text:p>Ascension</text:p>
          </table:table-cell>
          <table:table-cell table:style-name="ce321" table:formula="of:=EASTERSUNDAY(YEAR([.$B$5]+150))+39" office:value-type="date" office:date-value="2027-05-06" calcext:value-type="date">
            <text:p>jeu. 6 mai 27</text:p>
          </table:table-cell>
          <table:table-cell/>
          <table:covered-table-cell table:number-columns-repeated="27"/>
          <table:table-cell/>
          <table:table-cell table:style-name="ce700" table:formula="of:=[.B26]" office:value-type="date" office:date-value="2027-05-06" calcext:value-type="date">
            <text:p>06/05/27</text:p>
          </table:table-cell>
          <table:table-cell table:style-name="ce729" table:formula="of:=[.A26]" office:value-type="string" office:string-value="Ascension" calcext:value-type="string">
            <text:p>Ascension</text:p>
          </table:table-cell>
        </table:table-row>
        <table:table-row table:style-name="ro13">
          <table:table-cell table:style-name="ce305" office:value-type="string" calcext:value-type="string">
            <text:p>Ascension (pont)</text:p>
          </table:table-cell>
          <table:table-cell table:style-name="ce321" table:formula="of:=IF([.B15]=&quot;vaqué&quot;;EASTERSUNDAY(YEAR([.$B$5]+150))+40;&quot;&quot;)" office:value-type="date" office:date-value="2027-05-07" calcext:value-type="date">
            <text:p>ven. 7 mai 27</text:p>
          </table:table-cell>
          <table:table-cell/>
          <table:covered-table-cell table:number-columns-repeated="27"/>
          <table:table-cell/>
          <table:table-cell table:style-name="ce700" table:formula="of:=[.B27]" office:value-type="date" office:date-value="2027-05-07" calcext:value-type="date">
            <text:p>07/05/27</text:p>
          </table:table-cell>
          <table:table-cell table:style-name="ce729" table:formula="of:=[.A27]" office:value-type="string" office:string-value="Ascension (pont)" calcext:value-type="string">
            <text:p>Ascension (pont)</text:p>
          </table:table-cell>
        </table:table-row>
        <table:table-row table:style-name="ro13">
          <table:table-cell table:style-name="ce305" office:value-type="string" calcext:value-type="string">
            <text:p>Assomption</text:p>
          </table:table-cell>
          <table:table-cell table:style-name="ce321" table:formula="of:=DATE(YEAR([.$B$5]+150);8;15)" office:value-type="date" office:date-value="2027-08-15" calcext:value-type="date">
            <text:p>dim. 15 août 27</text:p>
          </table:table-cell>
          <table:table-cell/>
          <table:covered-table-cell table:number-columns-repeated="27"/>
          <table:table-cell/>
          <table:table-cell table:style-name="ce700" table:formula="of:=[.B28]" office:value-type="date" office:date-value="2027-08-15" calcext:value-type="date">
            <text:p>15/08/27</text:p>
          </table:table-cell>
          <table:table-cell table:style-name="ce729" table:formula="of:=[.A28]" office:value-type="string" office:string-value="Assomption" calcext:value-type="string">
            <text:p>Assomption</text:p>
          </table:table-cell>
        </table:table-row>
        <table:table-row table:style-name="ro13">
          <table:table-cell table:style-name="ce305" office:value-type="string" calcext:value-type="string">
            <text:p>Fête des Travailleurs</text:p>
          </table:table-cell>
          <table:table-cell table:style-name="ce321" table:formula="of:=DATE(YEAR([.$B$5]+150);5;1)" office:value-type="date" office:date-value="2027-05-01" calcext:value-type="date">
            <text:p>sam. 1 mai 27</text:p>
          </table:table-cell>
          <table:table-cell/>
          <table:covered-table-cell table:number-columns-repeated="27"/>
          <table:table-cell/>
          <table:table-cell table:style-name="ce700" table:formula="of:=[.B29]" office:value-type="date" office:date-value="2027-05-01" calcext:value-type="date">
            <text:p>01/05/27</text:p>
          </table:table-cell>
          <table:table-cell table:style-name="ce729" table:formula="of:=[.A29]" office:value-type="string" office:string-value="Fête des Travailleurs" calcext:value-type="string">
            <text:p>Fête des Travailleurs</text:p>
          </table:table-cell>
        </table:table-row>
        <table:table-row table:style-name="ro13">
          <table:table-cell table:style-name="ce305" office:value-type="string" calcext:value-type="string">
            <text:p>Fête nationale</text:p>
          </table:table-cell>
          <table:table-cell table:style-name="ce321" table:formula="of:=DATE(YEAR([.$B$5]+150);7;14)" office:value-type="date" office:date-value="2027-07-14" calcext:value-type="date">
            <text:p>mer. 14 juil. 27</text:p>
          </table:table-cell>
          <table:table-cell/>
          <table:covered-table-cell table:number-columns-repeated="27"/>
          <table:table-cell/>
          <table:table-cell table:style-name="ce700" table:formula="of:=[.B30]" office:value-type="date" office:date-value="2027-07-14" calcext:value-type="date">
            <text:p>14/07/27</text:p>
          </table:table-cell>
          <table:table-cell table:style-name="ce729" table:formula="of:=[.A30]" office:value-type="string" office:string-value="Fête nationale" calcext:value-type="string">
            <text:p>Fête nationale</text:p>
          </table:table-cell>
        </table:table-row>
        <table:table-row table:style-name="ro13">
          <table:table-cell table:style-name="ce305" office:value-type="string" calcext:value-type="string">
            <text:p>Jour de l'an</text:p>
          </table:table-cell>
          <table:table-cell table:style-name="ce321" table:formula="of:=DATE(YEAR([.$B$5]+150);1;1)" office:value-type="date" office:date-value="2027-01-01" calcext:value-type="date">
            <text:p>ven. 1 janv. 27</text:p>
          </table:table-cell>
          <table:table-cell/>
          <table:covered-table-cell table:number-columns-repeated="27"/>
          <table:table-cell/>
          <table:table-cell table:style-name="ce700" table:formula="of:=[.B31]" office:value-type="date" office:date-value="2027-01-01" calcext:value-type="date">
            <text:p>01/01/27</text:p>
          </table:table-cell>
          <table:table-cell table:style-name="ce729" table:formula="of:=[.A31]" office:value-type="string" office:string-value="Jour de l'an" calcext:value-type="string">
            <text:p>Jour de l'an</text:p>
          </table:table-cell>
        </table:table-row>
        <table:table-row table:style-name="ro13">
          <table:table-cell table:style-name="ce305" office:value-type="string" calcext:value-type="string">
            <text:p>Noël</text:p>
          </table:table-cell>
          <table:table-cell table:style-name="ce321" table:formula="of:=DATE(YEAR([.$B$5]);12;25)" office:value-type="date" office:date-value="2026-12-25" calcext:value-type="date">
            <text:p>ven. 25 déc. 26</text:p>
          </table:table-cell>
          <table:table-cell/>
          <table:covered-table-cell table:number-columns-repeated="27"/>
          <table:table-cell/>
          <table:table-cell table:style-name="ce700" table:formula="of:=[.B32]" office:value-type="date" office:date-value="2026-12-25" calcext:value-type="date">
            <text:p>25/12/26</text:p>
          </table:table-cell>
          <table:table-cell table:style-name="ce729" table:formula="of:=[.A32]" office:value-type="string" office:string-value="Noël" calcext:value-type="string">
            <text:p>Noël</text:p>
          </table:table-cell>
        </table:table-row>
        <table:table-row table:style-name="ro13">
          <table:table-cell table:style-name="ce305" office:value-type="string" calcext:value-type="string">
            <text:p>Pâques</text:p>
          </table:table-cell>
          <table:table-cell table:style-name="ce321" table:formula="of:=EASTERSUNDAY(YEAR([.$B$5]+150))" office:value-type="date" office:date-value="2027-03-28" calcext:value-type="date">
            <text:p>dim. 28 mars 27</text:p>
          </table:table-cell>
          <table:table-cell/>
          <table:covered-table-cell table:number-columns-repeated="27"/>
          <table:table-cell/>
          <table:table-cell table:style-name="ce700" table:formula="of:=[.B33]" office:value-type="date" office:date-value="2027-03-28" calcext:value-type="date">
            <text:p>28/03/27</text:p>
          </table:table-cell>
          <table:table-cell table:style-name="ce729" table:formula="of:=[.A33]" office:value-type="string" office:string-value="Pâques" calcext:value-type="string">
            <text:p>Pâques</text:p>
          </table:table-cell>
        </table:table-row>
        <table:table-row table:style-name="ro13">
          <table:table-cell table:style-name="ce305" office:value-type="string" calcext:value-type="string">
            <text:p>Pâques (lundi de)</text:p>
          </table:table-cell>
          <table:table-cell table:style-name="ce321" table:formula="of:=EASTERSUNDAY(YEAR([.$B$5]+150))+1" office:value-type="date" office:date-value="2027-03-29" calcext:value-type="date">
            <text:p>lun. 29 mars 27</text:p>
          </table:table-cell>
          <table:table-cell/>
          <table:covered-table-cell table:number-columns-repeated="27"/>
          <table:table-cell/>
          <table:table-cell table:style-name="ce700" table:formula="of:=[.B34]" office:value-type="date" office:date-value="2027-03-29" calcext:value-type="date">
            <text:p>29/03/27</text:p>
          </table:table-cell>
          <table:table-cell table:style-name="ce729" table:formula="of:=[.A34]" office:value-type="string" office:string-value="Pâques (lundi de)" calcext:value-type="string">
            <text:p>Pâques (lundi de)</text:p>
          </table:table-cell>
        </table:table-row>
        <table:table-row table:style-name="ro13">
          <table:table-cell table:style-name="ce305" office:value-type="string" calcext:value-type="string">
            <text:p>Pentecôte</text:p>
          </table:table-cell>
          <table:table-cell table:style-name="ce321" table:formula="of:=EASTERSUNDAY(YEAR([.$B$5]+150))+49" office:value-type="date" office:date-value="2027-05-16" calcext:value-type="date">
            <text:p>dim. 16 mai 27</text:p>
          </table:table-cell>
          <table:table-cell/>
          <table:covered-table-cell table:number-columns-repeated="27"/>
          <table:table-cell/>
          <table:table-cell table:style-name="ce700" table:formula="of:=[.B35]" office:value-type="date" office:date-value="2027-05-16" calcext:value-type="date">
            <text:p>16/05/27</text:p>
          </table:table-cell>
          <table:table-cell table:style-name="ce729" table:formula="of:=[.A35]" office:value-type="string" office:string-value="Pentecôte" calcext:value-type="string">
            <text:p>Pentecôte</text:p>
          </table:table-cell>
        </table:table-row>
        <table:table-row table:style-name="ro13">
          <table:table-cell table:style-name="ce305" office:value-type="string" calcext:value-type="string">
            <text:p>Pentecôte (lundi de)</text:p>
          </table:table-cell>
          <table:table-cell table:style-name="ce321" table:formula="of:=EASTERSUNDAY(YEAR([.$B$5]+150))+50" office:value-type="date" office:date-value="2027-05-17" calcext:value-type="date">
            <text:p>lun. 17 mai 27</text:p>
          </table:table-cell>
          <table:table-cell/>
          <table:covered-table-cell table:number-columns-repeated="27"/>
          <table:table-cell/>
          <table:table-cell table:style-name="ce700" table:formula="of:=[.B36]" office:value-type="date" office:date-value="2027-05-17" calcext:value-type="date">
            <text:p>17/05/27</text:p>
          </table:table-cell>
          <table:table-cell table:style-name="ce729" table:formula="of:=[.A36]" office:value-type="string" office:string-value="Pentecôte (lundi de)" calcext:value-type="string">
            <text:p>Pentecôte (lundi de)</text:p>
          </table:table-cell>
        </table:table-row>
        <table:table-row table:style-name="ro13">
          <table:table-cell table:style-name="ce305" office:value-type="string" calcext:value-type="string">
            <text:p>Toussaint</text:p>
          </table:table-cell>
          <table:table-cell table:style-name="ce321" table:formula="of:=DATE(YEAR([.$B$5]);11;1)" office:value-type="date" office:date-value="2026-11-01" calcext:value-type="date">
            <text:p>dim. 1 nov. 26</text:p>
          </table:table-cell>
          <table:table-cell/>
          <table:table-cell table:style-name="ce332" office:value-type="string" calcext:value-type="string" table:number-columns-spanned="27" table:number-rows-spanned="2">
            <text:p>Les modifications des calendriers et des identifiants de la section peuvent être opérées après <text:span text:style-name="T7">dé protection</text:span> de cette feuille :</text:p>
            <text:p>Menu Outils → Protéger le document → Feuille : saisir le mot de passe.</text:p>
          </table:table-cell>
          <table:covered-table-cell table:number-columns-repeated="26"/>
          <table:table-cell/>
          <table:table-cell table:style-name="ce700" table:formula="of:=[.B37]" office:value-type="date" office:date-value="2026-11-01" calcext:value-type="date">
            <text:p>01/11/26</text:p>
          </table:table-cell>
          <table:table-cell table:style-name="ce729" table:formula="of:=[.A37]" office:value-type="string" office:string-value="Toussaint" calcext:value-type="string">
            <text:p>Toussaint</text:p>
          </table:table-cell>
        </table:table-row>
        <table:table-row table:style-name="ro13">
          <table:table-cell table:style-name="ce306" office:value-type="string" calcext:value-type="string">
            <text:p>Victoire 1945</text:p>
          </table:table-cell>
          <table:table-cell table:style-name="ce322" table:formula="of:=DATE(YEAR([.$B$5]+150);5;8)" office:value-type="date" office:date-value="2027-05-08" calcext:value-type="date">
            <text:p>sam. 8 mai 27</text:p>
          </table:table-cell>
          <table:table-cell/>
          <table:covered-table-cell table:number-columns-repeated="27"/>
          <table:table-cell/>
          <table:table-cell table:style-name="ce701" table:formula="of:=[.B38]" office:value-type="date" office:date-value="2027-05-08" calcext:value-type="date">
            <text:p>08/05/27</text:p>
          </table:table-cell>
          <table:table-cell table:style-name="ce704" table:formula="of:=[.A38]" office:value-type="string" office:string-value="Victoire 1945" calcext:value-type="string">
            <text:p>Victoire 1945</text:p>
          </table:table-cell>
        </table:table-row>
        <table:table-row table:style-name="ro13">
          <table:table-cell table:number-columns-repeated="33"/>
        </table:table-row>
        <table:table-row table:style-name="ro13">
          <table:table-cell table:style-name="ce307" office:value-type="string" calcext:value-type="string" table:number-columns-spanned="2" table:number-rows-spanned="5">
            <text:p><text:span text:style-name="T2">Ce fichier ne peut pas comptabiliser les heures effectuées en trop au cours des semaines « incomplètes ». </text:span></text:p>
            <text:p><text:span text:style-name="T2">Il vous faudra compter ces heures manuellement.</text:span></text:p>
          </table:table-cell>
          <table:covered-table-cell/>
          <table:table-cell/>
          <table:table-cell table:style-name="ce666" office:value-type="string" calcext:value-type="string" table:number-columns-spanned="27" table:number-rows-spanned="5">
            <text:p>Les feuilles de chaque période doivent impérativement être <text:span text:style-name="T6">« protégées »</text:span>, essentiellement pour éviter que l'utilisateur étourdi ne supprime ou modifie par inadvertance telle ou telle formule essentielle : Menu Outils → Protéger le document → Feuille : <text:span text:style-name="T6">décocher</text:span> « Sélectionner les cellules protégées » et <text:span text:style-name="T6">saisir</text:span> un mot de passe.</text:p>
            <text:p/>
            <text:p>De plus, cette feuille-ci ne doit pas être visible par l'utilisateur, il faut la protéger par un mot de passe et la <text:span text:style-name="T6">« masquer »</text:span> après usage :</text:p>
            <text:p>Menu Feuille → Masquer</text:p>
          </table:table-cell>
          <table:covered-table-cell table:number-columns-repeated="26"/>
          <table:table-cell table:number-columns-repeated="3"/>
        </table:table-row>
        <table:table-row table:style-name="ro13">
          <table:covered-table-cell table:number-columns-repeated="2"/>
          <table:table-cell/>
          <table:covered-table-cell table:number-columns-repeated="27"/>
          <table:table-cell table:number-columns-repeated="3"/>
        </table:table-row>
        <table:table-row table:style-name="ro13">
          <table:covered-table-cell table:number-columns-repeated="2"/>
          <table:table-cell/>
          <table:covered-table-cell table:number-columns-repeated="27"/>
          <table:table-cell table:number-columns-repeated="3"/>
        </table:table-row>
        <table:table-row table:style-name="ro13">
          <table:covered-table-cell table:number-columns-repeated="2"/>
          <table:table-cell/>
          <table:covered-table-cell table:number-columns-repeated="27"/>
          <table:table-cell table:number-columns-repeated="3"/>
        </table:table-row>
        <table:table-row table:style-name="ro13">
          <table:covered-table-cell table:number-columns-repeated="2"/>
          <table:table-cell/>
          <table:covered-table-cell table:number-columns-repeated="27"/>
          <table:table-cell table:number-columns-repeated="3"/>
        </table:table-row>
        <table:table-row table:style-name="ro13" table:number-rows-repeated="1048531">
          <table:table-cell table:number-columns-repeated="33"/>
        </table:table-row>
        <table:table-row table:style-name="ro13">
          <table:table-cell table:number-columns-repeated="33"/>
        </table:table-row>
      </table:table>
      <table:named-expressions>
        <table:named-range table:name="AnnéeChoisie" table:base-cell-address="$Gestion.$B$2" table:cell-range-address="$Gestion.$B$2"/>
        <table:named-expression table:name="Période_1" table:base-cell-address="$'Période 1'.$A$1" table:expression="NA()"/>
        <table:named-expression table:name="Période_2" table:base-cell-address="$'Période 1'.$A$1" table:expression="NA()"/>
        <table:named-range table:name="ZoneChoisie" table:base-cell-address="$Gestion.$B$1" table:cell-range-address="$Gestion.$B$1"/>
      </table:named-expressions>
      <table:database-ranges>
        <table:database-range table:name="__Anonymous_Sheet_DB__5" table:target-range-address="Gestion.A25:Gestion.B38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60">
      <number:hours number:style="long"/>
      <number:text>:</number:text>
      <number:minutes number:style="long"/>
    </number:time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21">
      <number:number number:decimal-places="0" number:min-decimal-places="0" number:min-integer-digits="9" number:grouping="true"/>
    </number:number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2" style:volatile="true">
      <number:text> </number:text>
      <number:fill-character> </number:fill-character>
      <number:text>- €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date-style style:name="N126">
      <number:day-of-week number:style="long"/>
    </number:date-style>
    <number:number-style style:name="N128P0" style:volatile="true">
      <number:number number:decimal-places="2" number:min-decimal-places="2" number:min-integer-digits="1" number:grouping="true"/>
      <number:text> €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8P0"/>
    </number:number-style>
    <number:date-style style:name="N129">
      <number:year number:style="long"/>
    </number:date-style>
    <number:date-style style:name="N131P0" style:volatile="true">
      <style:text-properties fo:color="#ff0000"/>
      <number:day/>
    </number:date-style>
    <number:date-style style:name="N131">
      <number:day/>
      <style:map style:condition="value()&gt;2" style:apply-style-name="N131P0"/>
    </number:date-style>
    <number:date-style style:name="N132">
      <number:day-of-week number:style="long"/>
      <number:text> </number:text>
      <number:day/>
      <number:text> </number:text>
      <number:month number:style="long"/>
      <number:text> </number:text>
      <number:year number:style="long"/>
    </number:date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hours number:style="long"/>
    </number:time-style>
    <number:number-style style:name="N139P0" style:volatile="true">
      <number:number number:decimal-places="0" number:min-decimal-places="0" number:min-integer-digits="1" number:grouping="true"/>
      <number:text> €</number:text>
    </number:number-style>
    <number:number-style style:name="N139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9P0"/>
    </number:number-style>
    <number:date-style style:name="N140">
      <number:day-of-week/>
      <number:text>-</number:text>
      <number:day number:style="long"/>
    </number:date-style>
    <number:number-style style:name="N141P0" style:volatile="true">
      <number:number number:decimal-places="0" number:min-decimal-places="0" number:min-integer-digits="1" number:grouping="true"/>
      <number:text> €</number:text>
    </number:number-style>
    <number:number-style style:name="N141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41P0"/>
    </number:number-style>
    <number:date-style style:name="N142">
      <number:day-of-week number:style="long"/>
      <number:text> </number:text>
      <number:day number:style="long"/>
    </number:date-style>
    <number:number-style style:name="N143P0" style:volatile="true">
      <number:number number:decimal-places="2" number:min-decimal-places="2" number:min-integer-digits="1" number:grouping="true"/>
      <number:text> €</number:text>
    </number:number-style>
    <number:number-style style:name="N14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3P0"/>
    </number:number-style>
    <number:number-style style:name="N144">
      <number:number number:decimal-places="2" number:min-decimal-places="2" number:min-integer-digits="0"/>
    </number:number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">
      <number:number number:decimal-places="0" number:min-decimal-places="0" number:min-integer-digits="0"/>
    </number:number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 number:style="long"/>
      <number:text> h </number:text>
      <number:minutes number:style="long"/>
    </number:time-style>
    <number:time-style style:name="N15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3">
      <number:minutes number:style="long"/>
      <number:text>:</number:text>
      <number:seconds number:style="long" number:decimal-places="1"/>
    </number:time-style>
    <number:number-style style:name="N154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55">
      <number:day number:style="long"/>
      <number:text>/</number:text>
      <number:month number:style="long"/>
    </number:date-style>
    <number:time-style style:name="N156" number:truncate-on-overflow="false">
      <number:hours number:style="long"/>
      <number:text>:</number:text>
      <number:minutes number:style="long"/>
    </number:time-style>
    <number:time-style style:name="N158P0" style:volatile="true">
      <number:hours/>
      <number:text>:</number:text>
      <number:minutes number:style="long"/>
    </number:time-style>
    <number:text-style style:name="N158">
      <number:text-content/>
      <style:map style:condition="value()&lt;=1.7976931348623157E+308" style:apply-style-name="N158P0"/>
    </number:text-style>
    <number:time-style style:name="N160P0" style:volatile="true">
      <number:text>+</number:text>
      <number:hours number:style="long"/>
      <number:text>:</number:text>
      <number:minutes number:style="long"/>
      <number:text> </number:text>
    </number:time-style>
    <number:time-style style:name="N160">
      <number:text>-</number:text>
      <number:hours number:style="long"/>
      <number:text>:</number:text>
      <number:minutes number:style="long"/>
      <number:text> </number:text>
      <style:map style:condition="value()&gt;=0" style:apply-style-name="N160P0"/>
    </number:time-style>
    <number:number-style style:name="N161">
      <number:number number:decimal-places="0" number:min-decimal-places="0" number:min-integer-digits="1"/>
      <number:text> h</number:text>
    </number:number-style>
    <number:time-style style:name="N163P0" style:volatile="true" number:truncate-on-overflow="false">
      <number:text>+</number:text>
      <number:hours number:style="long"/>
      <number:text>:</number:text>
      <number:minutes number:style="long"/>
    </number:time-style>
    <number:time-style style:name="N163" number:truncate-on-overflow="false">
      <number:text>-</number:text>
      <number:hours number:style="long"/>
      <number:text>:</number:text>
      <number:minutes number:style="long"/>
      <style:map style:condition="value()&gt;=0" style:apply-style-name="N163P0"/>
    </number:time-style>
    <number:time-style style:name="N165P0" style:volatile="true">
      <number:text>+ </number:text>
      <number:hours number:style="long"/>
      <number:text>:</number:text>
      <number:minutes number:style="long"/>
      <number:text> </number:text>
    </number:time-style>
    <number:time-style style:name="N165">
      <number:text>- </number:text>
      <number:hours number:style="long"/>
      <number:text>:</number:text>
      <number:minutes number:style="long"/>
      <number:text> </number:text>
      <style:map style:condition="value()&gt;=0" style:apply-style-name="N165P0"/>
    </number:time-style>
    <number:number-style style:name="N167P0" style:volatile="true">
      <number:text>+</number:text>
      <number:number number:decimal-places="2" number:min-decimal-places="2" number:min-integer-digits="1"/>
      <number:text> </number:text>
    </number:number-style>
    <number:number-style style:name="N167">
      <number:text>-</number:text>
      <number:number number:decimal-places="2" number:min-decimal-places="2" number:min-integer-digits="1"/>
      <number:text> </number:text>
      <style:map style:condition="value()&gt;=0" style:apply-style-name="N167P0"/>
    </number:number-style>
    <number:date-style style:name="N168">
      <number:day-of-week/>
      <number:text>-</number:text>
      <number:day number:style="long"/>
      <number:text>-</number:text>
      <number:month number:textual="true"/>
    </number:date-style>
    <number:currency-style style:name="N170P0" style:volatile="true">
      <number:number number:decimal-places="2" number:min-decimal-places="2" number:min-integer-digits="1" number:grouping="true"/>
      <number:text> </number:text>
      <number:currency-symbol number:language="br" number:country="FR">€</number:currency-symbol>
    </number:currency-style>
    <number:currency-style style:name="N17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br" number:country="FR">€</number:currency-symbol>
      <style:map style:condition="value()&gt;=0" style:apply-style-name="N170P0"/>
    </number:currency-style>
    <number:currency-style style:name="N172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72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72P0"/>
    </number:currency-style>
    <number:currency-style style:name="N174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74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74P0"/>
    </number:currency-style>
    <number:currency-style style:name="N175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75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75P0"/>
    </number:currency-style>
    <number:currency-style style:name="N176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76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76P0"/>
    </number:currency-style>
    <number:currency-style style:name="N178P0" style:volatile="true">
      <number:currency-symbol number:language="en" number:country="GB">£</number:currency-symbol>
      <number:number number:decimal-places="2" number:min-decimal-places="0" number:decimal-replacement="--" number:min-integer-digits="1" number:grouping="true"/>
    </number:currency-style>
    <number:currency-style style:name="N178">
      <style:text-properties fo:color="#ff0000"/>
      <number:text>-</number:text>
      <number:currency-symbol number:language="en" number:country="GB">£</number:currency-symbol>
      <number:number number:decimal-places="2" number:min-decimal-places="0" number:decimal-replacement="--" number:min-integer-digits="1" number:grouping="true"/>
      <style:map style:condition="value()&gt;=0" style:apply-style-name="N178P0"/>
    </number:currency-style>
    <number:currency-style style:name="N180P0" style:volatile="true">
      <number:number number:decimal-places="2" number:min-decimal-places="2" number:min-integer-digits="1" number:grouping="true"/>
      <number:text> </number:text>
      <number:currency-symbol number:language="eo">€</number:currency-symbol>
    </number:currency-style>
    <number:currency-style style:name="N18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o">€</number:currency-symbol>
      <style:map style:condition="value()&gt;=0" style:apply-style-name="N180P0"/>
    </number:currency-style>
    <number:date-style style:name="N181">
      <number:day/>
    </number:date-style>
    <number:currency-style style:name="N182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82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82P0"/>
    </number:currency-style>
    <number:date-style style:name="N183">
      <number:day number:style="long"/>
    </number:date-style>
    <number:date-style style:name="N184">
      <number:month number:style="long" number:textual="true"/>
      <number:text> </number:text>
      <number:year/>
    </number:date-style>
    <number:date-style style:name="N185">
      <number:month number:style="long" number:textual="true"/>
      <number:text> </number:text>
      <number:year number:style="long"/>
    </number:date-style>
    <number:currency-style style:name="N187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87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87P0"/>
    </number:currency-style>
    <number:currency-style style:name="N189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89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89P0"/>
    </number:currency-style>
    <number:currency-style style:name="N190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9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90P0"/>
    </number:currency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91P0"/>
    </number:currency-style>
    <number:currency-style style:name="N193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19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193P0"/>
    </number:currency-style>
    <number:date-style style:name="N194P0" style:volatile="true">
      <style:text-properties fo:color="#ff0000"/>
      <number:day/>
    </number:date-style>
    <number:date-style style:name="N194">
      <number:day/>
      <style:map style:condition="value()&lt;2" style:apply-style-name="N194P0"/>
    </number:date-style>
    <number:date-style style:name="N195">
      <number:month number:style="long" number:textual="true"/>
      <number:text> - </number:text>
      <number:year number:style="long"/>
    </number:date-style>
    <number:date-style style:name="N196">
      <number:day-of-week/>
    </number:date-style>
    <number:date-style style:name="N197">
      <number:day-of-week/>
      <number:text> </number:text>
      <number:day/>
      <number:text> </number:text>
      <number:month number:textual="true"/>
      <number:text> </number:text>
      <number:year number:style="long"/>
    </number:date-style>
    <number:date-style style:name="N198">
      <number:day-of-week/>
      <number:text> </number:text>
      <number:day number:style="long"/>
      <number:text>/</number:text>
      <number:month number:style="long"/>
      <number:text>/</number:text>
      <number:year/>
    </number:date-style>
    <number:date-style style:name="N199">
      <number:day-of-week number:style="long"/>
      <number:text> </number:text>
      <number:day/>
      <number:text> </number:text>
      <number:month number:style="long"/>
      <number:text> </number:text>
      <number:year/>
    </number:date-style>
    <number:date-style style:name="N200">
      <number:day-of-week number:style="long"/>
      <number:text> </number:text>
      <number:day/>
      <number:text> </number:text>
      <number:month number:style="long" number:textual="true"/>
    </number:date-style>
    <number:date-style style:name="N201">
      <number:day-of-week number:style="long"/>
      <number:text> </number:text>
    </number:date-style>
    <number:number-style style:name="N202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time-style style:name="N204P0" style:volatile="true">
      <number:text>+</number:text>
      <number:hours number:style="long"/>
      <number:text>:</number:text>
      <number:minutes number:style="long"/>
    </number:time-style>
    <number:time-style style:name="N204">
      <number:text>-</number:text>
      <number:hours number:style="long"/>
      <number:text>:</number:text>
      <number:minutes number:style="long"/>
      <style:map style:condition="value()&gt;=0" style:apply-style-name="N204P0"/>
    </number:time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Euro" style:family="table-cell" style:parent-style-name="Default" style:data-style-name="N118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ures_2b_" style:display-name="Heures+" style:family="table-cell" style:parent-style-name="Default">
      <style:table-cell-properties fo:background-color="#ff0000" style:text-align-source="fix" style:repeat-content="false" fo:border="0.06pt solid #000000" style:vertical-align="middle" loext:vertical-justify="auto"/>
      <style:paragraph-properties fo:text-align="end" css3t:text-justify="auto"/>
      <style:text-properties fo:color="#ffffff" fo:font-style="normal" fo:font-weight="bold" style:font-style-asian="normal" style:font-weight-asian="bold" style:font-style-complex="normal" style:font-weight-complex="bold"/>
    </style:style>
    <style:style style:name="Heures_20_OK" style:display-name="Heures OK" style:family="table-cell" style:parent-style-name="Default">
      <style:table-cell-properties fo:background-color="#008000" style:text-align-source="fix" style:repeat-content="false" fo:border="0.06pt solid #000000" style:vertical-align="middle" loext:vertical-justify="auto"/>
      <style:paragraph-properties fo:text-align="end" css3t:text-justify="auto"/>
      <style:text-properties fo:color="#ffffff" fo:font-style="normal" fo:font-weight="bold" style:font-style-asian="normal" style:font-weight-asian="bold" style:font-style-complex="normal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olice_20_8" style:display-name="Police 8" style:family="table-cell" style:parent-style-name="Default">
      <style:table-cell-properties fo:background-color="transparent" fo:border="0.06pt solid #000000"/>
      <style:text-properties fo:font-size="8pt" fo:font-style="italic"/>
    </style:style>
    <style:style style:name="Férié-Horaires" style:family="table-cell" style:parent-style-name="Default">
      <style:table-cell-properties fo:background-color="#99ccff" style:cell-protect="none" style:print-content="true" fo:border="0.06pt solid #000000" loext:vertical-justify="auto"/>
      <style:paragraph-properties css3t:text-justify="auto"/>
    </style:style>
    <style:style style:name="Grisé" style:family="table-cell" style:parent-style-name="Default">
      <style:table-cell-properties fo:border="0.06pt solid #000000"/>
      <style:text-properties fo:color="#999999"/>
    </style:style>
    <style:style style:name="Invisible" style:family="table-cell" style:parent-style-name="Default">
      <style:table-cell-properties style:cell-protect="hidden-and-protected" style:print-content="true" fo:background-color="transparent"/>
      <style:text-properties fo:color="#ffffff"/>
    </style:style>
    <style:style style:name="Saisie_20_Heures" style:display-name="Saisie Heures" style:family="table-cell" style:parent-style-name="Default" style:data-style-name="N60">
      <style:table-cell-properties fo:background-color="#ccffff" style:cell-protect="none" style:print-content="true" style:text-align-source="fix" style:repeat-content="false" fo:border="0.06pt solid #000000" loext:vertical-justify="auto"/>
      <style:paragraph-properties fo:text-align="center" css3t:text-justify="auto"/>
    </style:style>
    <style:style style:name="Encadré" style:family="table-cell" style:parent-style-name="Default">
      <style:table-cell-properties style:text-align-source="fix" style:repeat-content="false" fo:background-color="transparent" fo:border="0.06pt solid #000000" style:vertical-align="middle" loext:vertical-justify="auto"/>
      <style:paragraph-properties fo:text-align="center" css3t:text-justify="auto"/>
    </style:style>
    <style:style style:name="Semaine_20_incomplète" style:display-name="Semaine incomplète" style:family="table-cell" style:parent-style-name="Default">
      <style:table-cell-properties fo:background-color="#99cc66" style:text-align-source="fix" style:repeat-content="false" fo:border="0.06pt solid #000000" style:vertical-align="middle" loext:vertical-justify="auto"/>
      <style:paragraph-properties fo:text-align="end" css3t:text-justify="auto"/>
      <style:text-properties fo:color="#ffffff" fo:font-weight="bold"/>
    </style:style>
    <style:style style:name="Férié-Jour" style:family="table-cell" style:parent-style-name="Férié-Horaires">
      <style:table-cell-properties fo:background-color="#808080"/>
      <style:text-properties fo:color="#ffffff" fo:font-size="8pt" fo:font-weight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X="1" style:scale-to-Y="1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1cm" fo:margin-right="1cm" style:first-page-number="continue" style:scale-to-X="1" style:scale-to-Y="1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499cm" fo:margin-bottom="1.499cm" fo:margin-left="1cm" fo:margin-right="1cm" fo:background-color="transparent" style:first-page-number="continue" style:scale-to-X="1" style:scale-to-Y="1" style:table-centering="horizontal" style:writing-mode="lr-tb">
        <style:background-image/>
      </style:page-layout-properties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0:45:39.8157547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ériode_20_1" style:display-name="PageStyle_Périod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ériode_20_2" style:display-name="PageStyle_Période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ériode_20_3" style:display-name="PageStyle_Période 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ériode_20_4" style:display-name="PageStyle_Période 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ériode_20_5" style:display-name="PageStyle_Période 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5-08-05T12:03:55.851000000</meta:creation-date>
    <meta:generator>LibreOffice/26.2.3.2$Windows_X86_64 LibreOffice_project/70e089b17412e4cb7773e41413306b17a2328c34</meta:generator>
    <meta:editing-duration>PT7H24M37S</meta:editing-duration>
    <meta:editing-cycles>64</meta:editing-cycles>
    <meta:initial-creator>Luc Mamin</meta:initial-creator>
    <dc:date>2026-08-26T20:37:02.448116300</dc:date>
    <dc:creator>Luc Mamin</dc:creator>
    <meta:document-statistic meta:table-count="6" meta:cell-count="1482" meta:object-count="5"/>
  </office:meta>
</office:document-meta>
</file>